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style:font-family-generic="roman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automatic" fo:wrap-option="wrap" fo:background-color="#FFFFFF"/>
      <style:text-properties style:font-name="Calibri" style:font-name-asian="Calibri" style:font-name-complex="Calibri"/>
    </style:style>
    <style:style style:name="ce16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8.837083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318125cm"/>
    </style:style>
    <style:style style:name="co7" style:family="table-column">
      <style:table-column-properties fo:break-before="auto" style:column-width="4.841875cm"/>
    </style:style>
    <style:style style:name="co8" style:family="table-column">
      <style:table-column-properties fo:break-before="auto" style:column-width="3.96875cm"/>
    </style:style>
    <style:style style:name="co9" style:family="table-column">
      <style:table-column-properties fo:break-before="auto" style:column-width="4.92125cm"/>
    </style:style>
    <style:style style:name="co10" style:family="table-column">
      <style:table-column-properties fo:break-before="auto" style:column-width="4.33916666666667cm"/>
    </style:style>
    <style:style style:name="co11" style:family="table-column">
      <style:table-column-properties fo:break-before="auto" style:column-width="3.43958333333333cm"/>
    </style:style>
    <style:style style:name="co12" style:family="table-column">
      <style:table-column-properties fo:break-before="auto" style:column-width="4.89479166666667cm"/>
    </style:style>
    <style:style style:name="co13" style:family="table-column">
      <style:table-column-properties fo:break-before="auto" style:column-width="4.31270833333333cm"/>
    </style:style>
    <style:style style:name="ro1" style:family="table-row">
      <style:table-row-properties style:row-height="38.25pt" style:use-optimal-row-height="false" fo:break-before="auto"/>
    </style:style>
    <style:style style:name="ro2" style:family="table-row">
      <style:table-row-properties style:row-height="78.75pt" style:use-optimal-row-height="false" fo:break-before="auto"/>
    </style:style>
    <style:style style:name="ro3" style:family="table-row">
      <style:table-row-properties style:row-height="57.75pt" style:use-optimal-row-height="false" fo:break-before="auto"/>
    </style:style>
    <style:style style:name="ro4" style:family="table-row">
      <style:table-row-properties style:row-height="60.75pt" style:use-optimal-row-height="true" fo:break-before="auto"/>
    </style:style>
    <style:style style:name="ro5" style:family="table-row">
      <style:table-row-properties style:row-height="75.75pt" style:use-optimal-row-height="true" fo:break-before="auto"/>
    </style:style>
    <style:style style:name="ro6" style:family="table-row">
      <style:table-row-properties style:row-height="45.75pt" style:use-optimal-row-height="true" fo:break-before="auto"/>
    </style:style>
    <style:style style:name="ro7" style:family="table-row">
      <style:table-row-properties style:row-height="58.15pt" style:use-optimal-row-height="false" fo:break-before="auto"/>
    </style:style>
    <style:style style:name="ro8" style:family="table-row">
      <style:table-row-properties style:row-height="158.25pt" style:use-optimal-row-height="false" fo:break-before="auto"/>
    </style:style>
    <style:style style:name="ro9" style:family="table-row">
      <style:table-row-properties style:row-height="135.75pt" style:use-optimal-row-height="true" fo:break-before="auto"/>
    </style:style>
    <style:style style:name="ro10" style:family="table-row">
      <style:table-row-properties style:row-height="90.75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Q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15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TABELLA PROCEDIMENTI/ATTIVITA'</text:p>
            <text:p>CENTRO PER LA QUALITA’ DI ATENEO<text:s text:c="100"/>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1" table:style-name="ce16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3">
            <text:p>N.</text:p>
          </table:table-cell>
          <table:table-cell office:value-type="string" table:style-name="ce3">
            <text:p>Procedimento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4">
            <text:p>Soggetto competente all'adozione del provvedimento finale</text:p>
          </table:table-cell>
          <table:table-cell office:value-type="string" table:style-name="ce4">
            <text:p>Strumenti di tutela amministrativa e giurisdizionale</text:p>
          </table:table-cell>
          <table:table-cell office:value-type="string" table:style-name="ce4">
            <text:p>Modalità per le richieste informazioni</text:p>
          </table:table-cell>
          <table:table-cell office:value-type="string" table:style-name="ce4">
            <text:p>Può essere sostituito da dichiarazione dell'interessato</text:p>
          </table:table-cell>
          <table:table-cell office:value-type="string" table:style-name="ce4">
            <text:p>Può concludersi con il silenzio – assenso</text:p>
          </table:table-cell>
          <table:table-cell office:value-type="string" table:style-name="ce4">
            <text:p>Sito web/link di accesso al servizio on line</text:p>
          </table:table-cell>
          <table:table-cell office:value-type="string" table:style-name="ce4">
            <text:p>Modalità per l'effettuazione di pagamenti eventualmente necessari</text:p>
          </table:table-cell>
          <table:table-cell office:value-type="string" table:style-name="ce4">
            <text:p>Modulistica</text:p>
          </table:table-cell>
          <table:table-cell table:number-columns-repeated="16371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<text:span text:style-name="T4">Predisposizione e trasmissione della proposta annuale e triennale del Budget Economico e degli investimenti e del budget di cassa annuale</text:span></text:p>
          </table:table-cell>
          <table:table-cell office:value-type="string" table:style-name="ce7">
            <text:p><text:span text:style-name="T4">Regolamento per l'Amministrazione, la Finanza e la Contabilità emanato con DR n. 2041 del 20/06/2016 e s.m. i</text:span><text:span text:style-name="T1">.</text:span></text:p>
          </table:table-cell>
          <table:table-cell office:value-type="string" table:style-name="ce6">
            <text:p><text:span text:style-name="T4">Entro il 15 settembre di ogni anno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<text:span text:style-name="T4">Predisposizione variazioni del bilancio unico di ateneo di previsione annuale autorizzatorio ex art. 17 e ex art. 18 del Regolamento per l'Amministrazione, la Finanza e la Contabilità</text:span></text:p>
          </table:table-cell>
          <table:table-cell office:value-type="string" table:style-name="ce7">
            <text:p><text:span text:style-name="T4">Regolamento per l'Amministrazione, la Finanza e la Contabilità emanato con DR n. 2041 del 20/06/2016 e s.m. i</text:span><text:span text:style-name="T1">.</text:span></text:p>
          </table:table-cell>
          <table:table-cell office:value-type="string" table:style-name="ce6">
            <text:p><text:span text:style-name="T4">Entro 30 giorni lavorativi dalla richiesta per variazioni contestuali di entrata/uscita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5">
          <table:table-cell office:value-type="float" office:value="3" table:style-name="ce5">
            <text:p>3</text:p>
          </table:table-cell>
          <table:table-cell office:value-type="string" table:style-name="ce6">
            <text:p><text:span text:style-name="T4">Trasmissione Decreti del Direttore del Centro di variazioni del bilancio unico di ateneo di previsione annuale autorizzatorio ex art. 17 al competente Ufficio della Gestione Centralizzata e per conoscenza al Collegio dei Revisori dei Conti</text:span></text:p>
          </table:table-cell>
          <table:table-cell office:value-type="string" table:style-name="ce7">
            <text:p><text:span text:style-name="T4">Regolamento per l'Amministrazione, la Finanza e la Contabilità emanato con DR n. 2041 del 20/06/2016 e s.m. i</text:span><text:span text:style-name="T1">.</text:span></text:p>
          </table:table-cell>
          <table:table-cell office:value-type="string" table:style-name="ce8">
            <text:p><text:span text:style-name="T4">Entro 5 giorni lavorativi</text:span></text:p>
            <text:p><text:span text:style-name="T4">dall’emissione Decreto del Direttore del Centro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0">
            <text:p>Responsabile dei Processi Amministrativo Contabi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6">
          <table:table-cell office:value-type="float" office:value="4" table:style-name="ce5">
            <text:p>4</text:p>
          </table:table-cell>
          <table:table-cell office:value-type="string" table:style-name="ce6">
            <text:p><text:span text:style-name="T4">Registrazioni contabili e verifiche operate in vista della redazione del bilancio</text:span></text:p>
          </table:table-cell>
          <table:table-cell office:value-type="string" table:style-name="ce7">
            <text:p><text:span text:style-name="T4">Regolamento per l'Amministrazione, la Finanza e la Contabilità emanato con DR n. 2041 del 20/06/2016 e s.m. i</text:span><text:span text:style-name="T1">.</text:span></text:p>
          </table:table-cell>
          <table:table-cell office:value-type="string" table:style-name="ce6">
            <text:p><text:span text:style-name="T4">Entro il 31 gennaio dell’anno successivo a quello a cui il bilancio si riferisce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0">
            <text:p>Responsabile dei Processi Amministrativo Contabi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6">
          <table:table-cell office:value-type="float" office:value="5" table:style-name="ce5">
            <text:p>5</text:p>
          </table:table-cell>
          <table:table-cell office:value-type="string" table:style-name="ce6">
            <text:p><text:span text:style-name="T4">Inventariazione dei beni ad uso durevole di valore superiore euro 516,46 acquistati nel corso dell’esercizio e relativi adempimenti</text:span></text:p>
          </table:table-cell>
          <table:table-cell office:value-type="string" table:style-name="ce7">
            <text:p><text:span text:style-name="T4">Regolamento per l'Amministrazione, la Finanza e la Contabilità emanato con DR n. 2041 del 20/06/2016 e s.m. i</text:span><text:span text:style-name="T1">.</text:span></text:p>
          </table:table-cell>
          <table:table-cell office:value-type="string" table:style-name="ce6">
            <text:p><text:span text:style-name="T4">Entro il 31 gennaio dell’anno successivo a quello a cui il bilancio si riferisce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0">
            <text:p>Responsabile dei Processi Amministrativo Contabi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7">
          <table:table-cell office:value-type="float" office:value="6" table:style-name="ce5">
            <text:p>6</text:p>
          </table:table-cell>
          <table:table-cell office:value-type="string" table:style-name="ce6">
            <text:p><text:span text:style-name="T4">Riutilizzo Economie di Gestione</text:span></text:p>
          </table:table-cell>
          <table:table-cell office:value-type="string" table:style-name="ce9">
            <text:p>Regolamento per l'Amministrazione, la Finanza e la Contabilità emanato con DR n. 2041 del 20/06/2016 e s.m. i.</text:p>
          </table:table-cell>
          <table:table-cell office:value-type="string" table:style-name="ce6">
            <text:p><text:span text:style-name="T4">Entro 90 giorni dal DR di riattribuzione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8">
          <table:table-cell office:value-type="float" office:value="7" table:style-name="ce5">
            <text:p>7</text:p>
          </table:table-cell>
          <table:table-cell office:value-type="string" table:style-name="ce6">
            <text:p><text:span text:style-name="T4">Registrazione delle fatture elettroniche attive relative alle attività di consulenza commissionata da enti pubblici e soggetti privati terzi</text:span></text:p>
          </table:table-cell>
          <table:table-cell office:value-type="string" table:style-name="ce7">
            <text:p><text:span text:style-name="T4">Decreto 3 aprile 2013, regolamento in materia di emissione, trasmissione e ricevimento della fattura elettronica da applicarsi alle amministrazioni pubbliche ai sensi dell'articolo 1, comma 213,</text:span></text:p>
            <text:p><text:span text:style-name="T4">della legge 24 dicembre 2007,</text:span></text:p>
            <text:p><text:span text:style-name="T4">numero 244</text:span></text:p>
            <text:p><text:span text:style-name="T4">Regolamento per l'Amministrazione, la Finanza e la Contabilità emanato con DR n. 2041 del 20/06/2016 e s.m. i</text:span><text:span text:style-name="T1">.</text:span></text:p>
          </table:table-cell>
          <table:table-cell office:value-type="string" table:style-name="ce6">
            <text:p><text:span text:style-name="T4">Entro 30 giorni dalla data di stipula o di scadenza della rata prevista dal contratto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0">
            <text:p>Responsabile dei Processi Amministrativo Contabi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9">
          <table:table-cell office:value-type="float" office:value="8" table:style-name="ce5">
            <text:p>8</text:p>
          </table:table-cell>
          <table:table-cell office:value-type="string" table:style-name="ce6">
            <text:p><text:span text:style-name="T4">Emissione degli ordinativi di incasso relativi a fatture elettroniche attive</text:span></text:p>
          </table:table-cell>
          <table:table-cell office:value-type="string" table:style-name="ce7">
            <text:p><text:span text:style-name="T4">Decreto 3 aprile 2013, regolamento in materia di emissione, trasmissione e ricevimento della fattura elettronica da applicarsi alle amministrazioni pubbliche ai sensi dell'articolo 1, comma 213,</text:span></text:p>
            <text:p><text:span text:style-name="T4">della legge 24 dicembre 2007,</text:span></text:p>
            <text:p><text:span text:style-name="T4">numero 244</text:span></text:p>
            <text:p><text:span text:style-name="T4">Regolamento per l'Amministrazione, la Finanza e la Contabilità emanato con DR n.</text:span></text:p>
            <text:p><text:span text:style-name="T4">2041 del 20/06/2016 e s.m. i</text:span><text:span text:style-name="T1">.</text:span></text:p>
          </table:table-cell>
          <table:table-cell office:value-type="string" table:style-name="ce6">
            <text:p><text:span text:style-name="T4">Entro 30 giorni dal sospeso di entrata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9">
          <table:table-cell office:value-type="float" office:value="9" table:style-name="ce5">
            <text:p>9</text:p>
          </table:table-cell>
          <table:table-cell office:value-type="string" table:style-name="ce6">
            <text:p><text:span text:style-name="T4">Registrazione delle fatture elettroniche passive</text:span></text:p>
          </table:table-cell>
          <table:table-cell office:value-type="string" table:style-name="ce7">
            <text:p><text:span text:style-name="T4">Decreto 3 aprile 2013, regolamento in materia di emissione, trasmissione e ricevimento della fattura elettronica da applicarsi alle amministrazioni pubbliche ai sensi dell'articolo 1, comma 213,</text:span></text:p>
            <text:p><text:span text:style-name="T4">della legge 24 dicembre 2007,</text:span></text:p>
            <text:p><text:span text:style-name="T4">numero 244</text:span></text:p>
            <text:p><text:span text:style-name="T4">Regolamento per l'Amministrazione, la Finanza e la Contabilità emanato con DR n.</text:span></text:p>
            <text:p><text:span text:style-name="T4">2041 del 20/06/2016 e s.m. i</text:span><text:span text:style-name="T1">.</text:span></text:p>
          </table:table-cell>
          <table:table-cell office:value-type="string" table:style-name="ce6">
            <text:p><text:span text:style-name="T4">Entro 30 giorni dalla ricezione della fattura di acquisto o di altro documento idoneo al pagamento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0">
            <text:p>Responsabile dei Processi Amministrativo Contabi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9">
          <table:table-cell office:value-type="float" office:value="10" table:style-name="ce5">
            <text:p>10</text:p>
          </table:table-cell>
          <table:table-cell office:value-type="string" table:style-name="ce6">
            <text:p><text:span text:style-name="T4">Emissione degli ordinativi di pagamento relativi a fatture elettroniche passive</text:span></text:p>
          </table:table-cell>
          <table:table-cell office:value-type="string" table:style-name="ce7">
            <text:p><text:span text:style-name="T4">Decreto 3 aprile 2013, regolamento in materia di emissione, trasmissione e ricevimento della fattura elettronica da applicarsi alle amministrazioni pubbliche ai sensi dell'articolo 1, comma 213,</text:span></text:p>
            <text:p><text:span text:style-name="T4">della legge 24 dicembre 2007,</text:span></text:p>
            <text:p><text:span text:style-name="T4">numero 244</text:span></text:p>
            <text:p><text:span text:style-name="T4">Regolamento per l'Amministrazione, la Finanza e la Contabilità emanato con DR n.</text:span></text:p>
            <text:p><text:span text:style-name="T4">2041 del 20/06/2016 e s.m. i</text:span><text:span text:style-name="T1">.</text:span></text:p>
          </table:table-cell>
          <table:table-cell office:value-type="string" table:style-name="ce6">
            <text:p><text:span text:style-name="T4">Entro 30 giorni dalla ricezione della fattura di acquisto o di altro documento idoneo al pagamento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1" table:style-name="ce5">
            <text:p>11</text:p>
          </table:table-cell>
          <table:table-cell office:value-type="string" table:style-name="ce6">
            <text:p><text:span text:style-name="T4">Rimborso delle spese effettuate con l’utilizzo del Fondo Economale</text:span></text:p>
          </table:table-cell>
          <table:table-cell office:value-type="string" table:style-name="ce9">
            <text:p>Regolamento per l'Amministrazione, la Finanza e la<text:s/><text:span text:style-name="T3">Contabilità emanato con DR n. 2041 del 20/06/2016 e s.m. i</text:span>.</text:p>
          </table:table-cell>
          <table:table-cell office:value-type="string" table:style-name="ce6">
            <text:p><text:span text:style-name="T4">Entro 30 giorni dalla richiesta di autorizzazione all’acquisto o fornitura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0">
            <text:p>Responsabile dei Processi Amministrativo Contabi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Modulistica ad uso interno</text:p>
          </table:table-cell>
          <table:table-cell table:number-columns-repeated="16371"/>
        </table:table-row>
        <table:table-row table:style-name="ro4">
          <table:table-cell office:value-type="float" office:value="12" table:style-name="ce5">
            <text:p>12</text:p>
          </table:table-cell>
          <table:table-cell office:value-type="string" table:style-name="ce6">
            <text:p><text:span text:style-name="T4">Predisposizione e trasmissione ai fini della pubblicazione della nomina del RUP e della determina a contrarre</text:span></text:p>
          </table:table-cell>
          <table:table-cell office:value-type="string" table:style-name="ce7">
            <text:p><text:span text:style-name="T4">D. Lgs. 36/2023</text:span></text:p>
            <text:p><text:span text:style-name="T4">Regolamento per l'Amministrazione, la Finanza e la Contabilità emanato con DR n.</text:span></text:p>
            <text:p><text:span text:style-name="T4">2041 del 20/06/2016 e s.m. i</text:span><text:span text:style-name="T1">.</text:span></text:p>
          </table:table-cell>
          <table:table-cell office:value-type="string" table:style-name="ce6">
            <text:p><text:span text:style-name="T4">Entro 30 giorni dal manifestarsi del fabbisogno della struttura e/o richiesta di acquisto di beni e/o servizi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0">
            <text:p>Responsabile dei Processi Amministrativo Contabi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3" table:style-name="ce5">
            <text:p>13</text:p>
          </table:table-cell>
          <table:table-cell office:value-type="string" table:style-name="ce6">
            <text:p><text:span text:style-name="T4">Affidamento ed esecuzione di lavori, servizi e forniture sottosoglia ex art. 50 del D. Lgs. 36/2023</text:span></text:p>
          </table:table-cell>
          <table:table-cell office:value-type="string" table:style-name="ce7">
            <text:p><text:span text:style-name="T4">D. Lgs. 36/2023</text:span></text:p>
            <text:p><text:span text:style-name="T4">Regolamento per l'Amministrazione, la Finanza e la Contabilità emanato con DR n.</text:span></text:p>
            <text:p><text:span text:style-name="T4">2041 del 20/06/2016 e s.m. i</text:span><text:span text:style-name="T1">.</text:span></text:p>
          </table:table-cell>
          <table:table-cell office:value-type="string" table:style-name="ce6">
            <text:p><text:span text:style-name="T4">Entro i termini previsti D. Lgs. 36/2023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4" table:style-name="ce5">
            <text:p>14</text:p>
          </table:table-cell>
          <table:table-cell office:value-type="string" table:style-name="ce6">
            <text:p><text:span text:style-name="T4">Verifiche previste dal codice dei contratti pubblici, in ordine alle procedure di affidamento di lavori, servizi e forniture sottosoglia</text:span></text:p>
          </table:table-cell>
          <table:table-cell office:value-type="string" table:style-name="ce6">
            <text:p><text:span text:style-name="T4">D. Lgs. 36/2023</text:span></text:p>
          </table:table-cell>
          <table:table-cell office:value-type="string" table:style-name="ce6">
            <text:p>Entro 30 giorni dall’aggiudicazione</text:p>
            <text:p>provvisoria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0">
            <text:p>Responsabile dei Processi Amministrativo Contabili/Responsabile Unico del Progett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5" table:style-name="ce5">
            <text:p>15</text:p>
          </table:table-cell>
          <table:table-cell office:value-type="string" table:style-name="ce6">
            <text:p><text:span text:style-name="T4">Sottoscrizione dei contratti per attività di consulenza commissionata da enti pubblici e soggetti privati terzi</text:span></text:p>
          </table:table-cell>
          <table:table-cell office:value-type="string" table:style-name="ce8">
            <text:p><text:span text:style-name="T4">Regolamento per l'Amministrazione, la Finanza e la Contabilità emanato con DR n.</text:span></text:p>
            <text:p><text:span text:style-name="T4">2041 del 20/06/2016 e s.m. i</text:span></text:p>
            <text:p><text:span text:style-name="T4">Regolamento per attività conto terzi DR 323/2022</text:span></text:p>
          </table:table-cell>
          <table:table-cell office:value-type="string" table:style-name="ce6">
            <text:p><text:span text:style-name="T4">Entro 30 gg. dalla richiesta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6" table:style-name="ce5">
            <text:p>16</text:p>
          </table:table-cell>
          <table:table-cell office:value-type="string" table:style-name="ce6">
            <text:p><text:span text:style-name="T4">Redazione degli accordi di adesione al Sistema di Gestione della Qualità di Ateneo e trasmissione alle strutture richiedenti per la sottoscrizione</text:span></text:p>
          </table:table-cell>
          <table:table-cell office:value-type="string" table:style-name="ce6">
            <text:p>Regolamento per l'Amministrazione, la Finanza e la Contabilità emanato con DR n.</text:p>
            <text:p>2041 del 20/06/2016 e s.m. i.<text:span text:style-name="T2"><text:s/>Regolamento di organizzazione e funzionamento del Centro DR/2024/343 del 26/01/2024</text:span></text:p>
          </table:table-cell>
          <table:table-cell office:value-type="string" table:style-name="ce6">
            <text:p><text:span text:style-name="T4">Entro 30 gg. dalla richiesta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0">
            <text:p>Responsabile dei Processi Amministrativo Contabili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5">
          <table:table-cell office:value-type="string" table:style-name="ce8">
            <text:p><text:span text:style-name="T4">16</text:span></text:p>
            <text:p><text:span text:style-name="T4">bis</text:span></text:p>
          </table:table-cell>
          <table:table-cell office:value-type="string" table:style-name="ce6">
            <text:p><text:span text:style-name="T4">Sottoscrizione degli accordi di adesione al Sistema di Gestione della Qualità di Ateneo da parte del Direttore del CQA</text:span></text:p>
          </table:table-cell>
          <table:table-cell office:value-type="string" table:style-name="ce8">
            <text:p><text:span text:style-name="T4">Regolamento per l'Amministrazione, la Finanza e la Contabilità emanato con DR n.</text:span></text:p>
            <text:p><text:span text:style-name="T4">2041 del 20/06/2016 e s.m. i</text:span></text:p>
            <text:p><text:span text:style-name="T4">Regolamento di organizzazione e funzionamento del Centro DR/2024/343 del 26/01/2024</text:span></text:p>
          </table:table-cell>
          <table:table-cell office:value-type="string" table:style-name="ce6">
            <text:p><text:span text:style-name="T4">Entro 30 gg dalla ricezione dell’accordo firmato dalla struttura richiedente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10">
          <table:table-cell office:value-type="float" office:value="17" table:style-name="ce5">
            <text:p>17</text:p>
          </table:table-cell>
          <table:table-cell office:value-type="string" table:style-name="ce6">
            <text:p><text:span text:style-name="T4">Emissione dell’ordinativo di pagamento delle missioni del personale in servizio presso il Centro per la Qualità di Ateneo</text:span></text:p>
          </table:table-cell>
          <table:table-cell office:value-type="string" table:style-name="ce7">
            <text:p><text:span text:style-name="T4">Regolamento per le missioni di servizio e le trasferte; Regolamento di Ateneo per l'Amministrazione, la Finanza e la Contabilità</text:span></text:p>
            <text:p><text:span text:style-name="T4">Regolamento per l'Amministrazione, la Finanza e la Contabilità emanato con DR n.</text:span></text:p>
            <text:p><text:span text:style-name="T4">2041 del 20/06/2016 e s.m. i</text:span><text:span text:style-name="T1">.</text:span></text:p>
          </table:table-cell>
          <table:table-cell office:value-type="string" table:style-name="ce6">
            <text:p><text:span text:style-name="T4">Entro 30 gg dalla ricezione della documentazione completa di spesa in originale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8" table:style-name="ce5">
            <text:p>18</text:p>
          </table:table-cell>
          <table:table-cell office:value-type="string" table:style-name="ce6">
            <text:p><text:span text:style-name="T4">Emissione dell’ordinativo di pagamento dei compensi dei relatori dei seminari tenuti presso il CQA</text:span></text:p>
          </table:table-cell>
          <table:table-cell office:value-type="string" table:style-name="ce9">
            <text:p>Circolare prot. n. 0106635 del 12/08/09 risoluzione Agenzia delle Entrate n. 49/E del 11/07/2013</text:p>
            <text:p>Regolamento per l'Amministrazione, la Finanza e la Contabilità emanato con DR n.</text:p>
            <text:p>2041 del 20/06/2016 e s.m. i.</text:p>
          </table:table-cell>
          <table:table-cell office:value-type="string" table:style-name="ce6">
            <text:p><text:span text:style-name="T4">Entro 30 gg dalla ricezione della fattura o della richiesta di rimborso</text:span></text:p>
          </table:table-cell>
          <table:table-cell office:value-type="string" table:style-name="ce6">
            <text:p><text:span text:style-name="T4">Centro per la Qualità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q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0">
            <text:p>n.a.</text:p>
          </table:table-cell>
          <table:table-cell table:number-columns-repeated="16371"/>
        </table:table-row>
        <table:table-row table:number-rows-repeated="1048554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29:00Z</dc:date>
  </office:meta>
</office:document-meta>
</file>