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1.672cm"/>
    </style:style>
    <style:style style:name="co2" style:family="table-column">
      <style:table-column-properties fo:break-before="auto" style:column-width="8.502cm"/>
    </style:style>
    <style:style style:name="co3" style:family="table-column">
      <style:table-column-properties fo:break-before="auto" style:column-width="9.342cm"/>
    </style:style>
    <style:style style:name="co4" style:family="table-column">
      <style:table-column-properties fo:break-before="auto" style:column-width="11.243cm"/>
    </style:style>
    <style:style style:name="co5" style:family="table-column">
      <style:table-column-properties fo:break-before="auto" style:column-width="5.65cm"/>
    </style:style>
    <style:style style:name="co6" style:family="table-column">
      <style:table-column-properties fo:break-before="auto" style:column-width="3.859cm"/>
    </style:style>
    <style:style style:name="co7" style:family="table-column">
      <style:table-column-properties fo:break-before="auto" style:column-width="4.699cm"/>
    </style:style>
    <style:style style:name="co8" style:family="table-column">
      <style:table-column-properties fo:break-before="auto" style:column-width="6.041cm"/>
    </style:style>
    <style:style style:name="co9" style:family="table-column">
      <style:table-column-properties fo:break-before="auto" style:column-width="1.706cm"/>
    </style:style>
    <style:style style:name="co10" style:family="table-column">
      <style:table-column-properties fo:break-before="auto" style:column-width="1.79cm"/>
    </style:style>
    <style:style style:name="co11" style:family="table-column">
      <style:table-column-properties fo:break-before="auto" style:column-width="3.244cm"/>
    </style:style>
    <style:style style:name="co12" style:family="table-column">
      <style:table-column-properties fo:break-before="auto" style:column-width="3.524cm"/>
    </style:style>
    <style:style style:name="co13" style:family="table-column">
      <style:table-column-properties fo:break-before="auto" style:column-width="4.251cm"/>
    </style:style>
    <style:style style:name="ro1" style:family="table-row">
      <style:table-row-properties style:row-height="0.612cm" fo:break-before="auto" style:use-optimal-row-height="true"/>
    </style:style>
    <style:style style:name="ro2" style:family="table-row">
      <style:table-row-properties style:row-height="3.272cm" fo:break-before="auto" style:use-optimal-row-height="true"/>
    </style:style>
    <style:style style:name="ro3" style:family="table-row">
      <style:table-row-properties style:row-height="5.142cm" fo:break-before="auto" style:use-optimal-row-height="true"/>
    </style:style>
    <style:style style:name="ro4" style:family="table-row">
      <style:table-row-properties style:row-height="3.866cm" fo:break-before="auto" style:use-optimal-row-height="true"/>
    </style:style>
    <style:style style:name="ro5" style:family="table-row">
      <style:table-row-properties style:row-height="0.556cm" fo:break-before="auto" style:use-optimal-row-height="true"/>
    </style:style>
    <style:style style:name="ro6"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4"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loext:char-complex-color loext:theme-type="dark1" loext:color-type="theme"/>
      </style:text-properties>
    </style:style>
    <style:style style:name="ce6"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7"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8"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T1" style:family="text">
      <style:text-properties fo:color="#ff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2" style:family="text">
      <style:text-properties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fo:color="#000000"/>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3"/>
        <table:table-column table:style-name="co2" table:default-cell-style-name="ce4"/>
        <table:table-column table:style-name="co3" table:default-cell-style-name="ce7"/>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6"/>
        <table:table-column table:style-name="co9"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8"/>
        <table:table-column table:style-name="co7" table:default-cell-style-name="ce4"/>
        <table:table-column table:style-name="co1" table:number-columns-repeated="16370"/>
        <table:table-row table:style-name="ro1">
          <table:table-cell table:style-name="ce1" office:value-type="string" calcext:value-type="string" table:number-columns-spanned="14" table:number-rows-spanned="1">
            <text:p>TABELLA PROCEDIMENTI/ATTIVITÀ UFFICIO CONCORSI PERSONALE DOCENTE E RICERCATORE</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office:value-type="float" office:value="4" calcext:value-type="float">
            <text:p>4</text:p>
          </table:table-cell>
          <table:table-cell office:value-type="string" calcext:value-type="string">
            <text:p>Emanazione Bando relativo alle <text:s/>procedure di chiamata dei professori di I e II fascia e alle selezioni pubbliche per ricercatori a tempo determinato</text:p>
          </table:table-cell>
          <table:table-cell office:value-type="string" calcext:value-type="string">
            <text:p>Art. 18, co.1 e 4, e art. 24 co. 6 Legge 240/2010 (per i professori)  Art. 24 co. 3 Legge 240/2010 (per i ricercatori) </text:p>
            <text:p>Regolamenti di Ateneo in materia</text:p>
          </table:table-cell>
          <table:table-cell office:value-type="string" calcext:value-type="string">
            <text:p>60 gg dalla ricezione della documentazione completa da parte dei Dipartimenti, previa delibera del SA e del CdA relativa alla programmazione delle assunzioni di personale e verifica della disponibilità dei punti organico</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Per%20la%20domanda%20on-line  https:/pica.cineca.it/unina/" xlink:type="simple">http://www.unina.it/modulistica/concorsi-personale-docente-e-ricercatore
Per la domanda on-line  https://pica.cineca.it/unina/</text:a></text:p>
          </table:table-cell>
          <table:table-cell office:value-type="string" calcext:value-type="string">
            <text:p>Dirigente dell'Area di afferenza</text:p>
          </table:table-cell>
        </table:table-row>
        <table:table-row table:style-name="ro3">
          <table:table-cell office:value-type="float" office:value="5" calcext:value-type="float">
            <text:p>5</text:p>
          </table:table-cell>
          <table:table-cell office:value-type="string" calcext:value-type="string">
            <text:p>Espletamento procedura concorsuale per le chiamate dei professori di I e II fascia e per le selezioni dei ricercatori a tempo determinato</text:p>
          </table:table-cell>
          <table:table-cell office:value-type="string" calcext:value-type="string">
            <text:p>Art. 18, co.1 e 4, e art. 24 co. 6 Legge 240/2010 (per i professori)  Art. 24 co. 3 Legge 240/2010 (per i ricercatori) </text:p>
            <text:p>Regolamenti di Ateneo in materia</text:p>
          </table:table-cell>
          <table:table-cell table:style-name="ce7" office:value-type="string" calcext:value-type="string">
            <text:p>Per i lavori della commissione: 60 gg per la commissione preposta alla procedura di chiamata di professori; 90 gg per la commissione preposta alla selezione dei ricercatori a tempo determinato, decorrenti dalla data di  pubblicazione del Decreto di nomina della Commissione all’Albo ufficiale on line di Ateneo (termini prorogabili per una sola volta e per non più di 60 gg per la chiamata di professori e per la selezione di ricercatori).</text:p>
            <text:p>Per l’approvazione atti: 30 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3">
          <table:table-cell office:value-type="float" office:value="6" calcext:value-type="float">
            <text:p>6</text:p>
          </table:table-cell>
          <table:table-cell office:value-type="string" calcext:value-type="string">
            <text:p>Emanazione Avviso pubblico relativo alle <text:s/>procedure selettive di mobilità per chiamata di professori</text:p>
          </table:table-cell>
          <table:table-cell office:value-type="string" calcext:value-type="string">
            <text:p>Art. 7, commi 5-bis, 5- ter e 5-quater Legge 240/2010</text:p>
            <text:p>Regolamento di Ateneo in materia</text:p>
          </table:table-cell>
          <table:table-cell office:value-type="string" calcext:value-type="string">
            <text:p><text:span text:style-name="T1">60 gg </text:span><text:span text:style-name="T2">dalla ricezione della documentazione completa da parte dei Dipartimenti, previa delibera del SA e del CdA relativa alla programmazione delle assunzioni di personale e verifica della disponibilità dei punti organico</text:span></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Per%20la%20domanda%20on-line  https:/pica.cineca.it/unina/" xlink:type="simple">http://www.unina.it/modulistica/concorsi-personale-docente-e-ricercatore
Per la domanda on-line  https://pica.cineca.it/unina/</text:a></text:p>
          </table:table-cell>
          <table:table-cell office:value-type="string" calcext:value-type="string">
            <text:p>Dirigente dell'Area di afferenza</text:p>
          </table:table-cell>
        </table:table-row>
        <table:table-row table:style-name="ro3">
          <table:table-cell office:value-type="float" office:value="7" calcext:value-type="float">
            <text:p>7</text:p>
          </table:table-cell>
          <table:table-cell office:value-type="string" calcext:value-type="string">
            <text:p>Espletamento procedura selettiva di mobilità per chiamata di professori </text:p>
          </table:table-cell>
          <table:table-cell office:value-type="string" calcext:value-type="string">
            <text:p>Art. 7, commi, 5-bis, 5- ter e 5-quater Legge 240/2010</text:p>
            <text:p>Regolamento di Ateneo in materia</text:p>
          </table:table-cell>
          <table:table-cell table:style-name="ce7" office:value-type="string" calcext:value-type="string">
            <text:p>Per i lavori della commissione: 60 gg decorrenti dalla data di  pubblicazione del Decreto di nomina della Commissione all’Albo ufficiale on line di Ateneo (termini prorogabili per una sola volta e per non più di  30 gg).</text:p>
            <text:p>Per l’approvazione atti: 30 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3">
          <table:table-cell office:value-type="float" office:value="8" calcext:value-type="float">
            <text:p>8</text:p>
          </table:table-cell>
          <table:table-cell office:value-type="string" calcext:value-type="string">
            <text:p>Attivazione procedura di chiamata di professori di II fascia ai sensi dell’art. 24 co. 5 Legge 240/2010 (c.d. TENURE TRACK)</text:p>
          </table:table-cell>
          <table:table-cell table:style-name="ce4" office:value-type="string" calcext:value-type="string">
            <text:p>Legge 240/10 comb. disp. Art. 18 co. 1 lett. e) e Art. 24 co. 5, e <text:s/>Regolamento di Ateneo in materia</text:p>
          </table:table-cell>
          <table:table-cell table:style-name="ce6" office:value-type="string" calcext:value-type="string">
            <text:p>Di norma entro 120 gg antecedenti la scadenza del III anno di contratto di ricercatore a tempo determinato di cui all’art. 24 co. 3 lett. b) della Legge 240/2010.</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In caso di mancata adozione del provvedimento,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3">
          <table:table-cell office:value-type="float" office:value="9" calcext:value-type="float">
            <text:p>9</text:p>
          </table:table-cell>
          <table:table-cell office:value-type="string" calcext:value-type="string">
            <text:p>Espletamento procedura di chiamata di professori di II fascia ai sensi dell’art. 24 co. 5 Legge 240/2010 (c.d. TENURE TRACK)</text:p>
          </table:table-cell>
          <table:table-cell table:style-name="ce4" office:value-type="string" calcext:value-type="string">
            <text:p>Legge 240/10 comb. disp. Art. 18 co. 1 lett. e) e Art. 24 co. 5, e <text:s/>Regolamento di Ateneo in materia</text:p>
          </table:table-cell>
          <table:table-cell table:style-name="ce7" office:value-type="string" calcext:value-type="string">
            <text:p>Per  i lavori della Commissione : 60gg decorrenti dalla data di  pubblicazione del Decreto di nomina della Commissione all’Albo ufficiale on line di Ateneo (termini prorogabili per una sola volta e per non più di 60 gg);</text:p>
            <text:p>Per l’approvazione atti: 30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4">
          <table:table-cell office:value-type="float" office:value="10" calcext:value-type="float">
            <text:p>10</text:p>
          </table:table-cell>
          <table:table-cell table:style-name="ce6" office:value-type="string" calcext:value-type="string">
            <text:p>Gestione dati relativi al contingente assunzionale ordinario assegnato dal MUR all’Ateneo, nonché dei dati relativi ai piani straordinari di reclutamento, dei dati relativi alle risorse derivanti dai progetti di ricerca, da convenzioni con enti esterni, dal Fondo di Ateneo Legge 208/2015 e dal Fondo Unico di Ateneo</text:p>
          </table:table-cell>
          <table:table-cell table:style-name="ce6" office:value-type="string" calcext:value-type="string">
            <text:p>Legge 240/2010, D. Lgs. 49/2012, Legge 208/2015, decreti ministeriali </text:p>
          </table:table-cell>
          <table:table-cell table:style-name="ce6" office:value-type="string" calcext:value-type="string">
            <text:p>45 gg decorrenti dalla data delle relative note ministeriali, salvo termini diversi stabiliti dal MUR</text:p>
          </table:table-cell>
          <table:table-cell table:style-name="ce6" office:value-type="string" calcext:value-type="string">
            <text:p>Ufficio Concorsi Personale Docente e Ricercatore</text:p>
          </table:table-cell>
          <table:table-cell table:style-name="ce6" office:value-type="string" calcext:value-type="string">
            <text:p>n.a</text:p>
          </table:table-cell>
          <table:table-cell table:style-name="ce6" office:value-type="string" calcext:value-type="string">
            <text:p>n.a.</text:p>
          </table:table-cell>
          <table:table-cell office:value-type="string" calcext:value-type="string">
            <text:p>Reparto Gestione Programmazione Reclutamento:</text:p>
            <text:p/>
            <text:p>Tel. 081 2537728 - 081 2537729 -  081 2537903 </text:p>
            <text:p>Orario di apertura al pubblico e contatti telefonici dalle ore 09.00 alle ore 12.00 e il martedì e il giovedì anche dalle ore 14.30 alle ore 16.30</text:p>
          </table:table-cell>
          <table:table-cell table:number-columns-repeated="2" table:style-name="ce6"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6" office:value-type="string" calcext:value-type="string">
            <text:p>n.a.</text:p>
          </table:table-cell>
          <table:table-cell table:style-name="ce6" office:value-type="string" calcext:value-type="string">
            <text:p>Dirigente dell'Area di afferenza</text:p>
          </table:table-cell>
        </table:table-row>
        <table:table-row table:style-name="ro4">
          <table:table-cell office:value-type="float" office:value="12" calcext:value-type="float">
            <text:p>12</text:p>
          </table:table-cell>
          <table:table-cell table:style-name="ce6" office:value-type="string" calcext:value-type="string">
            <text:p>Elaborazione di report e verifica dei dati del personale docente e ricercatore per il Bilancio di previsione e il Conto Annuale</text:p>
          </table:table-cell>
          <table:table-cell table:style-name="ce6" office:value-type="string" calcext:value-type="string">
            <text:p>L. 240/2010; D.Lgs. 18/2012; D.lgs n. 49/2012 </text:p>
          </table:table-cell>
          <table:table-cell table:style-name="ce6" office:value-type="string" calcext:value-type="string">
            <text:p>Entro la data di scadenza indicata nella nota del Direttore Generale</text:p>
          </table:table-cell>
          <table:table-cell table:style-name="ce6" office:value-type="string" calcext:value-type="string">
            <text:p>Ufficio Concorsi Personale Docente e Ricercatore</text:p>
          </table:table-cell>
          <table:table-cell table:number-columns-repeated="2" table:style-name="ce6" office:value-type="string" calcext:value-type="string">
            <text:p>n.a.</text:p>
          </table:table-cell>
          <table:table-cell office:value-type="string" calcext:value-type="string">
            <text:p>Reparto Gestione Programmazione Reclutamento:</text:p>
            <text:p/>
            <text:p>Tel. 081 2537728 - 081 2537729 -  081 2537903 </text:p>
            <text:p>Orario di apertura al pubblico e contatti telefonici dalle ore 09.00 alle ore 12.00 e il martedì e il giovedì anche dalle ore 14.30 alle ore 16.30</text:p>
          </table:table-cell>
          <table:table-cell table:number-columns-repeated="2" table:style-name="ce6" office:value-type="string" calcext:value-type="string">
            <text:p>no</text:p>
          </table:table-cell>
          <table:table-cell table:number-columns-repeated="2" table:style-name="ce6" office:value-type="string" calcext:value-type="string">
            <text:p>n.a.</text:p>
          </table:table-cell>
          <table:table-cell table:style-name="ce6" office:value-type="string" calcext:value-type="string">
            <text:p>n. a.</text:p>
          </table:table-cell>
          <table:table-cell table:style-name="ce6" office:value-type="string" calcext:value-type="string">
            <text:p>Dirigente dell'Area di afferenza</text:p>
          </table:table-cell>
        </table:table-row>
        <table:table-row table:style-name="ro4">
          <table:table-cell table:style-name="ce4" office:value-type="float" office:value="11" calcext:value-type="float">
            <text:p>11</text:p>
          </table:table-cell>
          <table:table-cell office:value-type="string" calcext:value-type="string">
            <text:p>Rilascio Certificazioni di servizio per Professori, Ricercatori e Professori a contratto</text:p>
          </table:table-cell>
          <table:table-cell table:style-name="ce4" office:value-type="string" calcext:value-type="string">
            <text:p>DPR 3/57 – DPR 382/80 – DPR 362/82 – Legge 183/11 <text:s/>art.15</text:p>
          </table:table-cell>
          <table:table-cell office:value-type="string" calcext:value-type="string">
            <text:p>30 gg. dall'istanza del richiedente</text:p>
          </table:table-cell>
          <table:table-cell office:value-type="string" calcext:value-type="string">
            <text:p>Ufficio Concorsi Personale Docente e Ricercatore</text:p>
          </table:table-cell>
          <table:table-cell office:value-type="string" calcext:value-type="string">
            <text:p>Dirigente</text:p>
          </table:table-cell>
          <table:table-cell office:value-type="string" calcext:value-type="string">
            <text:p>Ricorso al TAR CAMPANIA avverso provvedimento finale entro 60 giorni dalla notifica del provvedimento o dalla mancata adozione del provvedimento</text:p>
          </table:table-cell>
          <table:table-cell table:style-name="ce4" office:value-type="string" calcext:value-type="string">
            <text:p>Reparto Segreteria e G.I.:</text:p>
            <text:p/>
            <text:p>Tel.: 081 2537734 - 081 2537835 - 081 2536227 - 081 2534337 - 081 2537905</text:p>
            <text:p>Orario di apertura al pubblico e contatti telefonici dalle ore 09.00 alle ore 12.00 e il martedì e il giovedì anche dalle ore 14.30 alle ore 16.30</text:p>
          </table:table-cell>
          <table:table-cell table:style-name="ce6" office:value-type="string" calcext:value-type="string">
            <text:p>si</text:p>
          </table:table-cell>
          <table:table-cell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5">
          <table:table-cell table:style-name="ce5"/>
          <table:table-cell table:style-name="Default" table:number-columns-repeated="16383"/>
        </table:table-row>
        <table:named-expressions>
          <table:named-expression table:name="_Hlk137122068" table:base-cell-address="$Foglio1.$A$1" table:expression="foglio1!#ref!"/>
          <table:named-expression table:name="_Hlk137122126" table:base-cell-address="$Foglio1.$A$1" table:expression="foglio1!#ref!"/>
          <table:named-range table:name="_Hlk138153970" table:base-cell-address="$Foglio1.$A$1" table:cell-range-address="$Foglio1.$A$2"/>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creation-date>2023-10-06T09:33:59</meta:creation-date>
    <dc:date>2024-03-18T12:00:11</dc:date>
    <meta:editing-duration>P0D</meta:editing-duration>
    <meta:generator>LibreOffice/25.8.5.2$Windows_X86_64 LibreOffice_project/9c8b85f387cc00a89945a79c9e6239f32e450ac2</meta:generator>
    <meta:document-statistic meta:table-count="1" meta:cell-count="141" meta:object-count="0"/>
    <meta:user-defined meta:name="AppVersion">16.0300</meta:user-defined>
    <meta:user-defined meta:name="MSIP_Label_2ad0b24d-6422-44b0-b3de-abb3a9e8c81a_ActionId">4b53180b-1ae4-4318-9539-eb6ee3763399</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36:13Z</meta:user-defined>
    <meta:user-defined meta:name="MSIP_Label_2ad0b24d-6422-44b0-b3de-abb3a9e8c81a_SiteId" meta:value-type="string">2fcfe26a-bb62-46b0-b1e3-28f9da0c45fd</meta:user-defined>
  </office:meta>
</office:document-meta>
</file>