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style:font-family-generic="roman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top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55145833333333cm"/>
    </style:style>
    <style:style style:name="co3" style:family="table-column">
      <style:table-column-properties fo:break-before="auto" style:column-width="8.12270833333333cm"/>
    </style:style>
    <style:style style:name="co4" style:family="table-column">
      <style:table-column-properties fo:break-before="auto" style:column-width="8.334375cm"/>
    </style:style>
    <style:style style:name="co5" style:family="table-column">
      <style:table-column-properties fo:break-before="auto" style:column-width="9.23395833333333cm"/>
    </style:style>
    <style:style style:name="co6" style:family="table-column">
      <style:table-column-properties fo:break-before="auto" style:column-width="5.794375cm"/>
    </style:style>
    <style:style style:name="co7" style:family="table-column">
      <style:table-column-properties fo:break-before="auto" style:column-width="5.45041666666667cm"/>
    </style:style>
    <style:style style:name="co8" style:family="table-column">
      <style:table-column-properties fo:break-before="auto" style:column-width="4.524375cm"/>
    </style:style>
    <style:style style:name="co9" style:family="table-column">
      <style:table-column-properties fo:break-before="auto" style:column-width="4.841875cm"/>
    </style:style>
    <style:style style:name="co10" style:family="table-column">
      <style:table-column-properties fo:break-before="auto" style:column-width="3.96875cm"/>
    </style:style>
    <style:style style:name="co11" style:family="table-column">
      <style:table-column-properties fo:break-before="auto" style:column-width="4.57729166666667cm"/>
    </style:style>
    <style:style style:name="co12" style:family="table-column">
      <style:table-column-properties fo:break-before="auto" style:column-width="4.33916666666667cm"/>
    </style:style>
    <style:style style:name="co13" style:family="table-column">
      <style:table-column-properties fo:break-before="auto" style:column-width="3.4925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57.75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60.75pt" style:use-optimal-row-height="true" fo:break-before="auto"/>
    </style:style>
    <style:style style:name="ro6" style:family="table-row">
      <style:table-row-properties style:row-height="61.5pt" style:use-optimal-row-height="false" fo:break-before="auto"/>
    </style:style>
    <style:style style:name="ro7" style:family="table-row">
      <style:table-row-properties style:row-height="54pt" style:use-optimal-row-height="false" fo:break-before="auto"/>
    </style:style>
    <style:style style:name="ro8" style:family="table-row">
      <style:table-row-properties style:row-height="67.9pt" style:use-optimal-row-height="false" fo:break-before="auto"/>
    </style:style>
    <style:style style:name="ro9" style:family="table-row">
      <style:table-row-properties style:row-height="45.75pt" style:use-optimal-row-height="false" fo:break-before="auto"/>
    </style:style>
    <style:style style:name="ro10" style:family="table-row">
      <style:table-row-properties style:row-height="48pt" style:use-optimal-row-height="false" fo:break-before="auto"/>
    </style:style>
    <style:style style:name="ro11" style:family="table-row">
      <style:table-row-properties style:row-height="30.75pt" style:use-optimal-row-height="true" fo:break-before="auto"/>
    </style:style>
    <style:style style:name="ro12" style:family="table-row">
      <style:table-row-properties style:row-height="42.75pt" style:use-optimal-row-height="false" fo:break-before="auto"/>
    </style:style>
    <style:style style:name="ro13" style:family="table-row">
      <style:table-row-properties style:row-height="51pt" style:use-optimal-row-height="false" fo:break-before="auto"/>
    </style:style>
    <style:style style:name="ro14" style:family="table-row">
      <style:table-row-properties style:row-height="87.7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L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0">
            <text:p> TABELLA PROCEDIMENTI/ATTIVITA'<text:s/></text:p>
            <text:p><text:s/>CENTRO LINGUISTICO DI ATENEO (CLA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<text:span text:style-name="T3">Procedimento</text:span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<text:span text:style-name="T3">Termine di conclusione e ogni altro termine procedimentale</text:span></text:p>
            <text:p><text:span text:style-name="T3">rilevante</text:span></text:p>
          </table:table-cell>
          <table:table-cell office:value-type="string" table:style-name="ce3">
            <text:p><text:span text:style-name="T3">Unità organizzativa responsabi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5">
            <text:p><text:span text:style-name="T4">Emissione Ordinativi di Pagamento fatture acquisti per forniture di beni e prestazione di servizi</text:span></text:p>
          </table:table-cell>
          <table:table-cell office:value-type="string" table:style-name="ce5">
            <text:p><text:span text:style-name="T4">Art. 35 del Regolamento di Ateneo per l’Amministrazione, la Finanza e la Contabilità</text:span></text:p>
          </table:table-cell>
          <table:table-cell office:value-type="string" table:style-name="ce5">
            <text:p><text:span text:style-name="T4">Entro 30 giorni dalla ricezione della fattura</text:span></text:p>
          </table:table-cell>
          <table:table-cell office:value-type="string" table:style-name="ce6">
            <text:p>CENTRO LINGUISTICO DI ATENEO</text:p>
            <text:p>Responsabile dei processi Contabili a supporto del Direttore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<text:span text:style-name="T4">Predisposizione proposta di Budget annuale e triennale</text:span></text:p>
          </table:table-cell>
          <table:table-cell office:value-type="string" table:style-name="ce5">
            <text:p><text:span text:style-name="T4">Art. 15 del Regolamento di Ateneo per l’Amministrazione, la Finanza e la Contabilità</text:span></text:p>
          </table:table-cell>
          <table:table-cell office:value-type="string" table:style-name="ce5">
            <text:p><text:span text:style-name="T4">Entro il 15/09 – in deroga entro il 31/10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 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5">
            <text:p><text:span text:style-name="T4">Variazioni al budget economico</text:span></text:p>
          </table:table-cell>
          <table:table-cell office:value-type="string" table:style-name="ce7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5">
            <text:p><text:span text:style-name="T4">immediata</text:span></text:p>
          </table:table-cell>
          <table:table-cell office:value-type="string" table:style-name="ce8">
            <text:p>CENTRO LINGUISTICO DI ATENEO</text:p>
            <text:p>Responsabile dei processi Contabili a supporto del Direttore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4" table:style-name="ce4">
            <text:p>4</text:p>
          </table:table-cell>
          <table:table-cell office:value-type="string" table:style-name="ce7">
            <text:p><text:span text:style-name="T4">Comunicazione Variazioni</text:span></text:p>
            <text:p><text:span text:style-name="T4">di Budget economico all’Ufficio Programmazione Economico-Finanziaria e al Collegio dei Revisori dei Conti</text:span></text:p>
          </table:table-cell>
          <table:table-cell office:value-type="string" table:style-name="ce7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5">
            <text:p><text:span text:style-name="T4">Entro 5 giorni dal decreto del direttore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 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5">
            <text:p><text:span text:style-name="T4">Regolarizzazione sospesi di cassa in entrata</text:span></text:p>
          </table:table-cell>
          <table:table-cell office:value-type="string" table:style-name="ce5">
            <text:p><text:span text:style-name="T4">******</text:span></text:p>
          </table:table-cell>
          <table:table-cell office:value-type="string" table:style-name="ce5">
            <text:p><text:span text:style-name="T4">immediata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 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5">
            <text:p><text:span text:style-name="T4">Trasmissione di tutti gli atti - di competenza della struttura – all’URP per la pubblicazione sul sito di Ateneo e nella sezione specifica del sito</text:span></text:p>
          </table:table-cell>
          <table:table-cell office:value-type="string" table:style-name="ce5">
            <text:p><text:span text:style-name="T4">********</text:span></text:p>
          </table:table-cell>
          <table:table-cell office:value-type="string" table:style-name="ce5">
            <text:p><text:span text:style-name="T4">immediata</text:span></text:p>
          </table:table-cell>
          <table:table-cell office:value-type="string" table:style-name="ce8">
            <text:p>CENTRO LINGUISTICO DI ATENEO</text:p>
            <text:p>Responsabile dei processi Contabili a supporto del Direttore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7" table:style-name="ce4">
            <text:p>7</text:p>
          </table:table-cell>
          <table:table-cell office:value-type="string" table:style-name="ce8">
            <text:p>Aggiornamento Mappatura Processi di competenza<text:s/><text:span text:style-name="T2">della struttura</text:span></text:p>
          </table:table-cell>
          <table:table-cell office:value-type="string" table:style-name="ce5">
            <text:p><text:span text:style-name="T4">********</text:span></text:p>
          </table:table-cell>
          <table:table-cell office:value-type="string" table:style-name="ce8">
            <text:p>Ogni volta che si<text:span text:style-name="T2"><text:s/>procede ad una modifica e/o integrazione di un processo. Comunque</text:span></text:p>
            <text:p><text:span text:style-name="T2">entro il 30/11</text:span></text:p>
          </table:table-cell>
          <table:table-cell office:value-type="string" table:style-name="ce8">
            <text:p>CENTRO LINGUISTICO DI<text:span text:style-name="T2"><text:s/>ATENEO</text:span></text:p>
            <text:p><text:span text:style-name="T2">Responsabile dei processi Contabili a supporto del 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5">
            <text:p><text:span text:style-name="T4">Pagamento spesa effettuata con il fondo economale</text:span></text:p>
          </table:table-cell>
          <table:table-cell office:value-type="string" table:style-name="ce7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7">
            <text:p><text:span text:style-name="T4">Entro 15 giorni</text:span></text:p>
            <text:p><text:span text:style-name="T4">dall’acquisto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</text:span></text:p>
            <text:p><text:span text:style-name="T4">Contabili a supporto del 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5">
            <text:p><text:span text:style-name="T4">Anticipazione spesa missione</text:span></text:p>
          </table:table-cell>
          <table:table-cell office:value-type="string" table:style-name="ce5">
            <text:p><text:span text:style-name="T4">Regolamento Missioni di servizio e trasferte</text:span></text:p>
          </table:table-cell>
          <table:table-cell office:value-type="string" table:style-name="ce5">
            <text:p><text:span text:style-name="T4">Entro 3 giorni dalla richiesta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</text:span></text:p>
            <text:p><text:span text:style-name="T4">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5">
            <text:p><text:span text:style-name="T4">Emissione ordinativi di pagamento relativi al rimborso delle spese di missione</text:span></text:p>
          </table:table-cell>
          <table:table-cell office:value-type="string" table:style-name="ce5">
            <text:p><text:span text:style-name="T4">Regolamento per le missioni di servizio e le trasferte; Regolamento di Ateneo per l'Amministrazione, la Finanza e la Contabilità</text:span></text:p>
          </table:table-cell>
          <table:table-cell office:value-type="string" table:style-name="ce7">
            <text:p><text:span text:style-name="T4">Entro 30 gg dalla ricezione della documentazione completa di spesa in</text:span></text:p>
            <text:p><text:span text:style-name="T4">originale</text:span></text:p>
          </table:table-cell>
          <table:table-cell office:value-type="string" table:style-name="ce8">
            <text:p>CENTRO LINGUISTICO DI ATENEO</text:p>
            <text:p>Responsabile dei processi Contabili a supporto del Direttore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5">
            <text:p><text:span text:style-name="T4">Predisposizione bandi per l’affidamento di incarichi di lavoro autonomo</text:span></text:p>
          </table:table-cell>
          <table:table-cell office:value-type="string" table:style-name="ce5">
            <text:p><text:span text:style-name="T4">Regolamento di affidamento incarichi di lavoro autonomo</text:span></text:p>
          </table:table-cell>
          <table:table-cell office:value-type="string" table:style-name="ce5">
            <text:p><text:span text:style-name="T4">Entro 10 giorni dalla richiesta del Direttore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</text:span></text:p>
            <text:p><text:span text:style-name="T4">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5">
            <text:p><text:span text:style-name="T4">Predisposizione atto di nomina commissione di valutazione per incarichi di lavoro autonomo</text:span></text:p>
          </table:table-cell>
          <table:table-cell office:value-type="string" table:style-name="ce5">
            <text:p><text:span text:style-name="T4">Regolamento di affidamento incarichi di lavoro autonomo</text:span></text:p>
          </table:table-cell>
          <table:table-cell office:value-type="string" table:style-name="ce7">
            <text:p><text:span text:style-name="T4">Entro 5 giorni dalla scadenza per la presentazione della domanda di</text:span></text:p>
            <text:p><text:span text:style-name="T4">partecipazione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</text:span></text:p>
            <text:p><text:span text:style-name="T4">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3" table:style-name="ce4">
            <text:p>13</text:p>
          </table:table-cell>
          <table:table-cell office:value-type="string" table:style-name="ce5">
            <text:p><text:span text:style-name="T4">Predisposizione decreti di approvazione atti e conferimento incarichi di lavoro autonomo</text:span></text:p>
          </table:table-cell>
          <table:table-cell office:value-type="string" table:style-name="ce5">
            <text:p><text:span text:style-name="T4">Regolamento di affidamento incarichi di lavoro autonomo</text:span></text:p>
          </table:table-cell>
          <table:table-cell office:value-type="string" table:style-name="ce7">
            <text:p><text:span text:style-name="T4">Entro 2 giorni dalla ricezione degli atti da parte della Commissione di</text:span></text:p>
            <text:p><text:span text:style-name="T4">valutazione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</text:span></text:p>
            <text:p><text:span text:style-name="T4">Contabili a supporto del 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5">
            <text:p><text:span text:style-name="T4">Predisposizione contratti di affidamento di incarichi di lavoro autonomo</text:span></text:p>
          </table:table-cell>
          <table:table-cell office:value-type="string" table:style-name="ce5">
            <text:p><text:span text:style-name="T4">Regolamento di affidamento incarichi di lavoro autonomo</text:span></text:p>
          </table:table-cell>
          <table:table-cell office:value-type="string" table:style-name="ce5">
            <text:p><text:span text:style-name="T4">Entro la data di inizio incarico/di sottoscrizione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 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15" table:style-name="ce4">
            <text:p>15</text:p>
          </table:table-cell>
          <table:table-cell office:value-type="string" table:style-name="ce5">
            <text:p><text:span text:style-name="T4">Cura dell'attività istruttoria, predisposizione degli atti e cura dell'espletamento delle procedure per l'affidamento - con oneri a carico del la struttura di importo inferiore alla soglia comunitaria - di servizi e forniture</text:span></text:p>
          </table:table-cell>
          <table:table-cell office:value-type="string" table:style-name="ce8">
            <text:p>D.Lgs. n. 36/2023 e ss.mm.i<text:span text:style-name="T2">.</text:span></text:p>
          </table:table-cell>
          <table:table-cell office:value-type="string" table:style-name="ce9">
            <text:p><text:span text:style-name="T4">Si rinvia ai termini minimi e massimi fissati per i singoli adempimenti e per la stipula del contratto dal</text:span></text:p>
            <text:p><text:span text:style-name="T4">D.Lgs. n. 36/2023 e ss.mm.ii</text:span><text:span text:style-name="T1">.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 Direttore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5">
            <text:p><text:span text:style-name="T4">Procedure per l’adesione a Convenzioni CONSIP o per l’acquisizione su MePa di beni e servizi di importo inferiore alla soglia comunitaria</text:span></text:p>
          </table:table-cell>
          <table:table-cell office:value-type="string" table:style-name="ce8">
            <text:p>D.Lgs. n. 36/2023 e ss.mm.i<text:span text:style-name="T2">.</text:span></text:p>
          </table:table-cell>
          <table:table-cell office:value-type="string" table:style-name="ce7">
            <text:p><text:span text:style-name="T4">Si rinvia ai termini minimi e massimi fissati per i singoli adempimenti dal D.LGS</text:span></text:p>
            <text:p><text:span text:style-name="T4">n. 36/2023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Responsabile dei processi Contabili a supporto del</text:span></text:p>
            <text:p><text:span text:style-name="T4">Diretto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float" office:value="17" table:style-name="ce4">
            <text:p>17</text:p>
          </table:table-cell>
          <table:table-cell office:value-type="string" table:style-name="ce5">
            <text:p><text:span text:style-name="T4">Denuncia di infortunio</text:span></text:p>
          </table:table-cell>
          <table:table-cell office:value-type="string" table:style-name="ce5">
            <text:p><text:span text:style-name="T4">Normativa in materia</text:span></text:p>
          </table:table-cell>
          <table:table-cell office:value-type="string" table:style-name="ce8">
            <text:p>Comunicazione all’INAIL</text:p>
            <text:p>entro 2 giorni dall’evento</text:p>
          </table:table-cell>
          <table:table-cell office:value-type="string" table:style-name="ce5">
            <text:p><text:span text:style-name="T4">CENTRO LINGUISTICO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18" table:style-name="ce4">
            <text:p>18</text:p>
          </table:table-cell>
          <table:table-cell office:value-type="string" table:style-name="ce7">
            <text:p><text:span text:style-name="T4">Comunicazione- all’UAPPC - riepilogo assenze e</text:span></text:p>
            <text:p><text:span text:style-name="T4">presenze del personale afferente alla struttura</text:span></text:p>
          </table:table-cell>
          <table:table-cell office:value-type="string" table:style-name="ce5">
            <text:p><text:span text:style-name="T4">Circolari di Ateneo</text:span></text:p>
          </table:table-cell>
          <table:table-cell office:value-type="string" table:style-name="ce7">
            <text:p><text:span text:style-name="T4">Entro il giorno 5 di ogni</text:span></text:p>
            <text:p><text:span text:style-name="T4">mese</text:span></text:p>
          </table:table-cell>
          <table:table-cell office:value-type="string" table:style-name="ce7">
            <text:p><text:span text:style-name="T4">CENTRO LINGUISTICO DI</text:span></text:p>
            <text:p><text:span text:style-name="T4">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19" table:style-name="ce4">
            <text:p>19</text:p>
          </table:table-cell>
          <table:table-cell office:value-type="string" table:style-name="ce5">
            <text:p><text:span text:style-name="T4">Convalida certificazione linguistica internazionale</text:span></text:p>
          </table:table-cell>
          <table:table-cell office:value-type="string" table:style-name="ce5">
            <text:p><text:span text:style-name="T4">DM MIUR 6/5/2020 – Delibere Consigli Dipartimenti</text:span></text:p>
          </table:table-cell>
          <table:table-cell office:value-type="string" table:style-name="ce5">
            <text:p><text:span text:style-name="T4">Max entro 30 giorni dalla richiesta</text:span></text:p>
          </table:table-cell>
          <table:table-cell office:value-type="string" table:style-name="ce5">
            <text:p><text:span text:style-name="T4">CENTRO LINGUISTICO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7">
            <text:p><text:span text:style-name="T4">Predisposizione, diffusione della Call/Avviso relativa</text:span></text:p>
            <text:p><text:span text:style-name="T4">all’organizzazione di corsi di lingua extracurriculari presso il CLA</text:span></text:p>
          </table:table-cell>
          <table:table-cell office:value-type="string" table:style-name="ce5">
            <text:p><text:span text:style-name="T4">Regolamento di funzionamento del CLA – DR 2644 del 01/07/2020</text:span></text:p>
          </table:table-cell>
          <table:table-cell office:value-type="string" table:style-name="ce7">
            <text:p><text:span text:style-name="T4">10 giorni</text:span></text:p>
            <text:p><text:span text:style-name="T4">dall’autorizzazione del</text:span></text:p>
            <text:p><text:span text:style-name="T4">Direttore del CLA</text:span></text:p>
          </table:table-cell>
          <table:table-cell office:value-type="string" table:style-name="ce5">
            <text:p><text:span text:style-name="T4">CENTRO LINGUISTICO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1" table:style-name="ce4">
            <text:p>21</text:p>
          </table:table-cell>
          <table:table-cell office:value-type="string" table:style-name="ce7">
            <text:p><text:span text:style-name="T4">Raccolta iscrizioni, Pubblicazione aventi diritto ed erogazione del placement test finalizzato alla formazione delle classi dei corsi di lingua</text:span></text:p>
            <text:p><text:span text:style-name="T4">extracurriculari presso il CLA</text:span></text:p>
          </table:table-cell>
          <table:table-cell office:value-type="string" table:style-name="ce5">
            <text:p><text:span text:style-name="T4">***********</text:span></text:p>
          </table:table-cell>
          <table:table-cell office:value-type="string" table:style-name="ce5">
            <text:p><text:span text:style-name="T4">10 giorni dalla pubblicazione della Call/Avviso</text:span></text:p>
          </table:table-cell>
          <table:table-cell office:value-type="string" table:style-name="ce5">
            <text:p><text:span text:style-name="T4">CENTRO LINGUISTICO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22" table:style-name="ce4">
            <text:p>22</text:p>
          </table:table-cell>
          <table:table-cell office:value-type="string" table:style-name="ce5">
            <text:p><text:span text:style-name="T4">Rilascio attestazioni di frequenza ai corsi di lingua organizzati dal CLA</text:span></text:p>
          </table:table-cell>
          <table:table-cell office:value-type="string" table:style-name="ce5">
            <text:p><text:span text:style-name="T4">Regolamento di funzionamento del CLA – DR 2644 del 01/07/2020</text:span></text:p>
          </table:table-cell>
          <table:table-cell office:value-type="string" table:style-name="ce5">
            <text:p><text:span text:style-name="T4">Entro 10 giorni dalla richiesta</text:span></text:p>
          </table:table-cell>
          <table:table-cell office:value-type="string" table:style-name="ce5">
            <text:p><text:span text:style-name="T4">CENTRO LINGUISTICO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23" table:style-name="ce4">
            <text:p>23</text:p>
          </table:table-cell>
          <table:table-cell office:value-type="string" table:style-name="ce5">
            <text:p><text:span text:style-name="T4">Rilascio attestazioni di livello di conoscenza della lingua straniera (inglese, francese, spagnolo e tedesco)</text:span></text:p>
          </table:table-cell>
          <table:table-cell office:value-type="string" table:style-name="ce5">
            <text:p><text:span text:style-name="T4">Regolamento di funzionamento del CLA – DR 2644 del 01/07/2020</text:span></text:p>
          </table:table-cell>
          <table:table-cell office:value-type="string" table:style-name="ce8">
            <text:p>Entro dieci giorni dalla consegna delle prove di verifica da parte del personale a supporto dell’apprendimento linguistico</text:p>
          </table:table-cell>
          <table:table-cell office:value-type="string" table:style-name="ce5">
            <text:p><text:span text:style-name="T4">CENTRO LINGUISTICO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style-name="ce5">
            <text:p><text:span text:style-name="T4">Pubblicazione avviso procedure di selezione per il Cineforum in lingua originale del CLA per le scuole</text:span></text:p>
          </table:table-cell>
          <table:table-cell office:value-type="string" table:style-name="ce7">
            <text:p><text:span text:style-name="T4">Regolamento di organizzazione e funzionamento del Centro</text:span></text:p>
            <text:p><text:span text:style-name="T4">Linguistico di Ateneo (CLA)</text:span></text:p>
          </table:table-cell>
          <table:table-cell office:value-type="string" table:style-name="ce7">
            <text:p><text:span text:style-name="T4">90 giorni dalla comunicazione</text:span></text:p>
            <text:p><text:span text:style-name="T4">dell’avviso alle scuole</text:span></text:p>
          </table:table-cell>
          <table:table-cell office:value-type="string" table:style-name="ce5">
            <text:p><text:span text:style-name="T4">CENTRO LINGUISTICO DI ATENE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5" table:style-name="ce4">
            <text:p>25</text:p>
          </table:table-cell>
          <table:table-cell office:value-type="string" table:style-name="ce5">
            <text:p><text:span text:style-name="T4">Definizione delle attività finalizzate allo sviluppo dei servizi di certificazione del Centro</text:span></text:p>
          </table:table-cell>
          <table:table-cell office:value-type="string" table:style-name="ce8">
            <text:p>Regolamento di organizzazione e funzionamento del Centro Linguistico di Ateneo (CLA) e regolamenti degli enti certificatori internazionali</text:p>
          </table:table-cell>
          <table:table-cell office:value-type="string" table:style-name="ce5">
            <text:p><text:span text:style-name="T4">90 giorni dalla definizione della programmazione didattica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Direzione tecnica per le certificazioni internazional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6" table:style-name="ce4">
            <text:p>26</text:p>
          </table:table-cell>
          <table:table-cell office:value-type="string" table:style-name="ce7">
            <text:p><text:span text:style-name="T4">Attività di supporto al Direttore del Centro</text:span></text:p>
            <text:p><text:span text:style-name="T4">nell’istruttoria delle proposte, conformemente ai piani di attività e alle disponibilità finanziarie, di contratti e convenzioni necessari alla stipula di accordi per le</text:span></text:p>
            <text:p><text:span text:style-name="T4">certificazioni linguistiche del Centro</text:span></text:p>
          </table:table-cell>
          <table:table-cell office:value-type="string" table:style-name="ce8">
            <text:p>Regolamento di organizzazione e funzionamento del Centro Linguistico di Ateneo (CLA) e regolamenti degli enti certificatori internazionali</text:p>
          </table:table-cell>
          <table:table-cell office:value-type="string" table:style-name="ce7">
            <text:p><text:span text:style-name="T4">90 giorni</text:span></text:p>
            <text:p><text:span text:style-name="T4">dall’espletamento del Comitato Direttivo del CLA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Direzione tecnica per le certificazioni internazionali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style-name="ce5">
            <text:p><text:span text:style-name="T4">Pubblicazione avviso procedure di selezione per gli esami di certificazione internazionali</text:span></text:p>
          </table:table-cell>
          <table:table-cell office:value-type="string" table:style-name="ce5">
            <text:p><text:span text:style-name="T4">Regolamento di organizzazione e funzionamento del Centro Linguistico di Ateneo (CLA)</text:span></text:p>
          </table:table-cell>
          <table:table-cell office:value-type="string" table:style-name="ce7">
            <text:p><text:span text:style-name="T4">90 giorni prima della</text:span></text:p>
            <text:p><text:span text:style-name="T4">data d’esame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Direzione tecnica per le certificazioni internazionali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8" table:style-name="ce4">
            <text:p>28</text:p>
          </table:table-cell>
          <table:table-cell office:value-type="string" table:style-name="ce5">
            <text:p><text:span text:style-name="T4">Pubblicazione graduatorie di ammissione agli esami di certificazione internazionale</text:span></text:p>
          </table:table-cell>
          <table:table-cell office:value-type="string" table:style-name="ce5">
            <text:p><text:span text:style-name="T4">Regolamento di organizzazione e funzionamento del Centro Linguistico di Ateneo (CLA)</text:span></text:p>
          </table:table-cell>
          <table:table-cell office:value-type="string" table:style-name="ce7">
            <text:p><text:span text:style-name="T4">30 giorni dalla pubblicazione</text:span></text:p>
            <text:p><text:span text:style-name="T4">dell’avviso sul sito web</text:span></text:p>
            <text:p><text:span text:style-name="T4">del CLA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Direzione tecnica per le certificazioni internazionali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29" table:style-name="ce4">
            <text:p>29</text:p>
          </table:table-cell>
          <table:table-cell office:value-type="string" table:style-name="ce5">
            <text:p><text:span text:style-name="T4">Gestione dell’espletamento degli esami di certificazione linguistica</text:span></text:p>
          </table:table-cell>
          <table:table-cell office:value-type="string" table:style-name="ce8">
            <text:p>Regolamento di organizzazione e funzionamento del Centro Linguistico di Ateneo (CLA) e regolamenti degli enti certificatori internazionali</text:p>
          </table:table-cell>
          <table:table-cell office:value-type="string" table:style-name="ce7">
            <text:p><text:span text:style-name="T4">90 giorni dalla pubblicazione</text:span></text:p>
            <text:p><text:span text:style-name="T4">dell’avviso di apertura</text:span></text:p>
            <text:p><text:span text:style-name="T4">delle prenotazioni sul</text:span></text:p>
            <text:p><text:span text:style-name="T4">sito web del CLA</text:span></text:p>
          </table:table-cell>
          <table:table-cell office:value-type="string" table:style-name="ce7">
            <text:p><text:span text:style-name="T4">CENTRO LINGUISTICO DI ATENEO</text:span></text:p>
            <text:p><text:span text:style-name="T4">Direzione tecnica per le certificazioni internazionali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l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44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27:49Z</dc:date>
  </office:meta>
</office:document-meta>
</file>