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70958333333333cm"/>
    </style:style>
    <style:style style:name="ro1" style:family="table-row">
      <style:table-row-properties style:row-height="57.6pt" style:use-optimal-row-height="false" fo:break-before="auto"/>
    </style:style>
    <style:style style:name="ro2" style:family="table-row">
      <style:table-row-properties style:row-height="51.75pt" style:use-optimal-row-height="fals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86.25pt" style:use-optimal-row-height="false" fo:break-before="auto"/>
    </style:style>
    <style:style style:name="ro5" style:family="table-row">
      <style:table-row-properties style:row-height="60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TTAM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PER LO STUDIO DELLE TECNICHE TRADIZIONALI DELL'AREA MEDITERRANEA</text:p>
            <text:p/>
          </table:table-cell>
          <table:covered-table-cell table:number-columns-repeated="12"/>
          <table:table-cell table:style-name="ce7"/>
          <table:table-cell table:number-columns-repeated="16370"/>
        </table:table-row>
        <table:table-row table:style-name="ro2">
          <table:table-cell office:value-type="string" table:number-columns-spanned="13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Emissione ordinativi di pagamento relativi al rimborso delle spese di missione  <text:s/></text:p>
          </table:table-cell>
          <table:table-cell office:value-type="string" table:style-name="ce6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6">
            <text:p>30 gg dalla ricezione della documentazione completa di spesa in originale</text:p>
          </table:table-cell>
          <table:table-cell office:value-type="string" table:style-name="ce6">
            <text:p>Centro<text:span text:style-name="T1"><text:s/>interdipartimentale di ricerca per lo Studio delle Tecniche Tradizionali dell'Area Mediterrane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rst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6">
            <text:p>Centro<text:span text:style-name="T1"><text:s/>interdipartimentale di ricerca per lo Studio delle Tecniche Tradizionali dell'Area Mediterrane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rst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0:21Z</dc:date>
  </office:meta>
</office:document-meta>
</file>