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top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524375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4.10104166666667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2.5929166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49.5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60.75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SMG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6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11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 PROCEDIMENTI/ATTIVITA'<text:s/></text:p>
            <text:p>CENTRO INTERDIPARTIMENTALE DI STUDI PER LA MAGNA GRECIA (CISMG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1">Predisposizione della proposta di Budget Economico e degli Investimenti e del Budget di</text:span></text:p>
            <text:p><text:span text:style-name="T1">Cassa</text:span>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6">
            <text:p>Entro la data stabilita dalla Circolare dell’ufficio Programmazione Econom. Fin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7">
            <text:p>Verifica della copertura economico finanziaria delle spese correnti e delle spese d'investimento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1 gg. dalla richiesta del responsabile del progett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7">
            <text:p>Predisposizione delle variazioni al Budget Economico e degli Investimenti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art. 17</text:span></text:p>
          </table:table-cell>
          <table:table-cell office:value-type="string" table:style-name="ce7">
            <text:p>Entro 5 gg. dalla comunicazione della firma del contratt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6">
            <text:p><text:span text:style-name="T1">Richieste al competente Ufficio della Gestione centralizzata delle variazioni al Budget Economico e degli Investimenti e al Budget di</text:span></text:p>
            <text:p><text:span text:style-name="T1">cassa</text:span>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- art. 18</text:span></text:p>
          </table:table-cell>
          <table:table-cell office:value-type="string" table:style-name="ce7">
            <text:p>Entro 5 gg. dalla delibera del Consigli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" table:style-name="ce5">
            <text:p>5</text:p>
          </table:table-cell>
          <table:table-cell office:value-type="string" table:style-name="ce7">
            <text:p>Emissione ordinativi di incasso relativamente ai sospesi di cassa in entrata di competenza del Centro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15 gg. dal ricevimento del sospeso dell’Istituto cassiere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7">
            <text:p>Emissione ordinativi di pagamento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15 gg. dal ricevimento della fattura, missione, ricevuta fiscale, nota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7">
            <text:p>Trasmissione all'Istituto Cassiere della Distinta di Trasmissione degli ordinativi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1 gg. dall’ emissione dell’ordinativ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7">
            <text:p>Gestione del fondo economal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emanato</text:span></text:p>
          </table:table-cell>
          <table:table-cell office:value-type="string" table:style-name="ce7">
            <text:p>Al ricevimento della fattura/ricevuta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7">
            <text:p>Gestione delle convenzioni per attività in conto terzi</text:p>
          </table:table-cell>
          <table:table-cell office:value-type="string" table:style-name="ce7">
            <text:p>Convenzione stipulata e Regolamento di Ateneo per attività conto terzi</text:p>
          </table:table-cell>
          <table:table-cell office:value-type="string" table:style-name="ce7">
            <text:p>Entro i termini previsti dalla specifica normativa della Convenzione e Regolament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7">
            <text:p>Emissione buono d’ordin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7 giorni dalla richiesta del responsabile del progett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1" table:style-name="ce5">
            <text:p>11</text:p>
          </table:table-cell>
          <table:table-cell office:value-type="string" table:style-name="ce7">
            <text:p>Procedura di trasmissione (accettazione/rifiuto) delle fatture elettroniche passive di competenza della struttura da e‐documento a ugov e contabilizzazion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; Decreto del MEF n. 132/2020; D. Lgs. 27/12/2018 n. 148</text:span></text:p>
          </table:table-cell>
          <table:table-cell office:value-type="string" table:style-name="ce7">
            <text:p>Entro 15 gg. dal ricevimento della fattura passiva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2" table:style-name="ce5">
            <text:p>12</text:p>
          </table:table-cell>
          <table:table-cell office:value-type="string" table:style-name="ce7">
            <text:p>Acquisizione Durc</text:p>
          </table:table-cell>
          <table:table-cell office:value-type="string" table:style-name="ce7">
            <text:p>Articolo 4 del decreto-legge n. 34/2014 (conv. da L. n. 78/2014)</text:p>
          </table:table-cell>
          <table:table-cell office:value-type="string" table:style-name="ce7">
            <text:p>Entro 1 gg. dalla richiesta di acquist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3" table:style-name="ce5">
            <text:p>13</text:p>
          </table:table-cell>
          <table:table-cell office:value-type="string" table:style-name="ce7">
            <text:p>Attività connesse, preordinate e conseguenti al funzionamento del Consiglio di Gestione.</text:p>
            <text:p>Verbalizzazione e predisposizione dei verbali</text:p>
          </table:table-cell>
          <table:table-cell office:value-type="string" table:style-name="ce7">
            <text:p>Regolamento di funzionamento dei Centri di ricerca</text:p>
          </table:table-cell>
          <table:table-cell office:value-type="string" table:style-name="ce7">
            <text:p>Entro 5 gg. per la Convocazione, decorrenti dalla richiesta del Direttore,</text:p>
            <text:p>10 giorni per la verbalizzazione decorrenti dalla data del Consiglio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4" table:style-name="ce5">
            <text:p>14</text:p>
          </table:table-cell>
          <table:table-cell office:value-type="string" table:style-name="ce7">
            <text:p>Emissione ordinativi di pagamento relativi al rimborso delle spese di missione</text:p>
          </table:table-cell>
          <table:table-cell office:value-type="string" table:style-name="ce7">
            <text:p>Regolamento per le missioni di servizio e le trasferte; Regolamento di Ateneo per l'Amministrazione, la Finanza e la Contabilità</text:p>
          </table:table-cell>
          <table:table-cell office:value-type="string" table:style-name="ce7">
            <text:p>30 gg dalla ricezione della documentazione completa di spesa in originale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ISMG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ism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01:13Z</dc:date>
  </office:meta>
</office:document-meta>
</file>