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841875cm"/>
    </style:style>
    <style:style style:name="ro1" style:family="table-row">
      <style:table-row-properties style:row-height="47.45pt" style:use-optimal-row-height="false" fo:break-before="auto"/>
    </style:style>
    <style:style style:name="ro2" style:family="table-row">
      <style:table-row-properties style:row-height="61.15pt" style:use-optimal-row-height="false" fo:break-before="auto"/>
    </style:style>
    <style:style style:name="ro3" style:family="table-row">
      <style:table-row-properties style:row-height="81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PEB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RICERCA SUI PEPTIDI BIOATTIVI "CARLO PEDONE" - CIRPEB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3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3">Termine di conclusione e ogni altro termine procedimentale rilevante</text:span></text:p>
          </table:table-cell>
          <table:table-cell office:value-type="string" table:style-name="ce5">
            <text:p><text:span text:style-name="T3">Unità organizzativa responsabile</text:span></text:p>
            <text:p><text:span text:style-name="T3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2"><text:s/></text:span>Interuniversitario di Ricerca sui Peptidi Bioattivi "Carlo Pedone" - CIRPEB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pe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2"><text:s/></text:span>Interuniversitario di Ricerca sui Peptidi Bioattivi "Carlo Pedone" - CIRPEB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pe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45:00Z</dc:date>
  </office:meta>
</office:document-meta>
</file>