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159375cm"/>
    </style:style>
    <style:style style:name="co7" style:family="table-column">
      <style:table-column-properties fo:break-before="auto" style:column-width="5.90020833333333cm"/>
    </style:style>
    <style:style style:name="ro1" style:family="table-row">
      <style:table-row-properties style:row-height="39.6pt" style:use-optimal-row-height="false" fo:break-before="auto"/>
    </style:style>
    <style:style style:name="ro2" style:family="table-row">
      <style:table-row-properties style:row-height="51.6pt" style:use-optimal-row-height="false" fo:break-before="auto"/>
    </style:style>
    <style:style style:name="ro3" style:family="table-row">
      <style:table-row-properties style:row-height="63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49.9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PAR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6" table:default-cell-style-name="ce2"/>
        <table:table-column table:style-name="co7" table:default-cell-style-name="ce2"/>
        <table:table-column table:style-name="co6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DI RICERCA IN PARASSITOLOGIA "CIRPAR"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1"><text:s/>Interuniversitario di Ricerca in Parassitologia "CIRPAR"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pec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ordinativo informatico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1"><text:s/>Interuniversitario di Ricerca in Parassitologia "CIRPAR"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pec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ordinativo informatico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57:49Z</dc:date>
  </office:meta>
</office:document-meta>
</file>