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37104166666667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61.15pt" style:use-optimal-row-height="false" fo:break-before="auto"/>
    </style:style>
    <style:style style:name="ro4" style:family="table-row">
      <style:table-row-properties style:row-height="79.5pt" style:use-optimal-row-height="false" fo:break-before="auto"/>
    </style:style>
    <style:style style:name="ro5" style:family="table-row">
      <style:table-row-properties style:row-height="61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IC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0">
            <text:p>TABELLA PROCEDIMENTI/ATTIVITA'</text:p>
            <text:p>CENTRO INTERDIPARTIMENTALE DI RICERCA "ICONOGRAFIA DELLA CITTÀ EUROPEA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1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interdipartimentale di ricerca "Iconografia della Città Europea"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rice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 interdipartimentale di ricerca "Iconografia della Città Europea"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irice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6:09Z</dc:date>
  </office:meta>
</office:document-meta>
</file>