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65666666666667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60.75pt" style:use-optimal-row-height="false" fo:break-before="auto"/>
    </style:style>
    <style:style style:name="ro3" style:family="table-row">
      <style:table-row-properties style:row-height="81pt" style:use-optimal-row-height="fals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IAP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DI RICERCA PER L'IPERTENSIONE ARTERIOSA E PATOLOGIE ASSOCIATE (CIRIAPA)-HYPERTENSION RESEARCH CENTER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6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2">Emissione ordinativi di pagamento relativi al rimborso delle spese di missione</text:span></text:p>
          </table:table-cell>
          <table:table-cell office:value-type="string" table:style-name="ce8">
            <text:p><text:span text:style-name="T2">Regolamento per le missioni di servizio e le trasferte; Regolamento di Ateneo per l'Amministrazione, la Finanza e la Contabilità</text:span></text:p>
          </table:table-cell>
          <table:table-cell office:value-type="string" table:style-name="ce8">
            <text:p><text:span text:style-name="T2">30 gg dalla ricezione della documentazione completa di spesa in originale</text:span></text:p>
          </table:table-cell>
          <table:table-cell office:value-type="string" table:style-name="ce9">
            <text:p><text:span text:style-name="T2">Centro interdipartimentale di ricerca per l'Ipertensione Arteriosa e Patologie Associate (CIRIAPA)-</text:span></text:p>
            <text:p><text:span text:style-name="T2">Hypertension Research Center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riap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2">Emissione ordinativi di pagamento per fatture elettroniche</text:span></text:p>
          </table:table-cell>
          <table:table-cell office:value-type="string" table:style-name="ce9">
            <text:p><text:span text:style-name="T2">Regolamento di Ateneo per</text:span></text:p>
            <text:p><text:span text:style-name="T2">l’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Entro 30 giorni dalla data di ricezione della fattura elettronica</text:span></text:p>
          </table:table-cell>
          <table:table-cell office:value-type="string" table:style-name="ce8">
            <text:p><text:span text:style-name="T2">Centro interdipartimentale di ricerca per l'Ipertensione Arteriosa e Patologie Associate (CIRIAPA)- Hypertension Research Center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riap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10:07Z</dc:date>
  </office:meta>
</office:document-meta>
</file>