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6.05895833333333cm"/>
    </style:style>
    <style:style style:name="co3" style:family="table-column">
      <style:table-column-properties fo:break-before="auto" style:column-width="5.635625cm"/>
    </style:style>
    <style:style style:name="co4" style:family="table-column">
      <style:table-column-properties fo:break-before="auto" style:column-width="4.81541666666667cm"/>
    </style:style>
    <style:style style:name="co5" style:family="table-column">
      <style:table-column-properties fo:break-before="auto" style:column-width="4.94770833333333cm"/>
    </style:style>
    <style:style style:name="co6" style:family="table-column">
      <style:table-column-properties fo:break-before="auto" style:column-width="5.42395833333333cm"/>
    </style:style>
    <style:style style:name="ro1" style:family="table-row">
      <style:table-row-properties style:row-height="41.45pt" style:use-optimal-row-height="false" fo:break-before="auto"/>
    </style:style>
    <style:style style:name="ro2" style:family="table-row">
      <style:table-row-properties style:row-height="48.6pt" style:use-optimal-row-height="false" fo:break-before="auto"/>
    </style:style>
    <style:style style:name="ro3" style:family="table-row">
      <style:table-row-properties style:row-height="60.75pt" style:use-optimal-row-height="tru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SRODC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DI STUDI E RICERCHE SULL'OBESITÀ ED I DISTURBI DEL COMPORTAMENTO ALIMENTAR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<text:span text:style-name="T1"><text:s/>Interuniversitario di studi e ricerche sull'obesità ed i disturbi del comportamento alimenta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e-mail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8">
            <text:p>Centro<text:span text:style-name="T1"><text:s/>Interuniversitario di studi e ricerche sull'obesità ed i disturbi del comportamento alimentare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e-mail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1:39:25Z</dc:date>
  </office:meta>
</office:document-meta>
</file>