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6.53520833333333cm"/>
    </style:style>
    <style:style style:name="co3" style:family="table-column">
      <style:table-column-properties fo:break-before="auto" style:column-width="5.42395833333333cm"/>
    </style:style>
    <style:style style:name="co4" style:family="table-column">
      <style:table-column-properties fo:break-before="auto" style:column-width="4.94770833333333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6.21770833333333cm"/>
    </style:style>
    <style:style style:name="ro1" style:family="table-row">
      <style:table-row-properties style:row-height="42.6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51.6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63.6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itta_Campane_Medioev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INTERUNIVERSITARIO PER LA STORIA DELLE CITTÀ CAMPANE NEL MEDIOEVO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4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<text:span text:style-name="T1"><text:s/>interuniversitario per la storia delle città campane nel medioev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scc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8">
            <text:p>Centro<text:span text:style-name="T1"><text:s/>interuniversitario per la storia delle città campane nel medioev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9">
            <text:p>ricorso giursdizionale</text:p>
          </table:table-cell>
          <table:table-cell office:value-type="string" table:style-name="ce1">
            <text:p>ciscc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06:27Z</dc:date>
  </office:meta>
</office:document-meta>
</file>