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79375cm" style:use-optimal-column-width="true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6.746875cm" style:use-optimal-column-width="true"/>
    </style:style>
    <style:style style:name="co4" style:family="table-column">
      <style:table-column-properties fo:break-before="auto" style:column-width="6.72041666666667cm" style:use-optimal-column-width="true"/>
    </style:style>
    <style:style style:name="co5" style:family="table-column">
      <style:table-column-properties fo:break-before="auto" style:column-width="6.29708333333333cm"/>
    </style:style>
    <style:style style:name="co6" style:family="table-column">
      <style:table-column-properties fo:break-before="auto" style:column-width="5.635625cm"/>
    </style:style>
    <style:style style:name="co7" style:family="table-column">
      <style:table-column-properties fo:break-before="auto" style:column-width="5.13291666666667cm"/>
    </style:style>
    <style:style style:name="co8" style:family="table-column">
      <style:table-column-properties fo:break-before="auto" style:column-width="4.28625cm" style:use-optimal-column-width="true"/>
    </style:style>
    <style:style style:name="co9" style:family="table-column">
      <style:table-column-properties fo:break-before="auto" style:column-width="5.29166666666667cm"/>
    </style:style>
    <style:style style:name="co10" style:family="table-column">
      <style:table-column-properties fo:break-before="auto" style:column-width="4.683125cm" style:use-optimal-column-width="true"/>
    </style:style>
    <style:style style:name="co11" style:family="table-column">
      <style:table-column-properties fo:break-before="auto" style:column-width="4.63020833333333cm"/>
    </style:style>
    <style:style style:name="co12" style:family="table-column">
      <style:table-column-properties fo:break-before="auto" style:column-width="3.651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47.25pt" style:use-optimal-row-height="false" fo:break-before="auto"/>
    </style:style>
    <style:style style:name="ro3" style:family="table-row">
      <style:table-row-properties style:row-height="60.75pt" style:use-optimal-row-height="tru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86.45pt" style:use-optimal-row-height="false" fo:break-before="auto"/>
    </style:style>
    <style:style style:name="ro6" style:family="table-row">
      <style:table-row-properties style:row-height="210.75pt" style:use-optimal-row-height="true" fo:break-before="auto"/>
    </style:style>
    <style:style style:name="ro7" style:family="table-row">
      <style:table-row-properties style:row-height="90.75pt" style:use-optimal-row-height="true" fo:break-before="auto"/>
    </style:style>
    <style:style style:name="ro8" style:family="table-row">
      <style:table-row-properties style:row-height="75.75pt" style:use-optimal-row-height="true" fo:break-before="auto"/>
    </style:style>
    <style:style style:name="ro9" style:family="table-row">
      <style:table-row-properties style:row-height="105.75pt" style:use-optimal-row-height="true" fo:break-before="auto"/>
    </style:style>
    <style:style style:name="ro10" style:family="table-row">
      <style:table-row-properties style:row-height="81.6pt" style:use-optimal-row-height="false" fo:break-before="auto"/>
    </style:style>
    <style:style style:name="ro11" style:family="table-row">
      <style:table-row-properties style:row-height="61.1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EITC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2" table:default-cell-style-name="ce2"/>
        <table:table-column table:style-name="co12" table:default-cell-style-name="ce2"/>
        <table:table-column table:style-name="co13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<text:span text:style-name="T2">TABELLA PROCEDIMENTI/ATTIVITA'</text:span><text:span text:style-name="T6"/></text:p>
            <text:p><text:span text:style-name="T2">CENTRO DI RICERCA INTERUNIVERSITARIO PER L'INNOVAZIONE TECNOLOGICA INCHIRURGIA (CEITC)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4">
            <text:p>Soggetto competente all'adozione del provvedimento finale</text:p>
          </table:table-cell>
          <table:table-cell office:value-type="string" table:style-name="ce4">
            <text:p>Strumenti di tutela amministrativa e giurisdizionale</text:p>
          </table:table-cell>
          <table:table-cell office:value-type="string" table:style-name="ce4">
            <text:p>Modalità per le richieste informazioni</text:p>
          </table:table-cell>
          <table:table-cell office:value-type="string" table:style-name="ce4">
            <text:p>Può essere sostituito da dichiarazione dell'interessato</text:p>
          </table:table-cell>
          <table:table-cell office:value-type="string" table:style-name="ce4">
            <text:p>Può concludersi con il silenzio – assenso</text:p>
          </table:table-cell>
          <table:table-cell office:value-type="string" table:style-name="ce4">
            <text:p>Sito web/link di accesso al servizio on line</text:p>
          </table:table-cell>
          <table:table-cell office:value-type="string" table:style-name="ce4">
            <text:p>Modalità per l'effettuazione di pagamenti eventualmente necessari</text:p>
          </table:table-cell>
          <table:table-cell office:value-type="string" table:style-name="ce4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Predisposizione Proposte di budget economico e degli Investimenti annuale e triennale</text:p>
          </table:table-cell>
          <table:table-cell office:value-type="string" table:style-name="ce6">
            <text:p>Regolamento di Ateneo per l’Amministrazione, la Finanza e la Contabilità - art. 13</text:p>
          </table:table-cell>
          <table:table-cell office:value-type="string" table:style-name="ce7">
            <text:p><text:span text:style-name="T3">Entro il 15 settembre di ogni anno o diverso termine stabilito</text:span></text:p>
            <text:p><text:span text:style-name="T3">dall’amministrazione centrale</text:span>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Predisposizione budget annuale di cassa Mensilizzato</text:p>
          </table:table-cell>
          <table:table-cell office:value-type="string" table:style-name="ce6">
            <text:p>Regolamento di Ateneo per l’Amministrazione, la Finanza e la Contabilità- art. 13</text:p>
          </table:table-cell>
          <table:table-cell office:value-type="string" table:style-name="ce7">
            <text:p><text:span text:style-name="T3">Entro il 15 settembre di ogni anno o diverso termine stabilito</text:span></text:p>
            <text:p><text:span text:style-name="T3">dall’amministrazione centrale</text:span>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6">
            <text:p>Gestione dei flussi di cassa</text:p>
          </table:table-cell>
          <table:table-cell office:value-type="string" table:style-name="ce6">
            <text:p>Regolamento di Ateneo per l’Amministrazione, la Finanza e la Contabilità - art. 32</text:p>
          </table:table-cell>
          <table:table-cell office:value-type="string" table:style-name="ce6">
            <text:p>Entro il 15 di ciascun mese solar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Variazioni al Bilancio Unico d’Ateneo di previsione annuale autorizzatorio non soggette al regime autorizzatorio del Consiglio d’Amministrazione dell’Ateneo</text:p>
          </table:table-cell>
          <table:table-cell office:value-type="string" table:style-name="ce6">
            <text:p>Regolamento di Ateneo per l’Amministrazione, la Finanza e la Contabilità- art. 17</text:p>
          </table:table-cell>
          <table:table-cell office:value-type="string" table:style-name="ce6">
            <text:p>Entro 10 giorni dalla ricezione dell’at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7">
            <text:p><text:span text:style-name="T3">Predisposizione delle istruttorie relative alle proposte di delibera,</text:span></text:p>
            <text:p><text:span text:style-name="T3">nell’ambito delle competenze attribuite all’unità organizzativa, da sottoporre all’approvazione del Consiglio di Gestione del Centro</text:span></text:p>
          </table:table-cell>
          <table:table-cell office:value-type="string" table:style-name="ce6">
            <text:p>Regolamento di Organizzazione e Funzionamento del Centro</text:p>
          </table:table-cell>
          <table:table-cell office:value-type="string" table:style-name="ce6">
            <text:p>Entro la data di convocazione dell’Organo Collegial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6">
            <text:p>Predisposizione dei Decreti Direttoriali, anche d’urgenza, nell’ambito delle competenze attribuite all’ufficio</text:p>
          </table:table-cell>
          <table:table-cell office:value-type="string" table:style-name="ce6">
            <text:p>Regolamento di Organizzazione e Funzionamento del Centro</text:p>
          </table:table-cell>
          <table:table-cell office:value-type="string" table:style-name="ce6">
            <text:p>Entro 30 giorni dal ricevimento della richiesta e della documentazione idonea ad elaborare il Decre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6">
            <text:p>Elaborazione richieste riattribuzione Economie di Gestione</text:p>
          </table:table-cell>
          <table:table-cell office:value-type="string" table:style-name="ce6">
            <text:p>Regolamento di Ateneo per l’Amministrazione, la Finanza e la Contabilità emanato - art. 31</text:p>
          </table:table-cell>
          <table:table-cell office:value-type="string" table:style-name="ce6">
            <text:p>Entro 60 giorni dalle richiest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Verifica e inoltro informazioni ai fini delle scritture d’assestamento e di chiusura dell’esercizio</text:p>
          </table:table-cell>
          <table:table-cell office:value-type="string" table:style-name="ce6">
            <text:p>Regolamento di Ateneo per l’Amministrazione, la Finanza e la Contabilità emanato - art. 27</text:p>
          </table:table-cell>
          <table:table-cell office:value-type="string" table:style-name="ce7">
            <text:p><text:span text:style-name="T3">Entro il 31 gennaio dell’anno successivo a quello a cui il bilancio si riferisce o diverso termine stabilito</text:span></text:p>
            <text:p><text:span text:style-name="T3">dall’amministrazione centrale</text:span>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9" table:style-name="ce5">
            <text:p>9</text:p>
          </table:table-cell>
          <table:table-cell office:value-type="string" table:style-name="ce6">
            <text:p>Elaborazione e rilascio dei report contabili sulla disponibilità di spesa</text:p>
          </table:table-cell>
          <table:table-cell office:value-type="string" table:style-name="ce6">
            <text:p>Regolamento di Ateneo per l’Amministrazione, la Finanza e la Contabilità emanato</text:p>
          </table:table-cell>
          <table:table-cell office:value-type="string" table:style-name="ce6">
            <text:p>Entro 3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6">
            <text:p>Contabilizzazioni dei vincoli contabili e degli impegni in contabilità analitica</text:p>
          </table:table-cell>
          <table:table-cell office:value-type="string" table:style-name="ce6">
            <text:p>Regolamento di Ateneo per l’Amministrazione, la Finanza e la Contabilità emanato</text:p>
          </table:table-cell>
          <table:table-cell office:value-type="string" table:style-name="ce6">
            <text:p>Entro 3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1" table:style-name="ce5">
            <text:p>11</text:p>
          </table:table-cell>
          <table:table-cell office:value-type="string" table:style-name="ce6">
            <text:p>Registrazioni fatture passive in contabilità IVA, generale e analitica</text:p>
          </table:table-cell>
          <table:table-cell office:value-type="string" table:style-name="ce6">
            <text:p>Regolamento di Ateneo per l’Amministrazione, la Finanza e la Contabilità – art. 25</text:p>
          </table:table-cell>
          <table:table-cell office:value-type="string" table:style-name="ce6">
            <text:p>Entro 10 giorni dalla ricezione dell’at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6">
            <text:p>Registrazioni fatture attive in contabilità IVA, generale e analitica</text:p>
          </table:table-cell>
          <table:table-cell office:value-type="string" table:style-name="ce6">
            <text:p>Regolamento di Ateneo per l’Amministrazione, la Finanza e la Contabilità – art. 25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6">
            <text:p>Registrazione in contabilità generale ed analitica dei documenti d’entrata relativi a decreti/atti d’assegnazione di contributi</text:p>
          </table:table-cell>
          <table:table-cell office:value-type="string" table:style-name="ce6">
            <text:p>Regolamento di Ateneo per l’Amministrazione, la Finanza e la Contabilità emanato – art. 25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4" table:style-name="ce5">
            <text:p>14</text:p>
          </table:table-cell>
          <table:table-cell office:value-type="string" table:style-name="ce6">
            <text:p>Elaborazione e registrazione in contabilità generale ed analitica dei compensi ai soggetti titolari di borse di studio, contratti di lavoro autonomo, di natura occasionale, coordinata e continuativa, professionale</text:p>
          </table:table-cell>
          <table:table-cell office:value-type="string" table:style-name="ce7">
            <text:p><text:span text:style-name="T3">Regolamento di Ateneo per l’Amministrazione, la Finanza e la Contabilità emanato– art. 25;</text:span></text:p>
            <text:p><text:span text:style-name="T3">Regolamento d’Ateneo per l'affidamento di incarichi di lavoro autonomo D.R. n.</text:span></text:p>
            <text:p><text:span text:style-name="T3">1506 del 26/04/2017 ;</text:span></text:p>
            <text:p><text:span text:style-name="T3">Regolamento di Ateneo per l'assegnazione, da parte di dipartimenti e Centri Interdipartimentali, di borse di studio aventi ad oggetto attività di ricerca, da istituire con fondi derivanti da convenzioni</text:span></text:p>
          </table:table-cell>
          <table:table-cell office:value-type="string" table:style-name="ce6">
            <text:p>Entro la data di scadenza delle rate contrattuali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5" table:style-name="ce5">
            <text:p>15</text:p>
          </table:table-cell>
          <table:table-cell office:value-type="string" table:style-name="ce7">
            <text:p><text:span text:style-name="T3">Registrazione in contabilità generale ed analitica dei compensi per attività conto</text:span></text:p>
            <text:p><text:span text:style-name="T3">terzi al personale dipendente</text:span></text:p>
          </table:table-cell>
          <table:table-cell office:value-type="string" table:style-name="ce8">
            <text:p><text:span text:style-name="T3">Regolamento di Ateneo per l’Amministrazione, la Finanza e la Contabilità</text:span></text:p>
            <text:p><text:span text:style-name="T3">emanato– art. 25;</text:span><text:span text:style-name="T1"/></text:p>
            <text:p><text:span text:style-name="T1">Regolamento di Ateneo per attività conto terzi</text:span>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16" table:style-name="ce5">
            <text:p>16</text:p>
          </table:table-cell>
          <table:table-cell office:value-type="string" table:style-name="ce6">
            <text:p>Registrazione in contabilità generale ed analitica degli incarichi di missioni del personale dipendente ed esterno</text:p>
          </table:table-cell>
          <table:table-cell office:value-type="string" table:style-name="ce7">
            <text:p><text:span text:style-name="T3">Regolamento di Ateneo per l’Amministrazione, la Finanza e la Contabilità– art. 25</text:span></text:p>
            <text:p><text:span text:style-name="T3">Regolamento per le</text:span></text:p>
            <text:p><text:span text:style-name="T3">missioni di servizio e trasferte</text:span>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7" table:style-name="ce5">
            <text:p>17</text:p>
          </table:table-cell>
          <table:table-cell office:value-type="string" table:style-name="ce7">
            <text:p><text:span text:style-name="T3">Registrazione in contabilità analitica dei buoni d’ordine relativi alle procedure</text:span></text:p>
            <text:p><text:span text:style-name="T3">d’acquisto di beni, servizi e lavori</text:span></text:p>
          </table:table-cell>
          <table:table-cell office:value-type="string" table:style-name="ce6">
            <text:p>Regolamento di Ateneo per l’Amministrazione, la Finanza e la Contabilità emanato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8" table:style-name="ce5">
            <text:p>18</text:p>
          </table:table-cell>
          <table:table-cell office:value-type="string" table:style-name="ce6">
            <text:p>Elaborazione e registrazione in pagamento ed incasso</text:p>
          </table:table-cell>
          <table:table-cell office:value-type="string" table:style-name="ce6">
            <text:p>Regolamento di Ateneo per l’Amministrazione, la Finanza e la Contabilità emanato– art. 35</text:p>
          </table:table-cell>
          <table:table-cell office:value-type="string" table:style-name="ce6">
            <text:p>Entro 20 giorni dalla data di ricezione del sospes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9" table:style-name="ce5">
            <text:p>19</text:p>
          </table:table-cell>
          <table:table-cell office:value-type="string" table:style-name="ce6">
            <text:p>Verifica inadempimenti per pagamenti superiori a € 10.000</text:p>
          </table:table-cell>
          <table:table-cell office:value-type="string" table:style-name="ce7">
            <text:p><text:span text:style-name="T3">D.P.R. n. 602/73 Art. 48-</text:span></text:p>
            <text:p><text:span text:style-name="T3">bis e ss.mm.ii.</text:span></text:p>
          </table:table-cell>
          <table:table-cell office:value-type="string" table:style-name="ce6">
            <text:p>Entro 3 giorni dalla data dell’ordinativo da verificar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Agenzia delle entrate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0">
            <text:p>acquistiinrete.it/agenziadelleentrate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0" table:style-name="ce5">
            <text:p>20</text:p>
          </table:table-cell>
          <table:table-cell office:value-type="string" table:style-name="ce6">
            <text:p>Regolarizzazione dei provvisori di entrata e di uscita di cassa</text:p>
          </table:table-cell>
          <table:table-cell office:value-type="string" table:style-name="ce6">
            <text:p>Regolamento di Ateneo per l’Amministrazione, la Finanza e la Contabilità– art. 35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1" table:style-name="ce5">
            <text:p>21</text:p>
          </table:table-cell>
          <table:table-cell office:value-type="string" table:style-name="ce6">
            <text:p>Elaborazione e trasmissione dei trasferimenti interni verso le altre strutture d’Ateneo</text:p>
          </table:table-cell>
          <table:table-cell office:value-type="string" table:style-name="ce6">
            <text:p>Regolamento di Ateneo per l’Amministrazione, la Finanza e la Contabilità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Ugov/edoc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2" table:style-name="ce5">
            <text:p>22</text:p>
          </table:table-cell>
          <table:table-cell office:value-type="string" table:style-name="ce6">
            <text:p>Elaborazione e trasmissione all’Istituto cassiere degli ordinativi di pagamento e incasso</text:p>
          </table:table-cell>
          <table:table-cell office:value-type="string" table:style-name="ce6">
            <text:p>Regolamento di Ateneo per l’Amministrazione, la Finanza e la Contabilità</text:p>
          </table:table-cell>
          <table:table-cell office:value-type="string" table:style-name="ce6">
            <text:p>Entro 5 giorni dal ricevimento degli ordinativi sottoscritti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Ugov/edoc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3" table:style-name="ce5">
            <text:p>23</text:p>
          </table:table-cell>
          <table:table-cell office:value-type="string" table:style-name="ce6">
            <text:p>Carico e discarico inventariale dei beni mobili</text:p>
          </table:table-cell>
          <table:table-cell office:value-type="string" table:style-name="ce6">
            <text:p>Regolamento di Ateneo per l’Amministrazione, la Finanza e la Contabilità– art. 51</text:p>
          </table:table-cell>
          <table:table-cell office:value-type="string" table:style-name="ce6">
            <text:p>Entro 10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Ugov/edoc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4" table:style-name="ce5">
            <text:p>24</text:p>
          </table:table-cell>
          <table:table-cell office:value-type="string" table:style-name="ce6">
            <text:p>Inserimento e aggiornamento dell’anagrafica relativa alle modalità di pagamento</text:p>
          </table:table-cell>
          <table:table-cell office:value-type="string" table:style-name="ce6">
            <text:p>Regolamento di Ateneo per l’Amministrazione, la Finanza e la Contabilità</text:p>
          </table:table-cell>
          <table:table-cell office:value-type="string" table:style-name="ce6">
            <text:p>Entro 5 giorni dalla ricezione de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Ugov/edoc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25" table:style-name="ce5">
            <text:p>25</text:p>
          </table:table-cell>
          <table:table-cell office:value-type="string" table:style-name="ce6">
            <text:p>Procedura di approvvigionamento di beni e/o servizi</text:p>
          </table:table-cell>
          <table:table-cell office:value-type="string" table:style-name="ce7">
            <text:p><text:span text:style-name="T3">D.Lgs 36/2023–</text:span></text:p>
            <text:p><text:span text:style-name="T3">Regolamento di Ateneo per l’Amministrazione, la Finanza e la Contabilità</text:span></text:p>
          </table:table-cell>
          <table:table-cell office:value-type="string" table:style-name="ce6">
            <text:p>Si rinvia ai termini minimi e massimi fissati per i singoli adempimenti dalla normative vigent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6" table:style-name="ce5">
            <text:p>26</text:p>
          </table:table-cell>
          <table:table-cell office:value-type="string" table:style-name="ce8">
            <text:p><text:span text:style-name="T3">Procedure per l’adesione a Convenzioni Consip o per l’acquisizione sul MEPA di beni e servizi di importo inferiore alla soglia comunitaria, tramite utilizzo</text:span></text:p>
            <text:p><text:span text:style-name="T3">delle procedure ODA, RDO e</text:span><text:span text:style-name="T1"><text:s/>Trattativa diretta presenti sul portale MEPA della PA</text:span></text:p>
          </table:table-cell>
          <table:table-cell office:value-type="string" table:style-name="ce7">
            <text:p><text:span text:style-name="T3">D.Lgs 36/2023–</text:span></text:p>
            <text:p><text:span text:style-name="T3">Regolamento di Ateneo per l’Amministrazione, la Finanza e la Contabilità</text:span></text:p>
          </table:table-cell>
          <table:table-cell office:value-type="string" table:style-name="ce6">
            <text:p>Si rinvia ai termini minimi e massimi fissati per i singoli adempimenti dalla normative vigent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27" table:style-name="ce5">
            <text:p>27</text:p>
          </table:table-cell>
          <table:table-cell office:value-type="string" table:style-name="ce6">
            <text:p>Predisposizione della determina a contrarre e a quella di affidamento per acquisti di beni e servizi da pubblicare successivamente sul sito web di Ateneo nella sezione Amministrazione trasparente</text:p>
          </table:table-cell>
          <table:table-cell office:value-type="string" table:style-name="ce7">
            <text:p><text:span text:style-name="T3">D.Lgs 36/2023–</text:span></text:p>
            <text:p><text:span text:style-name="T3">Regolamento di Ateneo per l’Amministrazione, la Finanza e la Contabilità</text:span></text:p>
          </table:table-cell>
          <table:table-cell office:value-type="string" table:style-name="ce6">
            <text:p>Entro 15 giorni dalla richiesta del responsabile scientifico del progetto di ricerc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8" table:style-name="ce5">
            <text:p>28</text:p>
          </table:table-cell>
          <table:table-cell office:value-type="string" table:style-name="ce6">
            <text:p>Predisposizione Buono d’Ordine su procedura U- GOV</text:p>
          </table:table-cell>
          <table:table-cell office:value-type="string" table:style-name="ce6">
            <text:p>Regolamento di Ateneo per l’Amministrazione, la Finanza e la Contabilità</text:p>
          </table:table-cell>
          <table:table-cell office:value-type="string" table:style-name="ce6">
            <text:p>Entro 5 giorni dalla ricezione degli atti da parte del RUP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29" table:style-name="ce5">
            <text:p>29</text:p>
          </table:table-cell>
          <table:table-cell office:value-type="string" table:style-name="ce6">
            <text:p>Emissione ordinativi di pagamento relativi al rimborso delle spese di missione</text:p>
          </table:table-cell>
          <table:table-cell office:value-type="string" table:style-name="ce7">
            <text:p><text:span text:style-name="T3">Regolamento per le missioni di servizio e le trasferte;</text:span></text:p>
            <text:p><text:span text:style-name="T3">Regolamento di Ateneo per l'Amministrazione, la Finanza e la Contabilità</text:span></text:p>
          </table:table-cell>
          <table:table-cell office:value-type="string" table:style-name="ce6">
            <text:p>30 giorni dalla ricezione della documentazione completa di spesa in original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0" table:style-name="ce5">
            <text:p>30</text:p>
          </table:table-cell>
          <table:table-cell office:value-type="string" table:style-name="ce6">
            <text:p>Emissione ordinativi di pagamento per fatture elettroniche</text:p>
          </table:table-cell>
          <table:table-cell office:value-type="string" table:style-name="ce7">
            <text:p><text:span text:style-name="T3">Art. 35 del Regolamento di Ateneo per</text:span></text:p>
            <text:p><text:span text:style-name="T3">l’Amministrazione, la Finanza e la Contabilità</text:span></text:p>
          </table:table-cell>
          <table:table-cell office:value-type="string" table:style-name="ce6">
            <text:p>Entro 30 gg dalla ricezione della fattur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style-name="ce6">
            <text:p>Adempimenti connessi alla gestione amministrativa e rendicontazione finanziamenti comunitari nazionali e regionali</text:p>
          </table:table-cell>
          <table:table-cell office:value-type="string" table:style-name="ce6">
            <text:p>Leggi nazionali comunitarie regionali - bandi e linee guida ente erogatore del finanziamento</text:p>
          </table:table-cell>
          <table:table-cell office:value-type="string" table:style-name="ce6">
            <text:p>Entro il termine stabilito dalla norma di finanziamen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2" table:style-name="ce5">
            <text:p>32</text:p>
          </table:table-cell>
          <table:table-cell office:value-type="string" table:style-name="ce6">
            <text:p>Autorizzazioni alle spese su budget progetti e convenzioni</text:p>
          </table:table-cell>
          <table:table-cell office:value-type="string" table:style-name="ce6">
            <text:p>Normativa vigente - Leggi nazionali comunitarie regionali - bandi e linee guida ente erogatore del finanziamento- Regolamenti di Ateneo</text:p>
          </table:table-cell>
          <table:table-cell office:value-type="string" table:style-name="ce6">
            <text:p>Entro due giorni da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3" table:style-name="ce5">
            <text:p>33</text:p>
          </table:table-cell>
          <table:table-cell office:value-type="string" table:style-name="ce6">
            <text:p>Adempimenti connessi all'aggiornamento e controllo in UGOV modulo progetti</text:p>
          </table:table-cell>
          <table:table-cell office:value-type="string" table:style-name="ce6">
            <text:p>Circolari e note di riferimento</text:p>
          </table:table-cell>
          <table:table-cell office:value-type="string" table:style-name="ce6">
            <text:p>Entro tre giorni dalla richies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4" table:style-name="ce9">
            <text:p>34</text:p>
          </table:table-cell>
          <table:table-cell office:value-type="string" table:style-name="ce3">
            <text:p>Incarichi di lavoro autonomo (consulenza professionale e prestazione occasionale):</text:p>
          </table:table-cell>
          <table:table-cell office:value-type="string" table:style-name="ce7">
            <text:p><text:span text:style-name="T2">Regolamento di Ateneo per l’Affidamento di incarichi di lavoro autonomo, emanato con</text:span></text:p>
            <text:p><text:span text:style-name="T2">D.R. n. 1506 del 26/04/2017</text:span></text:p>
          </table:table-cell>
          <table:table-cell table:style-name="ce7"/>
          <table:table-cell office:value-type="string" table:style-name="ce7">
            <text:p><text:span text:style-name="T2">Centro di Ricerca</text:span></text:p>
            <text:p><text:span text:style-name="T2">Interuniversitario per l'Innovazione Tecnologica in Chirurgia (CEITC)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table:content-validation-name="val1" table:style-name="ce1"/>
          <table:table-cell table:content-validation-name="val1" table:style-name="ce1"/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35" table:style-name="ce5">
            <text:p>35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6">
            <text:p>Art.35 bis d.Lgs. n.165/01 e s.m.i.; Regolamento di Ateneo per l’Affidamento di incarichi di lavoro autonomo, emanato con</text:p>
            <text:p>D.R. n. 1506 del 26/04/2017; Avviso pubblico</text:p>
          </table:table-cell>
          <table:table-cell office:value-type="string" table:style-name="ce6">
            <text:p>Entro 5 GIORNI dalla scadenza del termine fissato per la presentazione della domanda di partecipazione alla procedura di valutazione comparativ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36" table:style-name="ce5">
            <text:p>36</text:p>
          </table:table-cell>
          <table:table-cell office:value-type="string" table:style-name="ce6">
            <text:p>Decreti direttoriali di approvazione atti e di conferimento incarico</text:p>
          </table:table-cell>
          <table:table-cell office:value-type="string" table:style-name="ce6">
            <text:p>Art. 7, co.6, del D.lgs. n. 165/2001 e s.m.i.; Regolamento di Ateneo per l’Affidamento di incarichi di lavoro autonomo, emanato con D.R. n. 1506 del 26/04/2017; Avviso pubblico</text:p>
          </table:table-cell>
          <table:table-cell office:value-type="string" table:style-name="ce6">
            <text:p>Entro 5 giorni dalla consegna degli atti da parte della commission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37" table:style-name="ce5">
            <text:p>37</text:p>
          </table:table-cell>
          <table:table-cell office:value-type="string" table:style-name="ce6">
            <text:p>Stipula del contratto autonomo di lavoro</text:p>
          </table:table-cell>
          <table:table-cell office:value-type="string" table:style-name="ce6">
            <text:p>Art. 7, co.6, del D.lgs. n. 165/2001 e s.m.i.; Regolamento di Ateneo per l’Affidamento di incarichi di lavoro autonomo, emanato con D.R. n. 1506 del 26/04/2017; Avviso pubblico</text:p>
          </table:table-cell>
          <table:table-cell office:value-type="string" table:style-name="ce6">
            <text:p>Entro 10 giorni dalla data del D.D. di conferimento dell’incaric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38" table:style-name="ce5">
            <text:p>38</text:p>
          </table:table-cell>
          <table:table-cell office:value-type="string" table:style-name="ce6">
            <text:p>Predisposizione del Bando di selezione ed autorizzazione alla pubblicazione con Decreto del Direttore o delibera del Consiglio</text:p>
          </table:table-cell>
          <table:table-cell office:value-type="string" table:style-name="ce6">
            <text:p>Regolamento di Ateneo per l'assegnazione, da parte di Dipartimenti e Centri Interdipartimentali; D.R. n. 3557 del 19/10/2015</text:p>
          </table:table-cell>
          <table:table-cell office:value-type="string" table:style-name="ce6">
            <text:p>Entro 20 giorni dal Decreto del Direttore o delibera del Consiglio di Dipartimen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39" table:style-name="ce5">
            <text:p>39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7">
            <text:p><text:span text:style-name="T3">Regolamento di Ateneo per l'assegnazione, da parte di Dipartimenti e Centri Interdipartimentali; D.R. n. 3557 del 19/10/2015;</text:span></text:p>
            <text:p><text:span text:style-name="T3">Avviso pubblico</text:span></text:p>
          </table:table-cell>
          <table:table-cell office:value-type="string" table:style-name="ce6">
            <text:p>Entro 5 giorni</text:p>
            <text:p>dall’acquisizione della dichiarazione sostitutiva di certificazione da rendere ai sensi dell’art. 45 del DPR 445/2000 sulla insussistenza delle condizioni ostative fissate ex art. 35bis, c.1 lett.a) del Dlgs 165/2001 e ss.mm.ii.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0" table:style-name="ce5">
            <text:p>40</text:p>
          </table:table-cell>
          <table:table-cell office:value-type="string" table:style-name="ce6">
            <text:p>Decreti direttoriali di Approvazione Atti</text:p>
          </table:table-cell>
          <table:table-cell office:value-type="string" table:style-name="ce7">
            <text:p><text:span text:style-name="T3">Regolamento di Ateneo per l'assegnazione, da parte di Dipartimenti e Centri Interdipartimentali; D.R. n. 3557 del 19/10/2015;</text:span></text:p>
            <text:p><text:span text:style-name="T3">Avviso pubblico</text:span></text:p>
          </table:table-cell>
          <table:table-cell office:value-type="string" table:style-name="ce6">
            <text:p>Entro 5 giorni dalla consegna degli atti da parte della commission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1" table:style-name="ce5">
            <text:p>41</text:p>
          </table:table-cell>
          <table:table-cell office:value-type="string" table:style-name="ce6">
            <text:p>Comunicazione provvedimento di assegnazione borsa</text:p>
          </table:table-cell>
          <table:table-cell office:value-type="string" table:style-name="ce7">
            <text:p><text:span text:style-name="T3">Regolamento di Ateneo per l'assegnazione, da parte di Dipartimenti e Centri Interdipartimentali,; D.R. n. 3557 del 19/10/2015;</text:span></text:p>
            <text:p><text:span text:style-name="T3">Avviso pubblico</text:span></text:p>
          </table:table-cell>
          <table:table-cell office:value-type="string" table:style-name="ce6">
            <text:p>Contestuale al Decreto di Approvazione Atti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2" table:style-name="ce5">
            <text:p>42</text:p>
          </table:table-cell>
          <table:table-cell office:value-type="string" table:style-name="ce6">
            <text:p>Trasmissione alla Direzione Generale della documentazione</text:p>
          </table:table-cell>
          <table:table-cell office:value-type="string" table:style-name="ce7">
            <text:p><text:span text:style-name="T3">Regolamento di Ateneo per l'assegnazione, da parte di Dipartimenti e Centri Interdipartimentali,; D.R. n. 3557 del 19/10/2015;</text:span></text:p>
            <text:p><text:span text:style-name="T3">Avviso pubblico</text:span></text:p>
          </table:table-cell>
          <table:table-cell office:value-type="string" table:style-name="ce6">
            <text:p>Entro 7 giorni dal provvedimento di assegnazione e accettazione dell’incarica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3" table:style-name="ce9">
            <text:p>43</text:p>
          </table:table-cell>
          <table:table-cell office:value-type="string" table:style-name="ce3">
            <text:p>Procedura finalizzata al conferimento di Assegni di Ricerca:</text:p>
          </table:table-cell>
          <table:table-cell office:value-type="string" table:style-name="ce7">
            <text:p><text:span text:style-name="T2">L. n. 240/2010;</text:span></text:p>
            <text:p><text:span text:style-name="T2">Regolamento di Ateneo per il conferimento di assegni per lo svolgimento di attività di ricerca, emanato con D.R. n. 3521</text:span></text:p>
            <text:p><text:span text:style-name="T2">del<text:s/></text:span><text:span text:style-name="T4">03/09/2021</text:span></text:p>
          </table:table-cell>
          <table:table-cell table:style-name="ce7"/>
          <table:table-cell office:value-type="string" table:style-name="ce7">
            <text:p><text:span text:style-name="T2">Centro di Ricerca</text:span></text:p>
            <text:p><text:span text:style-name="T2">Interuniversitario per l'Innovazione Tecnologica in Chirurgia (CEITC)</text:span></text:p>
          </table:table-cell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7">
          <table:table-cell office:value-type="float" office:value="44" table:style-name="ce5">
            <text:p>44</text:p>
          </table:table-cell>
          <table:table-cell office:value-type="string" table:style-name="ce6">
            <text:p>Predisposizione del Bando di selezione ed autorizzazione alla pubblicazione con Decreto del Direttore o delibera del Consiglio Direttivo; Pubblicazione</text:p>
          </table:table-cell>
          <table:table-cell office:value-type="string" table:style-name="ce7">
            <text:p><text:span text:style-name="T3">L. n. 240/2010;</text:span></text:p>
            <text:p><text:span text:style-name="T3">Regolamento di Ateneo per il conferimento di assegni per lo svolgimento di attività di ricerca, emanato con D.R. n. 3521 del<text:s/></text:span><text:span text:style-name="T5">03/09/2021</text:span></text:p>
          </table:table-cell>
          <table:table-cell office:value-type="string" table:style-name="ce6">
            <text:p>Entro 20 giorni dalla data del Decreto del Direttore o della delibera del Consiglio di Dipartimen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45" table:style-name="ce5">
            <text:p>45</text:p>
          </table:table-cell>
          <table:table-cell office:value-type="string" table:style-name="ce6">
            <text:p>Decreti direttoriali di nomina della commissione giudicatrice</text:p>
          </table:table-cell>
          <table:table-cell office:value-type="string" table:style-name="ce7">
            <text:p><text:span text:style-name="T3">Regolamento di Ateneo per il conferimento di assegni per lo svolgimento di attività di ricerca, emanato con D.R. n. 3521 del<text:s/></text:span><text:span text:style-name="T5">03/09/2021;<text:s/></text:span><text:span text:style-name="T3">Avviso pubblico</text:span></text:p>
          </table:table-cell>
          <table:table-cell office:value-type="string" table:style-name="ce6">
            <text:p>Entro 10 giorni dalla scadenza del termine fissato per la presentazione della domanda di partecipazione alla procedur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46" table:style-name="ce5">
            <text:p>46</text:p>
          </table:table-cell>
          <table:table-cell office:value-type="string" table:style-name="ce6">
            <text:p>Trasmissione verbali di espletamento della procedura ed approvazione Atti</text:p>
          </table:table-cell>
          <table:table-cell office:value-type="string" table:style-name="ce7">
            <text:p><text:span text:style-name="T3">Regolamento di Ateneo per il conferimento di assegni per lo svolgimento di attività di ricerca, emanato con D.R. n. 3521 del<text:s/></text:span><text:span text:style-name="T5">03/09/2021</text:span></text:p>
          </table:table-cell>
          <table:table-cell office:value-type="string" table:style-name="ce6">
            <text:p>Entro 60 giorni dalla notifica del decreto di nomin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47" table:style-name="ce5">
            <text:p>47</text:p>
          </table:table-cell>
          <table:table-cell office:value-type="string" table:style-name="ce6">
            <text:p>Redazione del Contratto</text:p>
          </table:table-cell>
          <table:table-cell office:value-type="string" table:style-name="ce7">
            <text:p><text:span text:style-name="T3">Regolamento di Ateneo per il conferimento di assegni per lo svolgimento di attività di ricerca, emanato con D.R. n. 3521 del<text:s/></text:span><text:span text:style-name="T5">03/09/2021</text:span></text:p>
          </table:table-cell>
          <table:table-cell office:value-type="string" table:style-name="ce6">
            <text:p>Entro 5 giorni dalla ricezione e pubblicazione del Decreto di Approvazione Atti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48" table:style-name="ce5">
            <text:p>48</text:p>
          </table:table-cell>
          <table:table-cell office:value-type="string" table:style-name="ce7">
            <text:p><text:span text:style-name="T3">Trasmissione a URP dei dati relativi alle procedure di acquisto e scelta del</text:span></text:p>
            <text:p><text:span text:style-name="T3">contraente effettuate nell’anno precedente</text:span>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49" table:style-name="ce5">
            <text:p>49</text:p>
          </table:table-cell>
          <table:table-cell office:value-type="string" table:style-name="ce6">
            <text:p>Trasmissione Tabella Nomina RUP</text:p>
          </table:table-cell>
          <table:table-cell office:value-type="string" table:style-name="ce6">
            <text:p>Normativa sulla Trasparenza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50" table:style-name="ce5">
            <text:p>50</text:p>
          </table:table-cell>
          <table:table-cell office:value-type="string" table:style-name="ce7">
            <text:p><text:span text:style-name="T3">Trasmissione tabella riepilogativa semestrale per adempimento obbligo: Provvedimenti adottati dagli organi di indirizzo politico e dai dirigenti;</text:span></text:p>
            <text:p><text:span text:style-name="T3">Scelta del contraente per</text:span></text:p>
            <text:p><text:span text:style-name="T3">l'affidamento di lavori, forniture e servizi</text:span></text:p>
          </table:table-cell>
          <table:table-cell office:value-type="string" table:style-name="ce6">
            <text:p>Art. 23 d.lgs. 33/2013</text:p>
          </table:table-cell>
          <table:table-cell office:value-type="string" table:style-name="ce6">
            <text:p>Nei termini richiesti dalla gestione centralizzata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1" table:style-name="ce5">
            <text:p>51</text:p>
          </table:table-cell>
          <table:table-cell office:value-type="string" table:style-name="ce7">
            <text:p><text:span text:style-name="T3">Attività Commerciale ed in conto terzi</text:span></text:p>
            <text:p><text:span text:style-name="T3">Controllo della fattibilità della proposta</text:span>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6">
            <text:p>Entro 30 giorni dalla data di avvio dell’attività negozial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52" table:style-name="ce5">
            <text:p>52</text:p>
          </table:table-cell>
          <table:table-cell office:value-type="string" table:style-name="ce8">
            <text:p><text:span text:style-name="T3">Redazione della bozza del contratto e dell’articolato di spesa in rispetto a quanto previsto per le diverse</text:span></text:p>
            <text:p><text:span text:style-name="T3">tipologie di attività</text:span><text:span text:style-name="T1"><text:s/>commerciale per le diverse voci di spesa</text:span>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6">
            <text:p>Entro 10 giorni dal raggiungimento dell’accord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3" table:style-name="ce5">
            <text:p>53</text:p>
          </table:table-cell>
          <table:table-cell office:value-type="string" table:style-name="ce6">
            <text:p>Istruttoria per il Consiglio Direttivo – verifiche Visura Camerale – Adempimenti Trasparenza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6">
            <text:p>Entro 5 giorni antecedenti la data del Consiglio di Dipartimen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4" table:style-name="ce5">
            <text:p>54</text:p>
          </table:table-cell>
          <table:table-cell office:value-type="string" table:style-name="ce6">
            <text:p>Redazione del Contratto come approvato dal Consiglio di Dipartimento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6">
            <text:p>Entro 10 giorni lavorativi dalla data di delibera del Consigli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5" table:style-name="ce5">
            <text:p>55</text:p>
          </table:table-cell>
          <table:table-cell office:value-type="string" table:style-name="ce6">
            <text:p>Firma del Contratto</text:p>
          </table:table-cell>
          <table:table-cell office:value-type="string" table:style-name="ce6">
            <text:p>Regolamento per attività conto terzi– DR 323/2022</text:p>
          </table:table-cell>
          <table:table-cell office:value-type="string" table:style-name="ce6">
            <text:p>Entro 7 giorni lavorativi dalla redazione del contrat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6" table:style-name="ce5">
            <text:p>56</text:p>
          </table:table-cell>
          <table:table-cell office:value-type="string" table:style-name="ce6">
            <text:p>Predisposizione degli estratti dei verbali del Consiglio Direttivo e trasmissione agli uffici competenti</text:p>
          </table:table-cell>
          <table:table-cell office:value-type="string" table:style-name="ce6">
            <text:p>******************</text:p>
          </table:table-cell>
          <table:table-cell office:value-type="string" table:style-name="ce6">
            <text:p>Entro 7 giorni dalla data di riunione del Consigli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57" table:style-name="ce5">
            <text:p>57</text:p>
          </table:table-cell>
          <table:table-cell office:value-type="string" table:style-name="ce6">
            <text:p>Redazione di proposte di progetti di ricerca nazionali e di progetti di ricerca volti all’internazionalizzazione delle attività del Centro</text:p>
          </table:table-cell>
          <table:table-cell office:value-type="string" table:style-name="ce6">
            <text:p>Bandi nazionali ed internazionali</text:p>
          </table:table-cell>
          <table:table-cell office:value-type="string" table:style-name="ce6">
            <text:p>Entro 30 giorni dall’avvio del procedimen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8" table:style-name="ce5">
            <text:p>58</text:p>
          </table:table-cell>
          <table:table-cell office:value-type="string" table:style-name="ce6">
            <text:p>Elezione del Direttore del Centro</text:p>
          </table:table-cell>
          <table:table-cell office:value-type="string" table:style-name="ce6">
            <text:p>Statuto, Regolamento di Organizzazione e Funzionamento del Centro</text:p>
          </table:table-cell>
          <table:table-cell office:value-type="string" table:style-name="ce6">
            <text:p>Entro 30 giorni dall’avvio del procedimen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Rettore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9" table:style-name="ce5">
            <text:p>59</text:p>
          </table:table-cell>
          <table:table-cell office:value-type="string" table:style-name="ce6">
            <text:p>Emissione ordinativi di pagamento - altre tipologie</text:p>
          </table:table-cell>
          <table:table-cell office:value-type="string" table:style-name="ce6">
            <text:p>Art. 4 D.Lgs. 231/2022</text:p>
          </table:table-cell>
          <table:table-cell office:value-type="string" table:style-name="ce6">
            <text:p>Entro 30 giorni dalla data di ricezione degli atti di liquidazione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60" table:style-name="ce5">
            <text:p>60</text:p>
          </table:table-cell>
          <table:table-cell office:value-type="string" table:style-name="ce6">
            <text:p>Richiesta di pubblicazione sul sito web di Ateneo agli uffici competenti</text:p>
          </table:table-cell>
          <table:table-cell office:value-type="string" table:style-name="ce7">
            <text:p><text:span text:style-name="T3">D.lgs 33/2013</text:span></text:p>
            <text:p><text:span text:style-name="T3">Normativa sulla trasparenza</text:span></text:p>
          </table:table-cell>
          <table:table-cell office:value-type="string" table:style-name="ce6">
            <text:p>Entro 10 giorni dalla disponibilità dell’atto</text:p>
          </table:table-cell>
          <table:table-cell office:value-type="string" table:style-name="ce6">
            <text:p>Centro di Ricerca Interuniversitario per l'Innovazione Tecnologica in Chirurgia (CEITC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idzionale</text:p>
          </table:table-cell>
          <table:table-cell office:value-type="string" table:style-name="ce1">
            <text:p>ceitc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13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51:24Z</dc:date>
  </office:meta>
</office:document-meta>
</file>