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1.672cm"/>
    </style:style>
    <style:style style:name="co2" style:family="table-column">
      <style:table-column-properties fo:break-before="auto" style:column-width="8.502cm"/>
    </style:style>
    <style:style style:name="co3" style:family="table-column">
      <style:table-column-properties fo:break-before="auto" style:column-width="9.342cm"/>
    </style:style>
    <style:style style:name="co4" style:family="table-column">
      <style:table-column-properties fo:break-before="auto" style:column-width="11.243cm"/>
    </style:style>
    <style:style style:name="co5" style:family="table-column">
      <style:table-column-properties fo:break-before="auto" style:column-width="5.65cm"/>
    </style:style>
    <style:style style:name="co6" style:family="table-column">
      <style:table-column-properties fo:break-before="auto" style:column-width="3.859cm"/>
    </style:style>
    <style:style style:name="co7" style:family="table-column">
      <style:table-column-properties fo:break-before="auto" style:column-width="4.699cm"/>
    </style:style>
    <style:style style:name="co8" style:family="table-column">
      <style:table-column-properties fo:break-before="auto" style:column-width="6.041cm"/>
    </style:style>
    <style:style style:name="co9" style:family="table-column">
      <style:table-column-properties fo:break-before="auto" style:column-width="1.706cm"/>
    </style:style>
    <style:style style:name="co10" style:family="table-column">
      <style:table-column-properties fo:break-before="auto" style:column-width="1.79cm"/>
    </style:style>
    <style:style style:name="co11" style:family="table-column">
      <style:table-column-properties fo:break-before="auto" style:column-width="3.244cm"/>
    </style:style>
    <style:style style:name="co12" style:family="table-column">
      <style:table-column-properties fo:break-before="auto" style:column-width="3.524cm"/>
    </style:style>
    <style:style style:name="co13" style:family="table-column">
      <style:table-column-properties fo:break-before="auto" style:column-width="4.251cm"/>
    </style:style>
    <style:style style:name="ro1" style:family="table-row">
      <style:table-row-properties style:row-height="0.612cm" fo:break-before="auto" style:use-optimal-row-height="true"/>
    </style:style>
    <style:style style:name="ro2" style:family="table-row">
      <style:table-row-properties style:row-height="3.272cm" fo:break-before="auto" style:use-optimal-row-height="true"/>
    </style:style>
    <style:style style:name="ro3" style:family="table-row">
      <style:table-row-properties style:row-height="5.567cm" fo:break-before="auto" style:use-optimal-row-height="true"/>
    </style:style>
    <style:style style:name="ro4" style:family="table-row">
      <style:table-row-properties style:row-height="3.016cm" fo:break-before="auto" style:use-optimal-row-height="true"/>
    </style:style>
    <style:style style:name="ro5" style:family="table-row">
      <style:table-row-properties style:row-height="3.866cm" fo:break-before="auto" style:use-optimal-row-height="true"/>
    </style:style>
    <style:style style:name="ro6" style:family="table-row">
      <style:table-row-properties style:row-height="3.441cm" fo:break-before="auto" style:use-optimal-row-height="true"/>
    </style:style>
    <style:style style:name="ro7" style:family="table-row">
      <style:table-row-properties style:row-height="6.417cm" fo:break-before="auto" style:use-optimal-row-height="true"/>
    </style:style>
    <style:style style:name="ro8" style:family="table-row">
      <style:table-row-properties style:row-height="0.556cm" fo:break-before="auto" style:use-optimal-row-height="true"/>
    </style:style>
    <style:style style:name="ro9"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loext:char-complex-color loext:theme-type="dark1" loext:color-type="theme"/>
      </style:text-properties>
    </style:style>
    <style:style style:name="ce5"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style>
    <style:style style:name="ce6"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6"/>
        <table:table-column table:style-name="co7" table:default-cell-style-name="ce3"/>
        <table:table-column table:style-name="co1" table:number-columns-repeated="16370"/>
        <table:table-row table:style-name="ro1">
          <table:table-cell table:style-name="ce1" office:value-type="string" calcext:value-type="string" table:number-columns-spanned="14" table:number-rows-spanned="1">
            <text:p>TABELLA PROCEDIMENTI/ATTIVITÀ UFFICIO ASSENZE E PRESENZE PERSONALE CONTRATTUALIZZATO</text:p>
          </table:table-cell>
          <table:covered-table-cell table:number-columns-repeated="13" table:style-name="ce1"/>
          <table:table-cell table:style-name="Default"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Default" table:number-columns-repeated="16370"/>
        </table:table-row>
        <table:table-row table:style-name="ro3">
          <table:table-cell office:value-type="float" office:value="107" calcext:value-type="float">
            <text:p>107</text:p>
          </table:table-cell>
          <table:table-cell office:value-type="string" calcext:value-type="string">
            <text:p>Assenza per ricovero ospedaliero, postricovero, day hospital, infortunio sul lavoro, malattia dovuta a causa di servizio, per documentata grave infermità, ferie, festività soppresse, riposo settimanale, permesso per partecipazione a concorsi ed esami, per lutto, per particolari motivi personali o familiari, permessi orari per l’espletamento di visite, terapie, prestazioni specialistiche od esami diagnostici, per matrimonio, riposo compensativo di prestazioni di lavoro straordinario, permessi per esami prenatali, permessi per funzioni di amministratore di enti locali, permessi orari a recupero, altre assenze: verifica formale e sostanziale dei presupposti</text:p>
          </table:table-cell>
          <table:table-cell office:value-type="string" calcext:value-type="string">
            <text:p>Artt. 28, 29, art. 35, comma 15, 39 CCNL 16.10.08; art. 34 CCNL 09.08.2000; artt. 47, 48, 49, 50, 51 CCNL 19.04.2018 artt. 13, 15, 21 comma 11, 23 CCNL Area dirigenziale Istruzione e Ricerca del 08.07.2019; art. 5, comma 5, d.lgs. n. 66/03; art. 14 d.lgs. n. 151/01; art. 79 d.lgs. n. 267/00.</text:p>
          </table:table-cell>
          <table:table-cell office:value-type="string" calcext:value-type="string">
            <text:p>Eventuale nota di rigetto entro 90 gg. dal ricevimento dell’istanza trasmessa con i riepiloghi mensili dagli Uffici afferenti alle Aree; dalle <text:s/>Aree; dalle Scuole, dai Centri e dai Dipartimenti</text:p>
          </table:table-cell>
          <table:table-cell office:value-type="string" calcext:value-type="string">
            <text:p>Ufficio Assenze e Presenze Personale Contrattualizzato </text:p>
          </table:table-cell>
          <table:table-cell office:value-type="string" calcext:value-type="string">
            <text:p>Sottoscrizione da parte del Dirigente dell’Area </text:p>
          </table:table-cell>
          <table:table-cell office:value-type="string" calcext:value-type="string">
            <text:p>ricorso al giudice ordinario in funzione di giudice del lavoro</text:p>
          </table:table-cell>
          <table:table-cell office:value-type="string" calcext:value-type="string">
            <text:p/>
            <text:p>e-mail: uappc@unina.it - PEC: uappc@pec.unina.it - Contatti telefonici reperibili alla pagina web http://www.unina.it/-/1774426-ufficio-assenze-presenze-personale-contrattualizzato - messaggistica istantanea mediante Microsoft Teams</text:p>
            <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08" calcext:value-type="float">
            <text:p>108</text:p>
          </table:table-cell>
          <table:table-cell office:value-type="string" calcext:value-type="string">
            <text:p>Ferie e riposi solidali</text:p>
          </table:table-cell>
          <table:table-cell office:value-type="string" calcext:value-type="string">
            <text:p>Art. 46 CCNL 19.04.2018 Art.14 CCNL Area dirigenziale Istruzione e Ricerca del 08.07.2019</text:p>
          </table:table-cell>
          <table:table-cell office:value-type="string" calcext:value-type="string">
            <text:p>Tempestiva pubblicazione avviso sul sito web di Ateneo della richiesta avanzata da una o più unità di personale degli Uffici afferenti alle Aree, delle Aree, delle Scuole, dei Centri e dei Dipartimenti. Ricevute le adesioni, assegnazione all’unità richiedente delle ferie e riposi solidali secondo i criteri sanciti dalla normativa contrattuale</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09" calcext:value-type="float">
            <text:p>109</text:p>
          </table:table-cell>
          <table:table-cell office:value-type="string" calcext:value-type="string">
            <text:p>Assenza per malattia - Permessi per l’espletamento di visite, terapie, prestazioni specialistiche od esami diagnostici fruiti su base giornaliera</text:p>
          </table:table-cell>
          <table:table-cell office:value-type="string" calcext:value-type="string">
            <text:p>Art. 35, c. 1, e c. 8, lett. a) CCNL 16.10.2008; art. 21, c. 1 e c. 10, lett. a) CCNL Area dirigenziale Istruzione e Ricerca del 08.07.2019; art. 71, comma 1, D.L. n. 112/2008, convertito con modifiche in L. n. 133/2008 art. 51, comma 6, CCNL 19.04.2018</text:p>
          </table:table-cell>
          <table:table-cell office:value-type="string" calcext:value-type="string">
            <text:p>Provvedimento entro 90 gg. dal ricevimento dei riepiloghi mensili trasmessi dagli Uffici afferenti alle Aree; dalle Aree; dalle Scuole, dai Centri e dai Dipartimenti; </text:p>
            <text:p>provvedimento entro 90 gg. dal ricevimento del prospetto riepilogativo delle assenze da parte dell'Azienda Ospedaliera Universitaria Federico II</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0" calcext:value-type="float">
            <text:p>110</text:p>
          </table:table-cell>
          <table:table-cell office:value-type="string" calcext:value-type="string">
            <text:p>Assenza per malattia con retribuzione ridotta: emanazione del provvedimento di decurtazione stipendiale</text:p>
          </table:table-cell>
          <table:table-cell office:value-type="string" calcext:value-type="string">
            <text:p>Art. 35, comma 8, lett. b) e c), CCNL 16.10.08; art. 21, 10, lett. b) e c), CCNL Area dirigenziale Istruzione e Ricerca del 08.07.2019</text:p>
          </table:table-cell>
          <table:table-cell office:value-type="string" calcext:value-type="string">
            <text:p>Provvedimento entro 90 gg. dal ricevimento dell'istanza trasmessa con i riepiloghi mensili dagli Uffici afferenti alle Aree; dalle Aree; dalle Scuole, dai Centri e dai Dipartimenti; provvedimento entro 90 gg. dal ricevimento della nota di trasmissione dell'Azienda Ospedaliera Universitaria Federico II,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5">
          <table:table-cell office:value-type="float" office:value="111" calcext:value-type="float">
            <text:p>111</text:p>
          </table:table-cell>
          <table:table-cell office:value-type="string" calcext:value-type="string">
            <text:p>Concessione o diniego degli ulteriori 18 mesi di assenza per malattia non retribuiti</text:p>
          </table:table-cell>
          <table:table-cell office:value-type="string" calcext:value-type="string">
            <text:p>Art. 35, comma 2, CCNL 16.10.2008; art. 21, c. 2 e c. 10, lett. d), CCNL Area dirigenziale Istruzione e Ricerca del 08.07.2019</text:p>
          </table:table-cell>
          <table:table-cell office:value-type="string" calcext:value-type="string">
            <text:p>Inoltro della documentazione alla Commissione Medica di Verifica entro 10 gg. dal ricevimento della richiesta o dalla comunicazione: per il personale degli Uffici afferenti alle Aree, delle Aree, dei Centri, delle Scuole e dei Dipartimenti, previa istruttoria dell'UAPPC, per il personale di competenza dell’Azienda Ospedaliera Universitaria Federico II, previa istruttoria della relativa pratica da parte dell'AOU. nota di concessione o diniego (con conseguente risoluzione del rapporto di lavoro) entro il giorno successivo all'acquisizione del verbale della Commissione Medica di Verifica</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2" calcext:value-type="float">
            <text:p>112</text:p>
          </table:table-cell>
          <table:table-cell office:value-type="string" calcext:value-type="string">
            <text:p>Assenza per gravi patologie che richiedano terapie parzialmente e/o temporaneamente invalidanti per il personale tecnico-amministrativo; Assenza per gravi patologie che richiedano terapie salvavita per il personale dirigente</text:p>
          </table:table-cell>
          <table:table-cell office:value-type="string" calcext:value-type="string">
            <text:p>art. 35, comma 14, CCNL 16.10.08; art. 22 ,CCNLArea dirigenziale Istruzione e Ricerca del 08.07.2019</text:p>
          </table:table-cell>
          <table:table-cell office:value-type="string" calcext:value-type="string">
            <text:p>Eventuale nota di rigetto entro 30 gg. dell’acquisizione della documentazione comprovante la grave patologia che richieda terapie parzialmente e/o temporaneamente invalidanti/salvavita</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3" calcext:value-type="float">
            <text:p>113</text:p>
          </table:table-cell>
          <table:table-cell office:value-type="string" calcext:value-type="string">
            <text:p>Assenza ingiustificata alla visita medico - fiscale: adozione del relativo provvedimento</text:p>
          </table:table-cell>
          <table:table-cell office:value-type="string" calcext:value-type="string">
            <text:p>art. 5, comma 14, Decreto -legge 12 settembre 1983, n. 463, convertito in legge 11 novembre 1983, n. 638</text:p>
          </table:table-cell>
          <table:table-cell office:value-type="string" calcext:value-type="string">
            <text:p>Entro 90 gg. dall'acquisizione: </text:p>
            <text:p>- del referto medico-fiscale per il personale degli Uffici afferenti alle Aree; delle Aree; delle Scuole, dei Centri e dei Dipartimenti;</text:p>
            <text:p>- dalla comunicazione da parte dell’Azienda Ospedaliera Universitaria Federico II, previa istruttoria della relativa pratic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3" office:value-type="string" calcext:value-type="string">
            <text:p>N.A.</text:p>
          </table:table-cell>
          <table:table-cell office:value-type="string" calcext:value-type="string">
            <text:p>Dirigente dell'Area di afferenza</text:p>
          </table:table-cell>
        </table:table-row>
        <table:table-row table:style-name="ro4">
          <table:table-cell office:value-type="float" office:value="114" calcext:value-type="float">
            <text:p>114</text:p>
          </table:table-cell>
          <table:table-cell office:value-type="string" calcext:value-type="string">
            <text:p>Monetizzazione ferie: adozione del relativo provvedimento</text:p>
          </table:table-cell>
          <table:table-cell office:value-type="string" calcext:value-type="string">
            <text:p>nei soli casi previsti dalla nota del Dip artimento della Funzione pubblica prot. n. 40033 dell'8.10.2012 e dalla nota MEF -Dipartimento Ragioneria Generale dello Stato n. 94806 del 9.11.2012, stante il divieto sancito dall'art. 5, comma 8 del D.L. n. 95/2012, convertito in L. n. 135/2012 </text:p>
          </table:table-cell>
          <table:table-cell office:value-type="string" calcext:value-type="string">
            <text:p>Per il personale i cui oneri sono a totale carico del bilancio universitario: entro 60 gg. dal ricevimento della nota di quantificazione delle somme da parte dell’Ufficio Stipendi;</text:p>
            <text:p>- per il personale dell'A.O.U. i cui oneri sono a totale carico della Regione: entro 60 gg. dal ricevimento della nota di quantificazione delle somme da parte del competente ufficio dell'Azienda Ospedaliera Universitaria Federico I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3" office:value-type="string" calcext:value-type="string">
            <text:p>N.A.</text:p>
          </table:table-cell>
          <table:table-cell office:value-type="string" calcext:value-type="string">
            <text:p>Dirigente dell'Area di afferenza</text:p>
          </table:table-cell>
        </table:table-row>
        <table:table-row table:style-name="ro4">
          <table:table-cell office:value-type="float" office:value="115" calcext:value-type="float">
            <text:p>115</text:p>
          </table:table-cell>
          <table:table-cell office:value-type="string" calcext:value-type="string">
            <text:p>Provvedimento di recupero somme a seguito di mancato recupero di debito orario per tutto il personale tecnico - amministrativo dell'Ateneo</text:p>
          </table:table-cell>
          <table:table-cell office:value-type="string" calcext:value-type="string">
            <text:p>art. 50, comma 3, CCNL 19.04.18</text:p>
          </table:table-cell>
          <table:table-cell office:value-type="string" calcext:value-type="string">
            <text:p>Entro 90 gg. dalla segnalazione da parte del Responsabile della struttura o dell’Azienda Ospedaliera Universitaria Federico II,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6" calcext:value-type="float">
            <text:p>116</text:p>
          </table:table-cell>
          <table:table-cell office:value-type="string" calcext:value-type="string">
            <text:p>Congedo di maternità: verifica formale e sostanziale dei presupposti</text:p>
          </table:table-cell>
          <table:table-cell office:value-type="string" calcext:value-type="string">
            <text:p>artt. 16, 17, 19, 22 e 26 d.lgs. n. 151/01; art. 31, commi 2 e 3, CCNL 16.10.08; art. 23, comma 3, CCNL Area VII del 5.3.08 art. 17 comma 2 CCN L Area dirigenziale Istruzione e Ricerca del 08.07.2019</text:p>
          </table:table-cell>
          <table:table-cell office:value-type="string" calcext:value-type="string">
            <text:p>Eventuale nota interlocutoria entro 60 gg. dal ricevimento dell’istanza per il personale degli Uffici afferenti alle Aree, delle Aree, delle Scuole, dei Centri e de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7" calcext:value-type="float">
            <text:p>117</text:p>
          </table:table-cell>
          <table:table-cell office:value-type="string" calcext:value-type="string">
            <text:p>Flessibilità del congedo di maternità</text:p>
          </table:table-cell>
          <table:table-cell office:value-type="string" calcext:value-type="string">
            <text:p>art. 20 d.lgs. n. 151/01 e s.m.i.</text:p>
          </table:table-cell>
          <table:table-cell office:value-type="string" calcext:value-type="string">
            <text:p>Concessione o diniego entro 20 gg. dalla trasmissione del verbale del medico competente da parte dell'Ufficio Sorveglianza sanitaria e gestione documentale e comunque entro la data di inizio del congedo, per il personale degli Uffici afferenti alle Aree, delle Aree, delle Scuole, dei Centri e de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8" calcext:value-type="float">
            <text:p>118</text:p>
          </table:table-cell>
          <table:table-cell office:value-type="string" calcext:value-type="string">
            <text:p>Congedo di paternità: verifica formale e sostanziale dei presupposti</text:p>
          </table:table-cell>
          <table:table-cell office:value-type="string" calcext:value-type="string">
            <text:p>artt. 28, 29 e 31 d.lgs. n. 151/01, art. 31, comm a 2, CCNL 16.10.08; art. 17 comma 2 CCNL Area dirigenziale Istruzione e Ricerca del 08.07.2019</text:p>
          </table:table-cell>
          <table:table-cell office:value-type="string" calcext:value-type="string">
            <text:p>Eventuale nota interlocutoria 60 gg. dal ricevimento dell’istanza, per il personale degli Uffici afferenti alle Aree, delle Aree, delle Scuole, dei Centri e de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19" calcext:value-type="float">
            <text:p>119</text:p>
          </table:table-cell>
          <table:table-cell office:value-type="string" calcext:value-type="string">
            <text:p>Congedo parentale non soggetto a decurtazione: verifica formale e sostanziale dei presupposti</text:p>
          </table:table-cell>
          <table:table-cell office:value-type="string" calcext:value-type="string">
            <text:p>artt. 32 e 36 d.lgs. n. 151/01; art. 31, comma 4, CCNL 16.10.08; art. 17 comma 3 CCNL Area dirigenziale Istruzione e Ricerca del 08.07.2019</text:p>
          </table:table-cell>
          <table:table-cell office:value-type="string" calcext:value-type="string">
            <text:p>eventuale nota interlocutoria entro 60 gg. dal ricevimento dell’istanza trasmessa con i riepiloghi mensili dagli Uffici afferenti alle Aree, dalle Aree, dalle Scuole, dai Centri e da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20" calcext:value-type="float">
            <text:p>120</text:p>
          </table:table-cell>
          <table:table-cell office:value-type="string" calcext:value-type="string">
            <text:p>Congedo parentale con retribuzione ridotta o senza retribuzione: emanazione del provvedimento di decurtazione stipendiale</text:p>
          </table:table-cell>
          <table:table-cell office:value-type="string" calcext:value-type="string">
            <text:p>artt. 32, 34 e 36 d.lgs. n. 151/01.</text:p>
          </table:table-cell>
          <table:table-cell office:value-type="string" calcext:value-type="string">
            <text:p>entro 90 gg. dal ricevimento dell'istanza: </text:p>
            <text:p>- trasmessa con i riepiloghi mensili dagli Uffici afferenti alle Aree, dalle Aree, dalle Scuole, dai Centri e dai Dipartimenti; </text:p>
            <text:p>-trasmessa dall'A.O.U.,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21" calcext:value-type="float">
            <text:p>121</text:p>
          </table:table-cell>
          <table:table-cell office:value-type="string" calcext:value-type="string">
            <text:p>Congedo per la malattia del bambino non soggetto a decurtazione stipendiale: verifica formale e sostanziale dei presupposti</text:p>
          </table:table-cell>
          <table:table-cell office:value-type="string" calcext:value-type="string">
            <text:p>artt. 47, comma 1, e 50 d.lgs. n. 151/01; art. 31, comma 5, CCNL 16.10.08; art. 17 comma 4 CCNL Area dirigenziale Istruzione e Ricerca del 08.07.2019</text:p>
          </table:table-cell>
          <table:table-cell office:value-type="string" calcext:value-type="string">
            <text:p>Nota interlocutoria entro 60 gg. dal ricevimento dell’istanza trasmessa con i riepiloghi mensili dagli Uffici afferenti alle Aree, dalle Aree, <text:s/>dalle Scuole, dai Centri e da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22" calcext:value-type="float">
            <text:p>122</text:p>
          </table:table-cell>
          <table:table-cell office:value-type="string" calcext:value-type="string">
            <text:p>Congedo per malattia del bambino senza retribuzione: provvedimento di decurtazione stipendiale</text:p>
          </table:table-cell>
          <table:table-cell office:value-type="string" calcext:value-type="string">
            <text:p>artt. 47, commi 1 e 2, 48 e 50 d.lgs. n. 151/01</text:p>
          </table:table-cell>
          <table:table-cell office:value-type="string" calcext:value-type="string">
            <text:p>entro 90 gg.: </text:p>
            <text:p>- dal ricevimento dell’istanza trasmessa con i riepiloghi mensili dagli Uffici afferenti alle Aree, dalle Aree, dalle Scuole, dai Centri e dai Dipartimenti;</text:p>
            <text:p>- dal ricevimento della comunicazione da parte dell'A.O.U.,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23" calcext:value-type="float">
            <text:p>123</text:p>
          </table:table-cell>
          <table:table-cell office:value-type="string" calcext:value-type="string">
            <text:p>Prolungamento congedo parentale: verifica presupposti formali e sostanziali</text:p>
          </table:table-cell>
          <table:table-cell office:value-type="string" calcext:value-type="string">
            <text:p>artt. 33, comma 1, e 42, commi 1, D.Lgs. n. 151/01 e s.m.i.</text:p>
          </table:table-cell>
          <table:table-cell office:value-type="string" calcext:value-type="string">
            <text:p>Nota di concessione entro 90 gg dall'acquisizione dell'istanza; <text:s/>per il personale dell'Azienda entro 90 gg dalla nota di trasmissione,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table:style-name="ce5"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24" calcext:value-type="float">
            <text:p>124</text:p>
          </table:table-cell>
          <table:table-cell office:value-type="string" calcext:value-type="string">
            <text:p>Prolungamento congedo parentale: provvedimento di definizione del trattamento economico spettante</text:p>
          </table:table-cell>
          <table:table-cell office:value-type="string" calcext:value-type="string">
            <text:p>artt. 33, comma 1, e 42, commi 1, D.Lgs. n. 151/01 e s.m.i.</text:p>
          </table:table-cell>
          <table:table-cell office:value-type="string" calcext:value-type="string">
            <text:p>Provvedimento entro 90 gg dall'acquisizione della relativa documentazione da parte degli Uffici afferenti alle Aree, dalle Aree, dalle Scuole, dai Centri e dai Dipartimenti;</text:p>
            <text:p>Per il personale dell'Azienda entro 90 gg dalla nota di trasmissione,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table:style-name="ce5"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6">
          <table:table-cell office:value-type="float" office:value="125" calcext:value-type="float">
            <text:p>125</text:p>
          </table:table-cell>
          <table:table-cell office:value-type="string" calcext:value-type="string">
            <text:p>Denuncia di infortunio del personale T.A. e dirigente in servizio presso l’Amministrazione Centrale</text:p>
          </table:table-cell>
          <table:table-cell office:value-type="string" calcext:value-type="string">
            <text:p>art. 53 DPR n. 1124/65 e s.m.i.</text:p>
          </table:table-cell>
          <table:table-cell office:value-type="string" calcext:value-type="string">
            <text:p>Denuncia all’INAIL entro 2 giorni dalla data di ricevimento del certificato medico attestante una prognosi superiore a 3 giorni, escluso quello dell’evento, o entro 24 ore per gli infortuni mortali o per i quali ricorra pericolo di morte</text:p>
          </table:table-cell>
          <table:table-cell office:value-type="string" calcext:value-type="string">
            <text:p>Ufficio Assenze e Presenze Personale Contrattualizzato</text:p>
          </table:table-cell>
          <table:table-cell office:value-type="string" calcext:value-type="string">
            <text:p><text:s/>Dirigente dell'Area, in qualità di Delegato del Datore di Lavoro in materia di sicurezza e salute sui luoghi di lavoro ai sensi del Regolamento di Ateneo di cui al D.R. 2896/2018</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3" office:value-type="string" calcext:value-type="string">
            <text:p>N.A.</text:p>
          </table:table-cell>
          <table:table-cell office:value-type="string" calcext:value-type="string">
            <text:p>Direttore Generale, in qualità di Datore di Lavoro in materia di sicurezza e salute sui luoghi di lavoro ai sensi del Regolamento di Ateneo di cui al D.R. 2896/2018</text:p>
          </table:table-cell>
        </table:table-row>
        <table:table-row table:style-name="ro6">
          <table:table-cell office:value-type="float" office:value="126" calcext:value-type="float">
            <text:p>126</text:p>
          </table:table-cell>
          <table:table-cell office:value-type="string" calcext:value-type="string">
            <text:p>Comunicazione di infortunio del personale t.a. e dirigente in servizio presso l’Amministrazione Centrale</text:p>
          </table:table-cell>
          <table:table-cell office:value-type="string" calcext:value-type="string">
            <text:p>Art. 18, c. 1, lett. r, del D.Lgs. n. 81 del 2008 e s.m.i.</text:p>
          </table:table-cell>
          <table:table-cell office:value-type="string" calcext:value-type="string">
            <text:p>Comunicazione all'INAIL entro 2 gg. dal ricevimento del certificato medico attestante una prognosi da 1 a 3 giorni, escluso quello dell’evento</text:p>
          </table:table-cell>
          <table:table-cell office:value-type="string" calcext:value-type="string">
            <text:p>Ufficio Assenze e Presenze Personale Contrattualizzato</text:p>
          </table:table-cell>
          <table:table-cell office:value-type="string" calcext:value-type="string">
            <text:p><text:s/>Dirigente dell'Area, in qualità di Delegato del Datore di Lavoro in materia di sicurezza e salute sui luoghi di lavoro ai sensi del Regolamento di Ateneo di cui al D.R. 2896/2018</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3" office:value-type="string" calcext:value-type="string">
            <text:p>N.A.</text:p>
          </table:table-cell>
          <table:table-cell office:value-type="string" calcext:value-type="string">
            <text:p>Dirigente dell'Area di afferenza</text:p>
          </table:table-cell>
        </table:table-row>
        <table:table-row table:style-name="ro6">
          <table:table-cell office:value-type="float" office:value="127" calcext:value-type="float">
            <text:p>127</text:p>
          </table:table-cell>
          <table:table-cell office:value-type="string" calcext:value-type="string">
            <text:p>Denuncia di malattia professionale del personale t.a. e dirigente in servizio presso l’Amministrazione Centrale</text:p>
          </table:table-cell>
          <table:table-cell office:value-type="string" calcext:value-type="string">
            <text:p>Art. 53, c. 5, del D.P.R. n. 1124/1965 e s.m.i</text:p>
          </table:table-cell>
          <table:table-cell office:value-type="string" calcext:value-type="string">
            <text:p>Denuncia all’INAIL entro 5 giorni dalla data di ricevimento del certificato riferito alla malattia stessa</text:p>
          </table:table-cell>
          <table:table-cell office:value-type="string" calcext:value-type="string">
            <text:p>Ufficio Assenze e Presenze Personale Contrattualizzato</text:p>
          </table:table-cell>
          <table:table-cell office:value-type="string" calcext:value-type="string">
            <text:p><text:s/>Dirigente dell'Area, in qualità di Delegato del Datore di Lavoro in materia di sicurezza e salute sui luoghi di lavoro ai sensi del Regolamento di Ateneo di cui al D.R. 2896/2018</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3" office:value-type="string" calcext:value-type="string">
            <text:p>N.A.</text:p>
          </table:table-cell>
          <table:table-cell office:value-type="string" calcext:value-type="string">
            <text:p>Dirigente dell'Area di afferenza</text:p>
          </table:table-cell>
        </table:table-row>
        <table:table-row table:style-name="ro4">
          <table:table-cell office:value-type="float" office:value="128" calcext:value-type="float">
            <text:p>128</text:p>
          </table:table-cell>
          <table:table-cell office:value-type="string" calcext:value-type="string">
            <text:p>Permessi per assistenza a parenti ed affini con handicap grave e permessi per il lavoratore portatore di handicap grave</text:p>
          </table:table-cell>
          <table:table-cell office:value-type="string" calcext:value-type="string">
            <text:p>art. 33, commi 3 e 6, L. n. 104/92 e s.m.i.</text:p>
          </table:table-cell>
          <table:table-cell office:value-type="string" calcext:value-type="string">
            <text:p>Nota di autorizzazione entro 20 gg. dall'acquisizione dell'istanza</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3" office:value-type="string" calcext:value-type="string">
            <text:p>http://www.unina.it/modulistica/assenze-e-presenze-personale-contrattualizzato</text:p>
          </table:table-cell>
          <table:table-cell office:value-type="string" calcext:value-type="string">
            <text:p>Dirigente dell'Area di afferenza</text:p>
          </table:table-cell>
        </table:table-row>
        <table:table-row table:style-name="ro4">
          <table:table-cell office:value-type="float" office:value="129" calcext:value-type="float">
            <text:p>129</text:p>
          </table:table-cell>
          <table:table-cell office:value-type="string" calcext:value-type="string">
            <text:p>Congedo per la cura del figlio/genitore/fratello/ coniuge disabile grave per tutto il personale tecnico-amministrativo e dirigente</text:p>
          </table:table-cell>
          <table:table-cell office:value-type="string" calcext:value-type="string">
            <text:p>art. 42, commi 5, 5bis, 5ter e 5 quinquies, D.Lgs. n. 151/01 e s.m.i.</text:p>
          </table:table-cell>
          <table:table-cell office:value-type="string" calcext:value-type="string">
            <text:p>Concessione entro 30 gg. dal ricevimento dell’istanza, per il personale degli Uffici alle Aree, dalle Aree,; delle Scuole, dei Centri e dei Dipartimenti; per i dipendenti dell’A.O.U., istruttoria e trasmissione della pratica da parte dell'A.O.U. entro 20 gg. dal ricevimento dell'istanza; concessione da parte dell'UAPPC entro 15 gg. dal ricevimento della pratica da parte dell'A.O.U. e comunque nel rispetto del termine di 30 gg</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4">
          <table:table-cell office:value-type="float" office:value="130" calcext:value-type="float">
            <text:p>130</text:p>
          </table:table-cell>
          <table:table-cell office:value-type="string" calcext:value-type="string">
            <text:p>Assenza ingiustificata per tutto il personale tecnico-amministrativo e dirigente</text:p>
          </table:table-cell>
          <table:table-cell/>
          <table:table-cell office:value-type="string" calcext:value-type="string">
            <text:p>90 giorni: </text:p>
            <text:p>- dalla segnalazione da parte del Responsabile della struttura;</text:p>
            <text:p>- dal ricevimento della comunicazione da parte dell’AOU, previa istruttoria della relativa pratica da parte del competente ufficio</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3" office:value-type="string" calcext:value-type="string">
            <text:p>N.A.</text:p>
          </table:table-cell>
          <table:table-cell office:value-type="string" calcext:value-type="string">
            <text:p>Dirigente dell'Area di afferenza</text:p>
          </table:table-cell>
        </table:table-row>
        <table:table-row table:style-name="ro4">
          <table:table-cell office:value-type="float" office:value="131" calcext:value-type="float">
            <text:p>131</text:p>
          </table:table-cell>
          <table:table-cell office:value-type="string" calcext:value-type="string">
            <text:p>Permessi straordinari per il diritto allo studio per il personale tecnico-amministrativo a tempo indeterminato con esclusione del personale facente parte del contingente dell'Azienda Ospedaliera Universitaria Federico II</text:p>
          </table:table-cell>
          <table:table-cell office:value-type="string" calcext:value-type="string">
            <text:p>art. 32, commi 8,9, 11 e 12 del CCNL 16.10.2008 Regolamento di Ateneo vigente in materia</text:p>
          </table:table-cell>
          <table:table-cell office:value-type="string" calcext:value-type="string">
            <text:p>Entro il 10 gennaio pubblicazione della graduatoria formalizzata con Decreto del Direttore Generale</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7">
          <table:table-cell office:value-type="float" office:value="132" calcext:value-type="float">
            <text:p>132</text:p>
          </table:table-cell>
          <table:table-cell office:value-type="string" calcext:value-type="string">
            <text:p>Rilascio dello stato matricolare</text:p>
          </table:table-cell>
          <table:table-cell/>
          <table:table-cell office:value-type="string" calcext:value-type="string">
            <text:p>Entro 90 gg dalla richiesta, salvo i seguenti casi: </text:p>
            <text:p>- 8 gg. dalla data dell'evento in caso di decesso, inabilità e licenziamento con o senza preavviso; </text:p>
            <text:p>- entro i termini fissati dagli Uffici competenti nei casi specifici.</text:p>
          </table:table-cell>
          <table:table-cell office:value-type="string" calcext:value-type="string">
            <text:p>Per la parte di rispettiva competenza: UAPPC e Ufficio Personale Tecnico Amministrativo</text:p>
          </table:table-cell>
          <table:table-cell office:value-type="string" calcext:value-type="string">
            <text:p>Sottoscrizione da parte del Dirigente dell’Area</text:p>
          </table:table-cell>
          <table:table-cell/>
          <table:table-cell office:value-type="string" calcext:value-type="string">
            <text:p>UPTA:</text:p>
            <text:p>Reparto Carriere - Amministrativi, Bibliotecari e Dirigenti</text:p>
            <text:p>Responsabile: dott.ssa Valeria SODO  081 2537 706</text:p>
            <text:p>Reparto Carriere - Tecnici e Socio-sanitari</text:p>
            <text:p>Responsabile: dott.ssa Maria BERVICATO 081 2537 787</text:p>
            <text:p>UAPPC:</text:p>
            <text:p>Tel 081 2537 757 - 081 2537 698 - 081 2537 870</text:p>
            <text:p>Email: uappc@unina.it - PEC: uappc@pec.unina.it</text:p>
            <text:p>Fax 081 2537 713</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 </text:p>
          </table:table-cell>
          <table:table-cell table:style-name="ce3" office:value-type="string" calcext:value-type="string">
            <text:p>n.a. </text:p>
          </table:table-cell>
          <table:table-cell office:value-type="string" calcext:value-type="string">
            <text:p>Dirigente dell'Area di afferenza</text:p>
          </table:table-cell>
        </table:table-row>
        <table:table-row table:style-name="ro8">
          <table:table-cell table:style-name="ce4"/>
          <table:table-cell table:style-name="Default" table:number-columns-repeated="16383"/>
        </table:table-row>
        <table:named-expressions>
          <table:named-expression table:name="_Hlk137122068" table:base-cell-address="$Foglio1.$A$1" table:expression="foglio1!#ref!"/>
          <table:named-expression table:name="_Hlk137122126" table:base-cell-address="$Foglio1.$A$1" table:expression="foglio1!#ref!"/>
          <table:named-range table:name="_Hlk138153970" table:base-cell-address="$Foglio1.$A$1" table:cell-range-address="$Foglio1.$A$2"/>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9">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NICOLA ALESSANDRO MARTI</dc:creator>
    <meta:creation-date>2023-10-06T09:33:59</meta:creation-date>
    <dc:date>2024-03-18T11:38:25</dc:date>
    <meta:editing-duration>P0D</meta:editing-duration>
    <meta:generator>LibreOffice/25.8.5.2$Windows_X86_64 LibreOffice_project/9c8b85f387cc00a89945a79c9e6239f32e450ac2</meta:generator>
    <meta:document-statistic meta:table-count="1" meta:cell-count="376" meta:object-count="0"/>
    <meta:user-defined meta:name="AppVersion">16.0300</meta:user-defined>
    <meta:user-defined meta:name="MSIP_Label_2ad0b24d-6422-44b0-b3de-abb3a9e8c81a_ActionId">4b53180b-1ae4-4318-9539-eb6ee3763399</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36:13Z</meta:user-defined>
    <meta:user-defined meta:name="MSIP_Label_2ad0b24d-6422-44b0-b3de-abb3a9e8c81a_SiteId" meta:value-type="string">2fcfe26a-bb62-46b0-b1e3-28f9da0c45fd</meta:user-defined>
  </office:meta>
</office:document-meta>
</file>