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1.672cm"/>
    </style:style>
    <style:style style:name="co2" style:family="table-column">
      <style:table-column-properties fo:break-before="auto" style:column-width="8.502cm"/>
    </style:style>
    <style:style style:name="co3" style:family="table-column">
      <style:table-column-properties fo:break-before="auto" style:column-width="9.342cm"/>
    </style:style>
    <style:style style:name="co4" style:family="table-column">
      <style:table-column-properties fo:break-before="auto" style:column-width="11.243cm"/>
    </style:style>
    <style:style style:name="co5" style:family="table-column">
      <style:table-column-properties fo:break-before="auto" style:column-width="5.65cm"/>
    </style:style>
    <style:style style:name="co6" style:family="table-column">
      <style:table-column-properties fo:break-before="auto" style:column-width="3.859cm"/>
    </style:style>
    <style:style style:name="co7" style:family="table-column">
      <style:table-column-properties fo:break-before="auto" style:column-width="4.699cm"/>
    </style:style>
    <style:style style:name="co8" style:family="table-column">
      <style:table-column-properties fo:break-before="auto" style:column-width="6.041cm"/>
    </style:style>
    <style:style style:name="co9" style:family="table-column">
      <style:table-column-properties fo:break-before="auto" style:column-width="1.706cm"/>
    </style:style>
    <style:style style:name="co10" style:family="table-column">
      <style:table-column-properties fo:break-before="auto" style:column-width="1.79cm"/>
    </style:style>
    <style:style style:name="co11" style:family="table-column">
      <style:table-column-properties fo:break-before="auto" style:column-width="3.244cm"/>
    </style:style>
    <style:style style:name="co12" style:family="table-column">
      <style:table-column-properties fo:break-before="auto" style:column-width="3.524cm"/>
    </style:style>
    <style:style style:name="co13" style:family="table-column">
      <style:table-column-properties fo:break-before="auto" style:column-width="4.251cm"/>
    </style:style>
    <style:style style:name="ro1" style:family="table-row">
      <style:table-row-properties style:row-height="0.612cm" fo:break-before="auto" style:use-optimal-row-height="true"/>
    </style:style>
    <style:style style:name="ro2" style:family="table-row">
      <style:table-row-properties style:row-height="3.676cm" fo:break-before="auto" style:use-optimal-row-height="true"/>
    </style:style>
    <style:style style:name="ro3" style:family="table-row">
      <style:table-row-properties style:row-height="0.893cm" fo:break-before="auto" style:use-optimal-row-height="true"/>
    </style:style>
    <style:style style:name="ro4" style:family="table-row">
      <style:table-row-properties style:row-height="1.316cm" fo:break-before="auto" style:use-optimal-row-height="true"/>
    </style:style>
    <style:style style:name="ro5" style:family="table-row">
      <style:table-row-properties style:row-height="5.142cm" fo:break-before="auto" style:use-optimal-row-height="true"/>
    </style:style>
    <style:style style:name="ro6" style:family="table-row">
      <style:table-row-properties style:row-height="3.866cm" fo:break-before="auto" style:use-optimal-row-height="true"/>
    </style:style>
    <style:style style:name="ro7" style:family="table-row">
      <style:table-row-properties style:row-height="4.717cm" fo:break-before="auto" style:use-optimal-row-height="true"/>
    </style:style>
    <style:style style:name="ro8" style:family="table-row">
      <style:table-row-properties style:row-height="3.441cm" fo:break-before="auto" style:use-optimal-row-height="true"/>
    </style:style>
    <style:style style:name="ro9" style:family="table-row">
      <style:table-row-properties style:row-height="7.713cm" fo:break-before="auto" style:use-optimal-row-height="true"/>
    </style:style>
    <style:style style:name="ro10" style:family="table-row">
      <style:table-row-properties style:row-height="3.016cm" fo:break-before="auto" style:use-optimal-row-height="true"/>
    </style:style>
    <style:style style:name="ro11" style:family="table-row">
      <style:table-row-properties style:row-height="4.292cm" fo:break-before="auto" style:use-optimal-row-height="true"/>
    </style:style>
    <style:style style:name="ro12" style:family="table-row">
      <style:table-row-properties style:row-height="5.992cm" fo:break-before="auto" style:use-optimal-row-height="true"/>
    </style:style>
    <style:style style:name="ro13" style:family="table-row">
      <style:table-row-properties style:row-height="6.863cm" fo:break-before="auto" style:use-optimal-row-height="true"/>
    </style:style>
    <style:style style:name="ro14" style:family="table-row">
      <style:table-row-properties style:row-height="5.567cm" fo:break-before="auto" style:use-optimal-row-height="true"/>
    </style:style>
    <style:style style:name="ro15" style:family="table-row">
      <style:table-row-properties style:row-height="6.417cm" fo:break-before="auto" style:use-optimal-row-height="true"/>
    </style:style>
    <style:style style:name="ro16" style:family="table-row">
      <style:table-row-properties style:row-height="0.556cm" fo:break-before="auto" style:use-optimal-row-height="true"/>
    </style:style>
    <style:style style:name="ro17"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4"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5"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loext:char-complex-color loext:theme-type="dark1" loext:color-type="theme"/>
      </style:text-properties>
    </style:style>
    <style:style style:name="ce7"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8" style:family="table-cell" style:parent-style-name="Default">
      <style:table-cell-properties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9"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style>
    <style:style style:name="ce10" style:family="table-cell" style:parent-style-name="Excel_20_Built-in_20_Hyperlink" style:data-style-name="N0">
      <style:table-cell-properties fo:background-color="#ffffff"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11" style:family="table-cell" style:parent-style-name="Excel_20_Built-in_20_Hyperlink" style:data-style-name="N0">
      <style:table-cell-properties style:cell-protect="protected" style:print-content="true" style:diagonal-bl-tr="none" style:diagonal-tl-br="none" style:text-align-source="fix" style:repeat-content="false" fo:background-color="transparent" fo:wrap-option="wrap" fo:border="1.76pt solid #000000" style:direction="ltr" style:rotation-angle="0" style:rotation-align="none" style:shrink-to-fit="false" style:vertical-align="middle" loext:vertical-justify="auto"/>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T1" style:family="text">
      <style:text-properties fo:color="#000000" style:font-name="Times New Roman" fo:font-size="11pt" fo:font-weight="normal" style:text-underline-style="none" style:text-underline-color="font-color" style:text-line-through-type="none" fo:font-style="italic" style:text-outline="false" fo:text-shadow="none" style:text-position="0% 100%" style:font-name-complex="Times New Roman" style:font-size-asian="11pt" style:font-size-complex="11pt" style:font-weight-asian="normal" style:font-weight-complex="normal" style:font-style-asian="italic" style:font-style-complex="italic"/>
    </style:style>
    <style:style style:name="T2" style:family="text">
      <style:text-properties fo:color="#000000" style:font-name="Times New Roman" fo:font-size="11pt" fo:font-weight="normal" style:text-underline-style="none" style:text-underline-color="font-color" style:text-line-through-type="none" style:text-outline="false" fo:text-shadow="none" style:text-position="0% 100%" style:font-name-complex="Times New Roman" style:font-size-asian="11pt" style:font-size-complex="11pt" style:font-weight-asian="normal" style:font-weight-complex="normal" fo:font-style="normal" style:font-style-asian="normal" style:font-style-complex="normal"/>
    </style:style>
    <style:style style:name="T3" style:family="text">
      <style:text-properties fo:color="#000000"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4" style:family="text">
      <style:text-properties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fo:color="#000000"/>
    </style:style>
    <style:style style:name="T5" style:family="text">
      <style:text-properties fo:color="#ff0000"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6" style:family="text">
      <style:text-properties style:use-window-font-color="true"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default-cell-style-name="ce4"/>
        <table:table-column table:style-name="co7" table:default-cell-style-name="ce4"/>
        <table:table-column table:style-name="co8" table:default-cell-style-name="ce4"/>
        <table:table-column table:style-name="co9" table:default-cell-style-name="ce4"/>
        <table:table-column table:style-name="co10" table:default-cell-style-name="ce4"/>
        <table:table-column table:style-name="co11" table:default-cell-style-name="ce4"/>
        <table:table-column table:style-name="co12" table:default-cell-style-name="ce4"/>
        <table:table-column table:style-name="co13" table:default-cell-style-name="ce4"/>
        <table:table-column table:style-name="co7" table:default-cell-style-name="ce4"/>
        <table:table-column table:style-name="co1" table:number-columns-repeated="16370"/>
        <table:table-row table:style-name="ro1">
          <table:table-cell table:style-name="ce1" office:value-type="string" calcext:value-type="string" table:number-columns-spanned="14" table:number-rows-spanned="1">
            <text:p>TABELLA PROCEDIMENTI/ATTIVITÀ AREA RISORSE UMANE</text:p>
          </table:table-cell>
          <table:covered-table-cell table:number-columns-repeated="13" table:style-name="ce1"/>
          <table:table-cell table:style-name="Default"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style-name="Default" table:number-columns-repeated="16370"/>
        </table:table-row>
        <table:table-row table:style-name="ro3">
          <table:table-cell table:style-name="ce3" office:value-type="float" office:value="1" calcext:value-type="float">
            <text:p>1</text:p>
          </table:table-cell>
          <table:table-cell table:style-name="ce3" office:value-type="string" calcext:value-type="string">
            <text:p>Monitoraggio sullo stato di attuazione delle delibere degli organi di governo </text:p>
          </table:table-cell>
          <table:table-cell table:style-name="ce3" office:value-type="string" calcext:value-type="string">
            <text:p>***********</text:p>
          </table:table-cell>
          <table:table-cell table:style-name="ce3" office:value-type="string" calcext:value-type="string">
            <text:p>entro 30 giorni dal ricevimento della delibera</text:p>
          </table:table-cell>
          <table:table-cell table:style-name="ce3" office:value-type="string" calcext:value-type="string">
            <text:p>Area Risorse Umane</text:p>
          </table:table-cell>
          <table:table-cell table:number-columns-repeated="2" table:style-name="ce3" office:value-type="string" calcext:value-type="string">
            <text:p>n.a</text:p>
          </table:table-cell>
          <table:table-cell table:style-name="ce3" office:value-type="string" calcext:value-type="string">
            <text:p>Email: area.risorseumane@unina.it</text:p>
            <text:p>PEC: area.risorseumane@pec.unina.it</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Direttore Generale</text:p>
          </table:table-cell>
          <table:table-cell table:style-name="Default" table:number-columns-repeated="16370"/>
        </table:table-row>
        <table:table-row table:style-name="ro4">
          <table:table-cell table:style-name="ce3" office:value-type="float" office:value="2" calcext:value-type="float">
            <text:p>2</text:p>
          </table:table-cell>
          <table:table-cell table:style-name="ce3" office:value-type="string" calcext:value-type="string">
            <text:p>Assegnazione degli obiettivi ai Responsabili degli Uffici afferenti all’Area</text:p>
          </table:table-cell>
          <table:table-cell table:style-name="ce8" office:value-type="string" calcext:value-type="string">
            <text:p>Contratto Collettivo Nazionale;  </text:p>
            <text:p>Sistema di Misurazione e Valutazione della Performance</text:p>
            <text:p>Contratto Collettivo Integrativo;</text:p>
          </table:table-cell>
          <table:table-cell table:style-name="ce3" office:value-type="string" calcext:value-type="string">
            <text:p>entro 30 giorni dall’assegnazione degli obiettivi al Capo Area </text:p>
          </table:table-cell>
          <table:table-cell table:style-name="ce3" office:value-type="string" calcext:value-type="string">
            <text:p>Area Risorse Umane</text:p>
          </table:table-cell>
          <table:table-cell table:style-name="ce3" office:value-type="string" calcext:value-type="string">
            <text:p>Sottoscrizione del Capo Area</text:p>
          </table:table-cell>
          <table:table-cell table:style-name="ce3" office:value-type="string" calcext:value-type="string">
            <text:p>Ricorso al giudice ordinario in funzione di giudice del lavoro</text:p>
          </table:table-cell>
          <table:table-cell table:style-name="ce3" office:value-type="string" calcext:value-type="string">
            <text:p>Email: area.risorseumane@unina.it</text:p>
            <text:p>PEC: area.risorseumane@pec.unina.it</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11" office:value-type="string" calcext:value-type="string">
            <text:p><text:a xlink:href="http://www.unina.it/trasparenza/performance/misura/" xlink:type="simple">www.unina.it/trasparenza/performance/misura/</text:a></text:p>
          </table:table-cell>
          <table:table-cell table:style-name="ce3" office:value-type="string" calcext:value-type="string">
            <text:p>Direttore Generale</text:p>
          </table:table-cell>
          <table:table-cell table:style-name="Default" table:number-columns-repeated="16370"/>
        </table:table-row>
        <table:table-row table:style-name="ro3">
          <table:table-cell table:style-name="ce3" office:value-type="float" office:value="3" calcext:value-type="float">
            <text:p>3</text:p>
          </table:table-cell>
          <table:table-cell table:style-name="ce3" office:value-type="string" calcext:value-type="string">
            <text:p>Monitoraggio sullo stato di attuazione delle misure anticorruzione e degli obblighi di pubblicazione</text:p>
          </table:table-cell>
          <table:table-cell table:style-name="ce8" office:value-type="string" calcext:value-type="string">
            <text:p>PIAO; </text:p>
            <text:p>Decreto Legislativo 14/03/2013 n. 33</text:p>
          </table:table-cell>
          <table:table-cell table:style-name="ce3" office:value-type="string" calcext:value-type="string">
            <text:p>entro le scadenze stabilite dal PIAO</text:p>
          </table:table-cell>
          <table:table-cell table:style-name="ce3" office:value-type="string" calcext:value-type="string">
            <text:p>Area Risorse Umane</text:p>
          </table:table-cell>
          <table:table-cell table:style-name="ce3"/>
          <table:table-cell table:style-name="ce3" office:value-type="string" calcext:value-type="string">
            <text:p>n.a.</text:p>
          </table:table-cell>
          <table:table-cell table:style-name="ce3" office:value-type="string" calcext:value-type="string">
            <text:p>Email: area.risorseumane@unina.it</text:p>
            <text:p>PEC: area.risorseumane@pec.unina.it</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ettore Generale</text:p>
          </table:table-cell>
          <table:table-cell table:style-name="Default" table:number-columns-repeated="16370"/>
        </table:table-row>
        <table:table-row table:style-name="ro5">
          <table:table-cell table:style-name="ce3" office:value-type="float" office:value="4" calcext:value-type="float">
            <text:p>4</text:p>
          </table:table-cell>
          <table:table-cell office:value-type="string" calcext:value-type="string">
            <text:p>Emanazione Bando relativo alle <text:s/>procedure di chiamata dei professori di I e II fascia e alle selezioni pubbliche per ricercatori a tempo determinato</text:p>
          </table:table-cell>
          <table:table-cell table:style-name="ce7" office:value-type="string" calcext:value-type="string">
            <text:p>Art. 18, co.1 e 4, e art. 24 co. 6 Legge 240/2010 (per i professori)  Art. 24 co. 3 Legge 240/2010 (per i ricercatori) </text:p>
            <text:p>Regolamenti di Ateneo in materia</text:p>
          </table:table-cell>
          <table:table-cell office:value-type="string" calcext:value-type="string">
            <text:p>60 gg dalla ricezione della documentazione completa da parte dei Dipartimenti, previa delibera del SA e del CdA relativa alla programmazione delle assunzioni di personale e verifica della disponibilità dei punti organico</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table:style-name="ce5"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10" office:value-type="string" calcext:value-type="string">
            <text:p><text:a xlink:href="http://www.unina.it/modulistica/concorsi-personale-docente-e-ricercatorePer%20la%20domanda%20on-line  https:/pica.cineca.it/unina/" xlink:type="simple">http://www.unina.it/modulistica/concorsi-personale-docente-e-ricercatore
Per la domanda on-line  https://pica.cineca.it/unina/</text:a></text:p>
          </table:table-cell>
          <table:table-cell office:value-type="string" calcext:value-type="string">
            <text:p>Dirigente dell'Area di afferenza</text:p>
          </table:table-cell>
        </table:table-row>
        <table:table-row table:style-name="ro5">
          <table:table-cell table:style-name="ce3" office:value-type="float" office:value="5" calcext:value-type="float">
            <text:p>5</text:p>
          </table:table-cell>
          <table:table-cell office:value-type="string" calcext:value-type="string">
            <text:p>Espletamento procedura concorsuale per le chiamate dei professori di I e II fascia e per le selezioni dei ricercatori a tempo determinato</text:p>
          </table:table-cell>
          <table:table-cell table:style-name="ce7" office:value-type="string" calcext:value-type="string">
            <text:p>Art. 18, co.1 e 4, e art. 24 co. 6 Legge 240/2010 (per i professori)  Art. 24 co. 3 Legge 240/2010 (per i ricercatori) </text:p>
            <text:p>Regolamenti di Ateneo in materia</text:p>
          </table:table-cell>
          <table:table-cell table:style-name="ce7" office:value-type="string" calcext:value-type="string">
            <text:p>Per i lavori della commissione: 60 gg per la commissione preposta alla procedura di chiamata di professori; 90 gg per la commissione preposta alla selezione dei ricercatori a tempo determinato, decorrenti dalla data di  pubblicazione del Decreto di nomina della Commissione all’Albo ufficiale on line di Ateneo (termini prorogabili per una sola volta e per non più di 60 gg per la chiamata di professori e per la selezione di ricercatori).</text:p>
            <text:p>Per l’approvazione atti: 30 gg dalla consegna dei verbali da parte della commissione</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table:style-name="ce5"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10" office:value-type="string" calcext:value-type="string">
            <text:p><text:a xlink:href="http://www.unina.it/modulistica/concorsi-personale-docente-e-ricercatore" xlink:type="simple">www.unina.it/modulistica/concorsi-personale-docente-e-ricercatore</text:a></text:p>
          </table:table-cell>
          <table:table-cell office:value-type="string" calcext:value-type="string">
            <text:p>Dirigente dell'Area di afferenza</text:p>
          </table:table-cell>
        </table:table-row>
        <table:table-row table:style-name="ro5">
          <table:table-cell table:style-name="ce3" office:value-type="float" office:value="6" calcext:value-type="float">
            <text:p>6</text:p>
          </table:table-cell>
          <table:table-cell office:value-type="string" calcext:value-type="string">
            <text:p>Emanazione Avviso pubblico relativo alle <text:s/>procedure selettive di mobilità per chiamata di professori</text:p>
          </table:table-cell>
          <table:table-cell table:style-name="ce7" office:value-type="string" calcext:value-type="string">
            <text:p>Art. 7, commi 5-bis, 5- ter e 5-quater Legge 240/2010</text:p>
            <text:p>Regolamento di Ateneo in materia</text:p>
          </table:table-cell>
          <table:table-cell office:value-type="string" calcext:value-type="string">
            <text:p><text:span text:style-name="T5">60 gg </text:span><text:span text:style-name="T4">dalla ricezione della documentazione completa da parte dei Dipartimenti, previa delibera del SA e del CdA relativa alla programmazione delle assunzioni di personale e verifica della disponibilità dei punti organico</text:span></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table:style-name="ce5"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10" office:value-type="string" calcext:value-type="string">
            <text:p><text:a xlink:href="http://www.unina.it/modulistica/concorsi-personale-docente-e-ricercatorePer%20la%20domanda%20on-line  https:/pica.cineca.it/unina/" xlink:type="simple">http://www.unina.it/modulistica/concorsi-personale-docente-e-ricercatore
Per la domanda on-line  https://pica.cineca.it/unina/</text:a></text:p>
          </table:table-cell>
          <table:table-cell office:value-type="string" calcext:value-type="string">
            <text:p>Dirigente dell'Area di afferenza</text:p>
          </table:table-cell>
        </table:table-row>
        <table:table-row table:style-name="ro5">
          <table:table-cell table:style-name="ce3" office:value-type="float" office:value="7" calcext:value-type="float">
            <text:p>7</text:p>
          </table:table-cell>
          <table:table-cell office:value-type="string" calcext:value-type="string">
            <text:p>Espletamento procedura selettiva di mobilità per chiamata di professori </text:p>
          </table:table-cell>
          <table:table-cell table:style-name="ce7" office:value-type="string" calcext:value-type="string">
            <text:p>Art. 7, commi, 5-bis, 5- ter e 5-quater Legge 240/2010</text:p>
            <text:p>Regolamento di Ateneo in materia</text:p>
          </table:table-cell>
          <table:table-cell table:style-name="ce7" office:value-type="string" calcext:value-type="string">
            <text:p>Per i lavori della commissione: 60 gg decorrenti dalla data di  pubblicazione del Decreto di nomina della Commissione all’Albo ufficiale on line di Ateneo (termini prorogabili per una sola volta e per non più di  30 gg).</text:p>
            <text:p>Per l’approvazione atti: 30 gg dalla consegna dei verbali da parte della commissione</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table:style-name="ce5"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10" office:value-type="string" calcext:value-type="string">
            <text:p><text:a xlink:href="http://www.unina.it/modulistica/concorsi-personale-docente-e-ricercatore" xlink:type="simple">www.unina.it/modulistica/concorsi-personale-docente-e-ricercatore</text:a></text:p>
          </table:table-cell>
          <table:table-cell office:value-type="string" calcext:value-type="string">
            <text:p>Dirigente dell'Area di afferenza</text:p>
          </table:table-cell>
        </table:table-row>
        <table:table-row table:style-name="ro5">
          <table:table-cell table:style-name="ce3" office:value-type="float" office:value="8" calcext:value-type="float">
            <text:p>8</text:p>
          </table:table-cell>
          <table:table-cell office:value-type="string" calcext:value-type="string">
            <text:p>Attivazione procedura di chiamata di professori di II fascia ai sensi dell’art. 24 co. 5 Legge 240/2010 (c.d. TENURE TRACK)</text:p>
          </table:table-cell>
          <table:table-cell office:value-type="string" calcext:value-type="string">
            <text:p>Legge 240/10 comb. disp. Art. 18 co. 1 lett. e) e Art. 24 co. 5, e <text:s/>Regolamento di Ateneo in materia</text:p>
          </table:table-cell>
          <table:table-cell table:style-name="ce5" office:value-type="string" calcext:value-type="string">
            <text:p>Di norma entro 120 gg antecedenti la scadenza del III anno di contratto di ricercatore a tempo determinato di cui all’art. 24 co. 3 lett. b) della Legge 240/2010.</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In caso di mancata adozione del provvedimento, ricorso al TAR CAMPANIA entro 60 giorni o ricorso al Presidente della Repubblica entro 120 giorni.</text:p>
          </table:table-cell>
          <table:table-cell table:style-name="ce5"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10" office:value-type="string" calcext:value-type="string">
            <text:p><text:a xlink:href="http://www.unina.it/modulistica/concorsi-personale-docente-e-ricercatore" xlink:type="simple">www.unina.it/modulistica/concorsi-personale-docente-e-ricercatore</text:a></text:p>
          </table:table-cell>
          <table:table-cell office:value-type="string" calcext:value-type="string">
            <text:p>Dirigente dell'Area di afferenza</text:p>
          </table:table-cell>
        </table:table-row>
        <table:table-row table:style-name="ro5">
          <table:table-cell table:style-name="ce3" office:value-type="float" office:value="9" calcext:value-type="float">
            <text:p>9</text:p>
          </table:table-cell>
          <table:table-cell office:value-type="string" calcext:value-type="string">
            <text:p>Espletamento procedura di chiamata di professori di II fascia ai sensi dell’art. 24 co. 5 Legge 240/2010 (c.d. TENURE TRACK)</text:p>
          </table:table-cell>
          <table:table-cell office:value-type="string" calcext:value-type="string">
            <text:p>Legge 240/10 comb. disp. Art. 18 co. 1 lett. e) e Art. 24 co. 5, e <text:s/>Regolamento di Ateneo in materia</text:p>
          </table:table-cell>
          <table:table-cell table:style-name="ce7" office:value-type="string" calcext:value-type="string">
            <text:p>Per  i lavori della Commissione : 60gg decorrenti dalla data di  pubblicazione del Decreto di nomina della Commissione all’Albo ufficiale on line di Ateneo (termini prorogabili per una sola volta e per non più di 60 gg);</text:p>
            <text:p>Per l’approvazione atti: 30gg dalla consegna dei verbali da parte della  commissione</text:p>
          </table:table-cell>
          <table:table-cell office:value-type="string" calcext:value-type="string">
            <text:p>Ufficio Concorsi Personale Docente e Ricercatore</text:p>
          </table:table-cell>
          <table:table-cell office:value-type="string" calcext:value-type="string">
            <text:p>Rettore</text:p>
          </table:table-cell>
          <table:table-cell office:value-type="string" calcext:value-type="string">
            <text:p>Dalla data di pubblicazione all'albo di Ateneo del provvedimento finale, ricorso al TAR CAMPANIA entro 60 giorni o ricorso al Presidente della Repubblica entro 120 giorni.</text:p>
          </table:table-cell>
          <table:table-cell table:style-name="ce5" office:value-type="string" calcext:value-type="string">
            <text:p>Reparto Procedure di valutazione comparativa:</text:p>
            <text:p>Tel. 081 2537728 - 081 2533917 - 081 2537729 - 081 2531046 - 081 2537794 -081 2537890 - 081 2537741 -  081 2537911 - 081 2537901 - 081 - 2537903 - 081 2532801 - 081 2537743</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10" office:value-type="string" calcext:value-type="string">
            <text:p><text:a xlink:href="http://www.unina.it/modulistica/concorsi-personale-docente-e-ricercatore" xlink:type="simple">www.unina.it/modulistica/concorsi-personale-docente-e-ricercatore</text:a></text:p>
          </table:table-cell>
          <table:table-cell office:value-type="string" calcext:value-type="string">
            <text:p>Dirigente dell'Area di afferenza</text:p>
          </table:table-cell>
        </table:table-row>
        <table:table-row table:style-name="ro6">
          <table:table-cell table:style-name="ce3" office:value-type="float" office:value="10" calcext:value-type="float">
            <text:p>10</text:p>
          </table:table-cell>
          <table:table-cell table:style-name="ce5" office:value-type="string" calcext:value-type="string">
            <text:p>Gestione dati relativi al contingente assunzionale ordinario assegnato dal MUR all’Ateneo, nonché dei dati relativi ai piani straordinari di reclutamento, dei dati relativi alle risorse derivanti dai progetti di ricerca, da convenzioni con enti esterni, dal Fondo di Ateneo Legge 208/2015 e dal Fondo Unico di Ateneo</text:p>
          </table:table-cell>
          <table:table-cell table:style-name="ce5" office:value-type="string" calcext:value-type="string">
            <text:p>Legge 240/2010, D. Lgs. 49/2012, Legge 208/2015, decreti ministeriali </text:p>
          </table:table-cell>
          <table:table-cell table:style-name="ce5" office:value-type="string" calcext:value-type="string">
            <text:p>45 gg decorrenti dalla data delle relative note ministeriali, salvo termini diversi stabiliti dal MUR</text:p>
          </table:table-cell>
          <table:table-cell table:style-name="ce5" office:value-type="string" calcext:value-type="string">
            <text:p>Ufficio Concorsi Personale Docente e Ricercatore</text:p>
          </table:table-cell>
          <table:table-cell table:style-name="ce5" office:value-type="string" calcext:value-type="string">
            <text:p>n.a</text:p>
          </table:table-cell>
          <table:table-cell table:style-name="ce5" office:value-type="string" calcext:value-type="string">
            <text:p>n.a.</text:p>
          </table:table-cell>
          <table:table-cell table:style-name="ce5" office:value-type="string" calcext:value-type="string">
            <text:p>Reparto Gestione Programmazione Reclutamento:</text:p>
            <text:p/>
            <text:p>Tel. 081 2537728 - 081 2537729 -  081 2537903 </text:p>
            <text:p>Orario di apertura al pubblico e contatti telefonici dalle ore 09.00 alle ore 12.00 e il martedì e il giovedì anche dalle ore 14.30 alle ore 16.30</text:p>
          </table:table-cell>
          <table:table-cell table:number-columns-repeated="2" table:style-name="ce5"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5" office:value-type="string" calcext:value-type="string">
            <text:p>n.a.</text:p>
          </table:table-cell>
          <table:table-cell table:style-name="ce5" office:value-type="string" calcext:value-type="string">
            <text:p>Dirigente dell'Area di afferenza</text:p>
          </table:table-cell>
        </table:table-row>
        <table:table-row table:style-name="ro6">
          <table:table-cell table:style-name="ce3" office:value-type="float" office:value="12" calcext:value-type="float">
            <text:p>12</text:p>
          </table:table-cell>
          <table:table-cell table:style-name="ce5" office:value-type="string" calcext:value-type="string">
            <text:p>Elaborazione di report e verifica dei dati del personale docente e ricercatore per il Bilancio di previsione e il Conto Annuale</text:p>
          </table:table-cell>
          <table:table-cell table:style-name="ce5" office:value-type="string" calcext:value-type="string">
            <text:p>L. 240/2010; D.Lgs. 18/2012; D.lgs n. 49/2012 </text:p>
          </table:table-cell>
          <table:table-cell table:style-name="ce5" office:value-type="string" calcext:value-type="string">
            <text:p>Entro la data di scadenza indicata nella nota del Direttore Generale</text:p>
          </table:table-cell>
          <table:table-cell table:style-name="ce5" office:value-type="string" calcext:value-type="string">
            <text:p>Ufficio Concorsi Personale Docente e Ricercatore</text:p>
          </table:table-cell>
          <table:table-cell table:number-columns-repeated="2" table:style-name="ce5" office:value-type="string" calcext:value-type="string">
            <text:p>n.a.</text:p>
          </table:table-cell>
          <table:table-cell table:style-name="ce5" office:value-type="string" calcext:value-type="string">
            <text:p>Reparto Gestione Programmazione Reclutamento:</text:p>
            <text:p/>
            <text:p>Tel. 081 2537728 - 081 2537729 -  081 2537903 </text:p>
            <text:p>Orario di apertura al pubblico e contatti telefonici dalle ore 09.00 alle ore 12.00 e il martedì e il giovedì anche dalle ore 14.30 alle ore 16.30</text:p>
          </table:table-cell>
          <table:table-cell table:number-columns-repeated="2" table:style-name="ce5" office:value-type="string" calcext:value-type="string">
            <text:p>no</text:p>
          </table:table-cell>
          <table:table-cell table:number-columns-repeated="2" table:style-name="ce5" office:value-type="string" calcext:value-type="string">
            <text:p>n.a.</text:p>
          </table:table-cell>
          <table:table-cell table:style-name="ce5" office:value-type="string" calcext:value-type="string">
            <text:p>n. a.</text:p>
          </table:table-cell>
          <table:table-cell table:style-name="ce5" office:value-type="string" calcext:value-type="string">
            <text:p>Dirigente dell'Area di afferenza</text:p>
          </table:table-cell>
        </table:table-row>
        <table:table-row table:style-name="ro6">
          <table:table-cell office:value-type="float" office:value="11" calcext:value-type="float">
            <text:p>11</text:p>
          </table:table-cell>
          <table:table-cell office:value-type="string" calcext:value-type="string">
            <text:p>Rilascio Certificazioni di servizio per Professori, Ricercatori e Professori a contratto</text:p>
          </table:table-cell>
          <table:table-cell office:value-type="string" calcext:value-type="string">
            <text:p>DPR 3/57 – DPR 382/80 – DPR 362/82 – Legge 183/11 <text:s/>art.15</text:p>
          </table:table-cell>
          <table:table-cell office:value-type="string" calcext:value-type="string">
            <text:p>30 gg. dall'istanza del richiedente</text:p>
          </table:table-cell>
          <table:table-cell office:value-type="string" calcext:value-type="string">
            <text:p>Ufficio Concorsi Personale Docente e Ricercatore</text:p>
          </table:table-cell>
          <table:table-cell office:value-type="string" calcext:value-type="string">
            <text:p>Dirigent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Segreteria e G.I.:</text:p>
            <text:p/>
            <text:p>Tel.: 081 2537734 - 081 2537835 - 081 2536227 - 081 2534337 - 081 2537905</text:p>
            <text:p>Orario di apertura al pubblico e contatti telefonici dalle ore 09.00 alle ore 12.00 e il martedì e il giovedì anche dalle ore 14.30 alle ore 16.30</text:p>
          </table:table-cell>
          <table:table-cell table:style-name="ce5" office:value-type="string" calcext:value-type="string">
            <text:p>si</text:p>
          </table:table-cell>
          <table:table-cell office:value-type="string" calcext:value-type="string">
            <text:p>no</text:p>
          </table:table-cell>
          <table:table-cell office:value-type="string" calcext:value-type="string">
            <text:p>n.a</text:p>
          </table:table-cell>
          <table:table-cell office:value-type="string" calcext:value-type="string">
            <text:p>n.a.</text:p>
          </table:table-cell>
          <table:table-cell table:style-name="ce10" office:value-type="string" calcext:value-type="string">
            <text:p><text:a xlink:href="http://www.unina.it/modulistica/docenti" xlink:type="simple">http://www.unina.it/modulistica/docenti</text:a></text:p>
          </table:table-cell>
          <table:table-cell office:value-type="string" calcext:value-type="string">
            <text:p>Dirigente dell'Area di afferenza</text:p>
          </table:table-cell>
        </table:table-row>
        <table:table-row table:style-name="ro7">
          <table:table-cell office:value-type="float" office:value="13" calcext:value-type="float">
            <text:p>13</text:p>
          </table:table-cell>
          <table:table-cell table:style-name="ce7" office:value-type="string" calcext:value-type="string">
            <text:p>Chiamata sul posto di ruolo di professori di I e II fascia, e passaggio presso questo Ateneo di docenti <text:s/>in servizio presso altri Atenei, a seguito di procedure di valutazione comparativa bandite ai sensi dell'art. 18 e dell’art. 24, commi 5 e 6, della Legge n. 240/2010</text:p>
          </table:table-cell>
          <table:table-cell table:style-name="ce7" office:value-type="string" calcext:value-type="string">
            <text:p>Legge 240/2010  </text:p>
            <text:p>Regolamento di Ateneo per la disciplina della chiamata dei professori di prima e seconda fascia, ai sensi dell'art. 18 e dell’art. 24, commi 5 e 6 della Legge n. 240/2010</text:p>
          </table:table-cell>
          <table:table-cell office:value-type="string" calcext:value-type="string">
            <text:p>30 giorni dall’acquisizione della delibera del Consiglio di Amministrazione che approva la relativa proposta di chiamata</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8">
          <table:table-cell office:value-type="float" office:value="14" calcext:value-type="float">
            <text:p>14</text:p>
          </table:table-cell>
          <table:table-cell table:style-name="ce7" office:value-type="string" calcext:value-type="string">
            <text:p>Trasferimento ricercatori</text:p>
          </table:table-cell>
          <table:table-cell table:style-name="ce7" office:value-type="string" calcext:value-type="string">
            <text:p>Legge 210/98 – Legge 43/05 </text:p>
            <text:p>Legge 240/2010 </text:p>
            <text:p>Regolamento di Ateneo per la mobilità interna dei docenti e la copertura dei posti di ruolo di professori ordinari , associati, nonché dei ricercatori mediante trasferimento</text:p>
          </table:table-cell>
          <table:table-cell office:value-type="string" calcext:value-type="string">
            <text:p>30 giorni dall’acquisizione della delibera di chiamata del Consiglio di Dipartimento</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Ricercatori:</text:p>
            <text:p>Bugge Rosa 081 2535417 - Barbuto Donatella 081 2537735 - Marrano Olimpia 081 2537686</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7">
          <table:table-cell office:value-type="float" office:value="15" calcext:value-type="float">
            <text:p>15</text:p>
          </table:table-cell>
          <table:table-cell table:style-name="ce7" office:value-type="string" calcext:value-type="string">
            <text:p>Stipula contratti per ricercatori a tempo determinato</text:p>
          </table:table-cell>
          <table:table-cell table:style-name="ce7" office:value-type="string" calcext:value-type="string">
            <text:p>Legge 240/2010 </text:p>
            <text:p>Regolamento di Ateneo in materia</text:p>
          </table:table-cell>
          <table:table-cell office:value-type="string" calcext:value-type="string">
            <text:p>30 giorni dall’acquisizione della delibera del Consiglio di Amministrazione che approva la relativa proposta di chiamata</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Ricercatori: </text:p>
            <text:p>Buggè Rosa 081 2535417 - Marrano Olimpia 081 2537686 - Di Maio Lucia 081 2537736 - Petti Rossella 081 2537909 - Barbuto Donatella 081 2537735 - Valles Galmes Caterina 081 2537907 </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9">
          <table:table-cell office:value-type="float" office:value="16" calcext:value-type="float">
            <text:p>16</text:p>
          </table:table-cell>
          <table:table-cell table:style-name="ce7" office:value-type="string" calcext:value-type="string">
            <text:p>Emanazione D.R. di accoglimento opzione tempo Pieno-Definito Professori e Ricercatori</text:p>
          </table:table-cell>
          <table:table-cell table:style-name="ce7" office:value-type="string" calcext:value-type="string">
            <text:p>DPR 382/80  art.11 </text:p>
            <text:p>Legge 158/87 </text:p>
            <text:p>D.Lgs. 517/99 art. 5, cc. 5 e 9 </text:p>
            <text:p>Legge 240/2010 art. 6</text:p>
          </table:table-cell>
          <table:table-cell office:value-type="string" calcext:value-type="string">
            <text:p>60 gg decorrenti dal giorno di scadenza previsto per la presentazione dell'istanza</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http://www.unina.it/modulistica/docenti</text:a></text:p>
          </table:table-cell>
          <table:table-cell office:value-type="string" calcext:value-type="string">
            <text:p>Dirigente dell'Area di afferenza</text:p>
          </table:table-cell>
        </table:table-row>
        <table:table-row table:style-name="ro7">
          <table:table-cell office:value-type="float" office:value="17" calcext:value-type="float">
            <text:p>17</text:p>
          </table:table-cell>
          <table:table-cell table:style-name="ce7" office:value-type="string" calcext:value-type="string">
            <text:p>Autorizzazione a svolgere esclusiva attività di ricerca scientifica/ Congedo per motivi di studio: Professori I e II fascia</text:p>
          </table:table-cell>
          <table:table-cell table:style-name="ce7" office:value-type="string" calcext:value-type="string">
            <text:p>T.U. 1592/33 </text:p>
            <text:p>Legge 311/58, art.10</text:p>
            <text:p>Legge 808/77 - DPR 382/80, art.17</text:p>
            <text:p>Legge 168/89  </text:p>
            <text:p>Legge 230/05 art.1 co. 4 </text:p>
            <text:p>Legge 183/11 art.4 c.78</text:p>
          </table:table-cell>
          <table:table-cell office:value-type="string" calcext:value-type="string">
            <text:p>80 gg dalla ricezione dell'istanza (40 gg per gli adempimenti a cura dell'ufficio e 40 gg <text:s/>per l'adozione della relativa delibera da parte del Consiglio di Dipartimento)</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http://www.unina.it/modulistica/docenti</text:a></text:p>
          </table:table-cell>
          <table:table-cell office:value-type="string" calcext:value-type="string">
            <text:p>Dirigente dell'Area di afferenza</text:p>
          </table:table-cell>
        </table:table-row>
        <table:table-row table:style-name="ro9">
          <table:table-cell office:value-type="float" office:value="18" calcext:value-type="float">
            <text:p>18</text:p>
          </table:table-cell>
          <table:table-cell table:style-name="ce7" office:value-type="string" calcext:value-type="string">
            <text:p>Congedi per gravidanza e congedo parentale</text:p>
          </table:table-cell>
          <table:table-cell table:style-name="ce7" office:value-type="string" calcext:value-type="string">
            <text:p>DPR 3/57, art.41 </text:p>
            <text:p>Legge 903/77 – Legge 53/00 – D.L.gs 151/01</text:p>
            <text:p>Regolamento di Ateneo in materia</text:p>
          </table:table-cell>
          <table:table-cell office:value-type="string" calcext:value-type="string">
            <text:p>30 gg dalla ricezione dell'istanza, <text:s/>completa della documentazione necessaria per l'emissione del provvedimento</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s://www.unina.it/modulistica/docenti" xlink:type="simple">/www.unina.it/modulistica/docenti</text:a></text:p>
          </table:table-cell>
          <table:table-cell office:value-type="string" calcext:value-type="string">
            <text:p>Dirigente dell'Area di afferenza</text:p>
          </table:table-cell>
        </table:table-row>
        <table:table-row table:style-name="ro9">
          <table:table-cell office:value-type="float" office:value="19" calcext:value-type="float">
            <text:p>19</text:p>
          </table:table-cell>
          <table:table-cell table:style-name="ce7" office:value-type="string" calcext:value-type="string">
            <text:p>Congedo straordinario e Aspettativa per gravi motivi, per malattia, per assistenza familiare con handicap grave, ecc.</text:p>
          </table:table-cell>
          <table:table-cell table:style-name="ce7" office:value-type="string" calcext:value-type="string">
            <text:p>DPR 3/57 </text:p>
            <text:p>DPR 686/57</text:p>
            <text:p>Legge 808/77 </text:p>
            <text:p>DPR 382/80 </text:p>
            <text:p>Legge 168/89 art.3  Legge 537/93 </text:p>
            <text:p>Legge 724/94 artt. 22 e 23 </text:p>
            <text:p>D.L.122/2008, convertito in L. 133/2008, art. 71 co.1 </text:p>
            <text:p>Legge 53/2000</text:p>
          </table:table-cell>
          <table:table-cell office:value-type="string" calcext:value-type="string">
            <text:p>90 gg. dalla ricezione della documentazione completa <text:s/>necessaria per l'emissione del provvedimento</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s://www.unina.it/modulistica/docenti" xlink:type="simple">/www.unina.it/modulistica/docenti</text:a></text:p>
          </table:table-cell>
          <table:table-cell office:value-type="string" calcext:value-type="string">
            <text:p>Dirigente dell'Area di afferenza</text:p>
          </table:table-cell>
        </table:table-row>
        <table:table-row table:style-name="ro9">
          <table:table-cell office:value-type="float" office:value="20" calcext:value-type="float">
            <text:p>20</text:p>
          </table:table-cell>
          <table:table-cell table:style-name="ce7" office:value-type="string" calcext:value-type="string">
            <text:p>Aspettativa per incarichi e passaggio presso altri soggetti o organismi pubblici o privati;</text:p>
            <text:p>Aspettativa per mandato parlamentare;</text:p>
            <text:p>Aspettative per situazioni di incompatibilità o per altre attività</text:p>
          </table:table-cell>
          <table:table-cell table:style-name="ce7" office:value-type="string" calcext:value-type="string">
            <text:p>DPR 3/57 </text:p>
            <text:p>DPR 382/80 artt.12 e 13 e 14</text:p>
            <text:p>L 168/89 </text:p>
            <text:p>D.L.vo 502/92(art.3bis)</text:p>
            <text:p>D.L.vo 564/96 </text:p>
            <text:p>L. 488/99</text:p>
            <text:p>D.L.vo 517/99 (medici)</text:p>
            <text:p>D.Lvo 165/01 art. 68 </text:p>
            <text:p>L. 240/10 art. 7</text:p>
            <text:p>L. 133/2008</text:p>
          </table:table-cell>
          <table:table-cell table:style-name="ce7" office:value-type="string" calcext:value-type="string">
            <text:p>80 gg dalla ricezione dell'istanza (40 gg per gli adempimenti a cura dell'ufficio e 40 gg  per l'adozione della relativa delibera da parte del Consiglio di Dipartimento)</text:p>
            <text:p>Per le aspettative obbligatorie disposte d’ufficio il termine è 40 gg</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s://www.unina.it/modulistica/docenti" xlink:type="simple">/www.unina.it/modulistica/docenti</text:a></text:p>
          </table:table-cell>
          <table:table-cell office:value-type="string" calcext:value-type="string">
            <text:p>Dirigente dell'Area di afferenza</text:p>
          </table:table-cell>
        </table:table-row>
        <table:table-row table:style-name="ro7">
          <table:table-cell office:value-type="float" office:value="21" calcext:value-type="float">
            <text:p>21</text:p>
          </table:table-cell>
          <table:table-cell table:style-name="ce7" office:value-type="string" calcext:value-type="string">
            <text:p>Congedo per motivi di studio: ricercatori </text:p>
          </table:table-cell>
          <table:table-cell table:style-name="ce7" office:value-type="string" calcext:value-type="string">
            <text:p>Legge 349/58 </text:p>
            <text:p>DPR 382/80 </text:p>
            <text:p>Legge 168/89 </text:p>
            <text:p>Regolamento di Ateneo in materia</text:p>
          </table:table-cell>
          <table:table-cell office:value-type="string" calcext:value-type="string">
            <text:p>80 gg dalla ricezione dell'istanza (40 gg per gli adempimenti <text:s/>a cura dell'ufficio e 40 gg per l'adozione della relativa delibera da parte del Consiglio del Dipartimento)</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www.unina.it/modulistica/docenti</text:a></text:p>
          </table:table-cell>
          <table:table-cell office:value-type="string" calcext:value-type="string">
            <text:p>Dirigente dell'Area di afferenza</text:p>
          </table:table-cell>
        </table:table-row>
        <table:table-row table:style-name="ro9">
          <table:table-cell office:value-type="float" office:value="22" calcext:value-type="float">
            <text:p>22</text:p>
          </table:table-cell>
          <table:table-cell table:style-name="ce7" office:value-type="string" calcext:value-type="string">
            <text:p>Collocamento a riposo dei Professori di I e II fascia, e dei Ricercatori, per limiti di età</text:p>
          </table:table-cell>
          <table:table-cell table:style-name="ce7" office:value-type="string" calcext:value-type="string">
            <text:p>D.P.R.382/80, art. 24 e art. 34 co. 7 </text:p>
            <text:p>Legge 239/90 art.1 </text:p>
            <text:p>Legge 230/05 </text:p>
            <text:p>D.L. n. 112/2008 art. 72 convertito in Legge n. 133/08</text:p>
          </table:table-cell>
          <table:table-cell office:value-type="string" calcext:value-type="string">
            <text:p>60 gg dall'avvio del procedimento (Il procedimento deve essere avviato almeno 7 mesi prima della data di collocamento a riposo, coincidente con l’inizio dell’anno accademico).</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9">
          <table:table-cell office:value-type="float" office:value="23" calcext:value-type="float">
            <text:p>23</text:p>
          </table:table-cell>
          <table:table-cell table:style-name="ce7" office:value-type="string" calcext:value-type="string">
            <text:p>Accettazione di dimissioni (Professori e Ricercatori)</text:p>
          </table:table-cell>
          <table:table-cell table:style-name="ce7" office:value-type="string" calcext:value-type="string">
            <text:p>DPR 3/57 </text:p>
            <text:p>Legge 311/58 </text:p>
            <text:p>DPR 382/80</text:p>
            <text:p>Legge 168/89 </text:p>
            <text:p>Legge 537/93</text:p>
          </table:table-cell>
          <table:table-cell office:value-type="string" calcext:value-type="string">
            <text:p>10 gg dalla ricezione dell’istanza </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http://www.unina.it/modulistica/docenti</text:a></text:p>
          </table:table-cell>
          <table:table-cell office:value-type="string" calcext:value-type="string">
            <text:p>Dirigente dell'Area di afferenza</text:p>
          </table:table-cell>
        </table:table-row>
        <table:table-row table:style-name="ro9">
          <table:table-cell office:value-type="float" office:value="24" calcext:value-type="float">
            <text:p>24</text:p>
          </table:table-cell>
          <table:table-cell table:style-name="ce7" office:value-type="string" calcext:value-type="string">
            <text:p>Dispensa dal servizio per infermità e/o per inidoneità parziale al lavoro</text:p>
          </table:table-cell>
          <table:table-cell table:style-name="ce7" office:value-type="string" calcext:value-type="string">
            <text:p>DPR 3/57 </text:p>
            <text:p>DPR 382/80 </text:p>
            <text:p>Legge 335/95</text:p>
            <text:p>DM 187/97</text:p>
          </table:table-cell>
          <table:table-cell office:value-type="string" calcext:value-type="string">
            <text:p>7 gg dalla ricezione del verbale del Commissione medica di verifica </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http://www.unina.it/modulistica/docenti</text:a></text:p>
          </table:table-cell>
          <table:table-cell office:value-type="string" calcext:value-type="string">
            <text:p>Dirigente dell'Area di afferenza</text:p>
          </table:table-cell>
        </table:table-row>
        <table:table-row table:style-name="ro9">
          <table:table-cell office:value-type="float" office:value="25" calcext:value-type="float">
            <text:p>25</text:p>
          </table:table-cell>
          <table:table-cell table:style-name="ce7" office:value-type="string" calcext:value-type="string">
            <text:p>Provvedimento di decadenza dal servizio e/o dalla chiamata</text:p>
          </table:table-cell>
          <table:table-cell office:value-type="string" calcext:value-type="string">
            <text:p>DPR 3/57 </text:p>
            <text:p>DPR 382/80</text:p>
          </table:table-cell>
          <table:table-cell office:value-type="string" calcext:value-type="string">
            <text:p>80 gg dall’avvio del procedimento, da effettuare d'ufficio dal momento in cui si ha notizia dei fatti da parte dei competenti organi</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9">
          <table:table-cell office:value-type="float" office:value="26" calcext:value-type="float">
            <text:p>26</text:p>
          </table:table-cell>
          <table:table-cell table:style-name="ce7" office:value-type="string" calcext:value-type="string">
            <text:p>Provvedimento di autorizzazione alla corresponsione delle eventuali spettanze del <text:span text:style-name="T1">de cuius </text:span><text:span text:style-name="T2">ai successori</text:span></text:p>
          </table:table-cell>
          <table:table-cell office:value-type="string" calcext:value-type="string">
            <text:p>Disposizioni del codice civile in materia di successione </text:p>
            <text:p>D.P.R. 1079/70 art. 14 </text:p>
            <text:p>D.P.R. 445/2000 art. 21, co. 2 </text:p>
          </table:table-cell>
          <table:table-cell office:value-type="string" calcext:value-type="string">
            <text:p>80 gg dall'acquisizione della documentazione necessaria alla liquidazione delle spettanze dovute ai successori</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9">
          <table:table-cell office:value-type="float" office:value="27" calcext:value-type="float">
            <text:p>27</text:p>
          </table:table-cell>
          <table:table-cell table:style-name="ce7" office:value-type="string" calcext:value-type="string">
            <text:p>Autorizzazione allo svolgimento di incarichi di insegnamento</text:p>
          </table:table-cell>
          <table:table-cell table:style-name="ce7" office:value-type="string" calcext:value-type="string">
            <text:p>D.Lgs. n. 165/2001, art. 53 </text:p>
            <text:p>Legge 240/2010 art. 6</text:p>
            <text:p>Regolamento di Ateneo per il conferimento di incarichi didattici e per la determinazione della retribuzione aggiuntiva per i ricercatori di ruolo</text:p>
          </table:table-cell>
          <table:table-cell office:value-type="string" calcext:value-type="string">
            <text:p>30 gg dal ricevimento dell'istanza completa</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office:value-type="string" calcext:value-type="string">
            <text:p>no</text:p>
          </table:table-cell>
          <table:table-cell office:value-type="string" calcext:value-type="string">
            <text:p>si</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www.unina.it/modulistica/docenti</text:a></text:p>
          </table:table-cell>
          <table:table-cell office:value-type="string" calcext:value-type="string">
            <text:p>Dirigente dell'Area di afferenza</text:p>
          </table:table-cell>
        </table:table-row>
        <table:table-row table:style-name="ro9">
          <table:table-cell office:value-type="float" office:value="28" calcext:value-type="float">
            <text:p>28</text:p>
          </table:table-cell>
          <table:table-cell table:style-name="ce7" office:value-type="string" calcext:value-type="string">
            <text:p>Autorizzazione allo svolgimento di incarichi extra istituzionali ai professori e ricercatori</text:p>
          </table:table-cell>
          <table:table-cell table:style-name="ce7" office:value-type="string" calcext:value-type="string">
            <text:p>D.Lgs. n. 165/2001, art. 53 </text:p>
            <text:p>Legge n. 240/2010, art. 6 </text:p>
            <text:p>Regolamento di Ateneo per l'autorizzazione di professori e ricercatori universitari allo svolgimento di incarichi extraistituzionali</text:p>
          </table:table-cell>
          <table:table-cell office:value-type="string" calcext:value-type="string">
            <text:p>30 gg dal ricevimento dell'istanza completa</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office:value-type="string" calcext:value-type="string">
            <text:p>no</text:p>
          </table:table-cell>
          <table:table-cell office:value-type="string" calcext:value-type="string">
            <text:p>si</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www.unina.it/modulistica/docenti</text:a></text:p>
          </table:table-cell>
          <table:table-cell office:value-type="string" calcext:value-type="string">
            <text:p>Dirigente dell'Area di afferenza</text:p>
          </table:table-cell>
        </table:table-row>
        <table:table-row table:style-name="ro9">
          <table:table-cell office:value-type="float" office:value="29" calcext:value-type="float">
            <text:p>29</text:p>
          </table:table-cell>
          <table:table-cell table:style-name="ce7" office:value-type="string" calcext:value-type="string">
            <text:p>Cessazione dal servizio per decesso </text:p>
          </table:table-cell>
          <table:table-cell office:value-type="string" calcext:value-type="string">
            <text:p>D.P.R. 3/57</text:p>
          </table:table-cell>
          <table:table-cell office:value-type="string" calcext:value-type="string">
            <text:p>10 giorni a decorrere dalla data in cui si è venuti a conoscenza dell’evento</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office:value-type="string" calcext:value-type="string">
            <text:p>no</text:p>
          </table:table-cell>
          <table:table-cell office:value-type="string" calcext:value-type="string">
            <text:p>si</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9">
          <table:table-cell office:value-type="float" office:value="30" calcext:value-type="float">
            <text:p>30</text:p>
          </table:table-cell>
          <table:table-cell table:style-name="ce7" office:value-type="string" calcext:value-type="string">
            <text:p>Opzione Regime Giuridico ex Legge cd Moratti</text:p>
          </table:table-cell>
          <table:table-cell office:value-type="string" calcext:value-type="string">
            <text:p>Legge 230/2005, art.1 co. 19</text:p>
          </table:table-cell>
          <table:table-cell office:value-type="string" calcext:value-type="string">
            <text:p>30 giorni dal ricevimento dell’istanza completa</text:p>
          </table:table-cell>
          <table:table-cell office:value-type="string" calcext:value-type="string">
            <text:p>Ufficio Personale Docente e Ricercatore</text:p>
          </table:table-cell>
          <table:table-cell office:value-type="string" calcext:value-type="string">
            <text:p>Firma del 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www.unina.it/modulistica/docenti</text:a></text:p>
          </table:table-cell>
          <table:table-cell office:value-type="string" calcext:value-type="string">
            <text:p>Dirigente dell'Area di afferenza</text:p>
          </table:table-cell>
        </table:table-row>
        <table:table-row table:style-name="ro9">
          <table:table-cell office:value-type="float" office:value="31" calcext:value-type="float">
            <text:p>31</text:p>
          </table:table-cell>
          <table:table-cell table:style-name="ce7" office:value-type="string" calcext:value-type="string">
            <text:p>Doppia affiliazione</text:p>
          </table:table-cell>
          <table:table-cell table:style-name="ce7" office:value-type="string" calcext:value-type="string">
            <text:p>Legge 240/10 art. 6 co. 12 </text:p>
          </table:table-cell>
          <table:table-cell office:value-type="string" calcext:value-type="string">
            <text:p>80 gg dalla ricezione dell'istanza (40 gg per gli adempimenti a cura dell'ufficio e 40 gg <text:s/>per l'adozione della relativa delibera da parte del Consiglio di Dipartimento) </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9">
          <table:table-cell office:value-type="float" office:value="32" calcext:value-type="float">
            <text:p>32</text:p>
          </table:table-cell>
          <table:table-cell table:style-name="ce7" office:value-type="string" calcext:value-type="string">
            <text:p>Chiamata diretta</text:p>
          </table:table-cell>
          <table:table-cell office:value-type="string" calcext:value-type="string">
            <text:p>Legge 230/2005 art. 1 co. 9</text:p>
          </table:table-cell>
          <table:table-cell table:style-name="ce5" office:value-type="string" calcext:value-type="string">
            <text:p>60 giorni dall’acquisizione del parere favorevole degli OO.CC. competenti degli Atenei coinvolti</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9">
          <table:table-cell office:value-type="float" office:value="33" calcext:value-type="float">
            <text:p>33</text:p>
          </table:table-cell>
          <table:table-cell table:style-name="ce7" office:value-type="string" calcext:value-type="string">
            <text:p>Cambio settore scientifico disciplinare/settore concorsuale</text:p>
          </table:table-cell>
          <table:table-cell table:style-name="ce7" office:value-type="string" calcext:value-type="string">
            <text:p>Legge 240/10 art. 15</text:p>
            <text:p>D.M. 29/07/2011 n. 336 art. 3 e  s.m.i.</text:p>
          </table:table-cell>
          <table:table-cell office:value-type="string" calcext:value-type="string">
            <text:p>30 giorni dalla nota con cui il MUR comunica il parere favorevole del Consiglio Universitario Nazionale</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www.unina.it/modulistica/docenti</text:a></text:p>
          </table:table-cell>
          <table:table-cell office:value-type="string" calcext:value-type="string">
            <text:p>Dirigente dell'Area di afferenza</text:p>
          </table:table-cell>
        </table:table-row>
        <table:table-row table:style-name="ro9">
          <table:table-cell office:value-type="float" office:value="34" calcext:value-type="float">
            <text:p>34</text:p>
          </table:table-cell>
          <table:table-cell table:style-name="ce7" office:value-type="string" calcext:value-type="string">
            <text:p>Scambio contestuale Professori e Ricercatori in servizio presso altri Atenei</text:p>
          </table:table-cell>
          <table:table-cell office:value-type="string" calcext:value-type="string">
            <text:p>Legge 240/2010, art.7, co.3</text:p>
          </table:table-cell>
          <table:table-cell office:value-type="string" calcext:value-type="string">
            <text:p>30 giorni dall’acquisizione del parere favorevole degli OO.CC. competenti degli Atenei coinvolti</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table:style-name="ce10" office:value-type="string" calcext:value-type="string">
            <text:p><text:a xlink:href="http://www.unina.it/modulistica/docenti" xlink:type="simple">www.unina.it/modulistica/docenti</text:a></text:p>
          </table:table-cell>
          <table:table-cell office:value-type="string" calcext:value-type="string">
            <text:p>Dirigente dell'Area di afferenza</text:p>
          </table:table-cell>
        </table:table-row>
        <table:table-row table:style-name="ro7">
          <table:table-cell office:value-type="float" office:value="35" calcext:value-type="float">
            <text:p>35</text:p>
          </table:table-cell>
          <table:table-cell table:style-name="ce7" office:value-type="string" calcext:value-type="string">
            <text:p>Proroga a Ricercatore a tempo determinato (RTD tip.a))</text:p>
          </table:table-cell>
          <table:table-cell table:style-name="ce7" office:value-type="string" calcext:value-type="string">
            <text:p>Legge 240/2010 art.24, co.3</text:p>
            <text:p>Regolamento di Ateneo in materia</text:p>
          </table:table-cell>
          <table:table-cell office:value-type="string" calcext:value-type="string">
            <text:p>180 giorni dalla scadenza del 1° contratto </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Ricercatori: </text:p>
            <text:p>Buggè Rosa 081 2535417 - Marrano Olimpia 081 2537686 - Di Maio Lucia 081 2537736 - Petti Rossella 081 2537909 - Barbuto Donatella 081 2537735 - Valles Galmes Caterina 081 2537907 </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2" office:value-type="string" calcext:value-type="string">
            <text:p>n.a. </text:p>
          </table:table-cell>
          <table:table-cell office:value-type="string" calcext:value-type="string">
            <text:p>n.a.</text:p>
          </table:table-cell>
          <table:table-cell office:value-type="string" calcext:value-type="string">
            <text:p>Dirigente dell'Area di afferenza</text:p>
          </table:table-cell>
        </table:table-row>
        <table:table-row table:style-name="ro9">
          <table:table-cell office:value-type="float" office:value="36" calcext:value-type="float">
            <text:p>36</text:p>
          </table:table-cell>
          <table:table-cell table:style-name="ce7" office:value-type="string" calcext:value-type="string">
            <text:p>Diffida a cessare da situazioni di incompatibilità </text:p>
          </table:table-cell>
          <table:table-cell table:style-name="ce7" office:value-type="string" calcext:value-type="string">
            <text:p>T.U. 3/57</text:p>
            <text:p>DPR382/80</text:p>
            <text:p>Legge 158/87</text:p>
            <text:p>D.Lgs. 165/01</text:p>
            <text:p>Legge 240/2010</text:p>
          </table:table-cell>
          <table:table-cell office:value-type="string" calcext:value-type="string">
            <text:p>30 giorni dalla conoscenza della situazione di incompatibilità</text:p>
          </table:table-cell>
          <table:table-cell office:value-type="string" calcext:value-type="string">
            <text:p>Ufficio Personale Docente e Ricercatore</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Reparto professori: Buono Simona 081 2537737 - Caccavale Alessia 081 2533333 -  Graniero Luca 081 2537854 - Tosta Maria 081 2537906 - Rossi Salvatore Antonio 081 2537910 -  Pezzullo Domenico 081 2537732 - Pierce Paolo 081 2537746 </text:p>
            <text:p>Reparto Ricercatori: Buggè Rosa 081 2535417 - Marrano Olimpia 081 2537686 - Di Maio Lucia 081 2537736 - Petti Rossella 081 2537909 - Barbuto Donatella 081 2537735 - Valles Galmes Caterina 081 2537907 - Palomba Michele 081 2534614</text:p>
            <text:p>Orario di apertura al pubblico e contatti telefonici dalle ore 09.00 alle ore 12.00 e il martedì e il giovedì anche dalle ore 14.30 alle ore 16.30</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0">
          <table:table-cell table:style-name="ce5" office:value-type="float" office:value="37" calcext:value-type="float">
            <text:p>37</text:p>
          </table:table-cell>
          <table:table-cell table:style-name="ce5" office:value-type="string" calcext:value-type="string">
            <text:p>Elaborazione di report e verifica dei dati del personale docente e ricercatore per il Bilancio di previsione e il Conto Annuale</text:p>
          </table:table-cell>
          <table:table-cell table:style-name="ce5"/>
          <table:table-cell table:style-name="ce5" office:value-type="string" calcext:value-type="string">
            <text:p>Entro la data di scadenza indicata nella nota del Direttore Generale</text:p>
          </table:table-cell>
          <table:table-cell table:style-name="ce5" office:value-type="string" calcext:value-type="string">
            <text:p>Ufficio Personale Docente e Ricercatore</text:p>
          </table:table-cell>
          <table:table-cell table:style-name="ce5" office:value-type="string" calcext:value-type="string">
            <text:p>Capo Ufficio Personale Docente / Dirigente dell'Area di afferenza</text:p>
          </table:table-cell>
          <table:table-cell table:style-name="ce5" office:value-type="string" calcext:value-type="string">
            <text:p>n.a.</text:p>
          </table:table-cell>
          <table:table-cell table:style-name="ce5" office:value-type="string" calcext:value-type="string">
            <text:p>Reparto Banche Dati: Scannapiecoro Antonio Tel.: 081 2537747 – Mauro Luca 081 2537857</text:p>
            <text:p>Orario di apertura al pubblico e contatti telefonici dalle ore 09.00 alle ore 12.00 e il martedì e il giovedì anche dalle ore 14.30 alle ore 16.30</text:p>
          </table:table-cell>
          <table:table-cell table:number-columns-repeated="2" table:style-name="ce5" office:value-type="string" calcext:value-type="string">
            <text:p>no</text:p>
          </table:table-cell>
          <table:table-cell table:number-columns-repeated="2" office:value-type="string" calcext:value-type="string">
            <text:p>n.a. </text:p>
          </table:table-cell>
          <table:table-cell table:style-name="ce5" office:value-type="string" calcext:value-type="string">
            <text:p>n.a.</text:p>
          </table:table-cell>
          <table:table-cell table:style-name="ce5" office:value-type="string" calcext:value-type="string">
            <text:p>Dirigente dell'Area di afferenza / Direttore Generale</text:p>
          </table:table-cell>
        </table:table-row>
        <table:table-row table:style-name="ro10">
          <table:table-cell table:style-name="ce5" office:value-type="float" office:value="38" calcext:value-type="float">
            <text:p>38</text:p>
          </table:table-cell>
          <table:table-cell table:style-name="ce5" office:value-type="string" calcext:value-type="string">
            <text:p>Verifica e certificazione dei dati del personale docente e ricercatore presenti nella Banca Dati <text:s/>DALIA</text:p>
          </table:table-cell>
          <table:table-cell table:style-name="ce5"/>
          <table:table-cell table:style-name="ce5" office:value-type="string" calcext:value-type="string">
            <text:p>30 giorni dalla richiesta del CSI</text:p>
          </table:table-cell>
          <table:table-cell table:style-name="ce5" office:value-type="string" calcext:value-type="string">
            <text:p>Ufficio Personale Docente e Ricercatore</text:p>
          </table:table-cell>
          <table:table-cell table:style-name="ce5" office:value-type="string" calcext:value-type="string">
            <text:p>Capo Ufficio Personale Docente / Dirigente dell'Area di afferenza</text:p>
          </table:table-cell>
          <table:table-cell table:style-name="ce5" office:value-type="string" calcext:value-type="string">
            <text:p>n.a. </text:p>
          </table:table-cell>
          <table:table-cell table:style-name="ce5" office:value-type="string" calcext:value-type="string">
            <text:p>Reparto Banche Dati: Scannapiecoro Antonio Tel.: 081 2537747 – Mauro Luca 081 2537857</text:p>
            <text:p>Orario di apertura al pubblico e contatti telefonici dalle ore 09.00 alle ore 12.00 e il martedì e il giovedì anche dalle ore 14.30 alle ore 16.30</text:p>
          </table:table-cell>
          <table:table-cell table:number-columns-repeated="2" table:style-name="ce5" office:value-type="string" calcext:value-type="string">
            <text:p>no</text:p>
          </table:table-cell>
          <table:table-cell table:number-columns-repeated="2" office:value-type="string" calcext:value-type="string">
            <text:p>n.a. </text:p>
          </table:table-cell>
          <table:table-cell table:style-name="ce5" office:value-type="string" calcext:value-type="string">
            <text:p>n.a.</text:p>
          </table:table-cell>
          <table:table-cell table:style-name="ce5" office:value-type="string" calcext:value-type="string">
            <text:p>Dirigente dell'Area di afferenza / Direttore Generale</text:p>
          </table:table-cell>
        </table:table-row>
        <table:table-row table:style-name="ro10">
          <table:table-cell table:style-name="ce5" office:value-type="float" office:value="39" calcext:value-type="float">
            <text:p>39</text:p>
          </table:table-cell>
          <table:table-cell table:style-name="ce5" office:value-type="string" calcext:value-type="string">
            <text:p>Elaborazione e verifica dei dati relativi alla programmazione del personale docente e ricercatore, nonché per la determinazione corretta del contingente assunzionale da assegnare all’Ateneo</text:p>
          </table:table-cell>
          <table:table-cell table:style-name="ce5"/>
          <table:table-cell table:style-name="ce5" office:value-type="string" calcext:value-type="string">
            <text:p>Entro la data di scadenza fissata dal MUR</text:p>
          </table:table-cell>
          <table:table-cell table:style-name="ce5" office:value-type="string" calcext:value-type="string">
            <text:p>Ufficio Personale Docente e Ricercatore</text:p>
          </table:table-cell>
          <table:table-cell table:style-name="ce5" office:value-type="string" calcext:value-type="string">
            <text:p>Capo Ufficio Personale Docente / Dirigente dell'Area di afferenza</text:p>
          </table:table-cell>
          <table:table-cell table:style-name="ce5" office:value-type="string" calcext:value-type="string">
            <text:p>n.a.</text:p>
          </table:table-cell>
          <table:table-cell table:style-name="ce5" office:value-type="string" calcext:value-type="string">
            <text:p>Reparto Banche Dati: Scannapiecoro Antonio Tel.: 081 2537747 – Mauro Luca 081 2537857</text:p>
            <text:p>Orario di apertura al pubblico e contatti telefonici dalle ore 09.00 alle ore 12.00 e il martedì e il giovedì anche dalle ore 14.30 alle ore 16.30</text:p>
          </table:table-cell>
          <table:table-cell table:number-columns-repeated="2" table:style-name="ce5" office:value-type="string" calcext:value-type="string">
            <text:p>no</text:p>
          </table:table-cell>
          <table:table-cell table:number-columns-repeated="2" office:value-type="string" calcext:value-type="string">
            <text:p>n.a. </text:p>
          </table:table-cell>
          <table:table-cell table:style-name="ce5" office:value-type="string" calcext:value-type="string">
            <text:p>n.a.</text:p>
          </table:table-cell>
          <table:table-cell table:style-name="ce5" office:value-type="string" calcext:value-type="string">
            <text:p>Dirigente dell'Area di afferenza / Direttore Generale</text:p>
          </table:table-cell>
        </table:table-row>
        <table:table-row table:style-name="ro5">
          <table:table-cell table:style-name="ce5" office:value-type="float" office:value="40" calcext:value-type="float">
            <text:p>40</text:p>
          </table:table-cell>
          <table:table-cell table:style-name="ce5" office:value-type="string" calcext:value-type="string">
            <text:p>Elaborazione dei dati del personale docente e ricercatore per le seguenti attività:</text:p>
            <text:p>-<text:tab/>per l’individuazione dei decani delle strutture di Ateneo;</text:p>
            <text:p>-<text:tab/>per i provvedimenti di competenza del Nucleo di valutazione;</text:p>
            <text:p>-<text:tab/>per la sostenibilità dell’offerta formativa dell’Ateneo;</text:p>
            <text:p>-<text:tab/>per la rendicontazione dei progetti di ricerca;</text:p>
            <text:p>-<text:tab/>per le procedure elettorali relative a organi di Ateneo;</text:p>
            <text:p>-<text:tab/>per la VQR.</text:p>
          </table:table-cell>
          <table:table-cell table:style-name="ce5"/>
          <table:table-cell table:style-name="ce5" office:value-type="string" calcext:value-type="string">
            <text:p>30 giorni dalla richiesta </text:p>
          </table:table-cell>
          <table:table-cell table:style-name="ce5" office:value-type="string" calcext:value-type="string">
            <text:p>Ufficio Personale Docente e Ricercatore</text:p>
          </table:table-cell>
          <table:table-cell table:style-name="ce5" office:value-type="string" calcext:value-type="string">
            <text:p>Capo Ufficio Personale Docente / Dirigente dell'Area di afferenza</text:p>
          </table:table-cell>
          <table:table-cell table:style-name="ce5" office:value-type="string" calcext:value-type="string">
            <text:p>n.a.</text:p>
          </table:table-cell>
          <table:table-cell table:style-name="ce5" office:value-type="string" calcext:value-type="string">
            <text:p>Reparto Banche Dati: Scannapiecoro Antonio Tel.: 081 2537747 – Mauro Luca 081 2537857</text:p>
            <text:p>Orario di apertura al pubblico e contatti telefonici dalle ore 09.00 alle ore 12.00 e il martedì e il giovedì anche dalle ore 14.30 alle ore 16.30</text:p>
          </table:table-cell>
          <table:table-cell table:number-columns-repeated="2" table:style-name="ce5" office:value-type="string" calcext:value-type="string">
            <text:p>no</text:p>
          </table:table-cell>
          <table:table-cell table:number-columns-repeated="2" office:value-type="string" calcext:value-type="string">
            <text:p>n.a. </text:p>
          </table:table-cell>
          <table:table-cell table:style-name="ce5" office:value-type="string" calcext:value-type="string">
            <text:p>n.a.</text:p>
          </table:table-cell>
          <table:table-cell table:style-name="ce5" office:value-type="string" calcext:value-type="string">
            <text:p>Dirigente dell'Area di afferenza / Direttore Generale</text:p>
          </table:table-cell>
        </table:table-row>
        <table:table-row table:style-name="ro5">
          <table:table-cell office:value-type="float" office:value="41" calcext:value-type="float">
            <text:p>41</text:p>
          </table:table-cell>
          <table:table-cell table:style-name="ce7" office:value-type="string" calcext:value-type="string">
            <text:p>Emanazione e pubblicazione del bando di indizione della procedura di attribuzione degli scatti stipendiali e dell’allegato elenco degli aventi diritto a partecipare alla procedura</text:p>
          </table:table-cell>
          <table:table-cell office:value-type="string" calcext:value-type="string">
            <text:p>Art. 6, comma 14, L. n. 240/2010</text:p>
            <text:p/>
            <text:p>Regolamento </text:p>
            <text:p>di Ateneo in materia</text:p>
          </table:table-cell>
          <table:table-cell office:value-type="string" calcext:value-type="string">
            <text:p>Entro il semestre successivo a quello in cui si matura l’anzianità utile per l’attribuzione dello scatto.</text:p>
          </table:table-cell>
          <table:table-cell office:value-type="string" calcext:value-type="string">
            <text:p>Ufficio Scatti Stipendiali</text:p>
          </table:table-cell>
          <table:table-cell office:value-type="string" calcext:value-type="string">
            <text:p>Rettore</text:p>
          </table:table-cell>
          <table:table-cell office:value-type="string" calcext:value-type="string">
            <text:p>Ricorso al Tar Campania avverso il bando di indizione e l'allegato degli aventi diritto a partecipare alla procedura, entro 60 giorni dalla pubblicazione all'Albo ufficiale<text:span text:style-name="T1"> online</text:span><text:span text:style-name="T2"> di Ateneo dei relativi provvedimenti o dalla mancata adozione degli stessi.</text:span></text:p>
          </table:table-cell>
          <table:table-cell office:value-type="string" calcext:value-type="string">
            <text:p>dott.ssa Rosaria Laura D'Angelillo: tel. 0812537891; <text:s text:c="33"/>dott.ssa Claudia Cuomo: tel. 0812537908; <text:s text:c="52"/>dott. Alessandro Mormile: tel. 0812535238. <text:s text:c="36"/>E-mail: uff.scattistip@unina.it <text:s text:c="17"/>Pec: uff.scattistip@pec.unina.it <text:s text:c="11"/>orarrio di apertura al pubblico e contatti telefonici dalle ore 9.00 alle ore 13.00 e il martedì e giovedì anche dalle ore 14.30 alle ore 16.30</text:p>
          </table:table-cell>
          <table:table-cell table:number-columns-repeated="2" office:value-type="string" calcext:value-type="string">
            <text:p>NO</text:p>
          </table:table-cell>
          <table:table-cell table:style-name="ce10" office:value-type="string" calcext:value-type="string">
            <text:p><text:a xlink:href="https://www.unina.it/ateneo/docenti-e-ricercatori/scatti-stipendiali" xlink:type="simple">https://www.unina.it/ateneo/docenti-e-ricercatori/scatti-stipendiali           </text:a></text:p>
          </table:table-cell>
          <table:table-cell office:value-type="string" calcext:value-type="string">
            <text:p>N.A.</text:p>
          </table:table-cell>
          <table:table-cell office:value-type="string" calcext:value-type="string">
            <text:p>per la domanda online https://pica.cineca.it/unina </text:p>
          </table:table-cell>
          <table:table-cell office:value-type="string" calcext:value-type="string">
            <text:p>Dirigente dell'Area Risorse Umane</text:p>
          </table:table-cell>
        </table:table-row>
        <table:table-row table:style-name="ro5">
          <table:table-cell office:value-type="float" office:value="42" calcext:value-type="float">
            <text:p>42</text:p>
          </table:table-cell>
          <table:table-cell office:value-type="string" calcext:value-type="string">
            <text:p>Predisposizione del decreto del Direttore Generale del Gruppo di lavoro preposto al procedimento di verifica del possesso dei requisiti in ambito didattico, di ricerca e gestionale</text:p>
          </table:table-cell>
          <table:table-cell office:value-type="string" calcext:value-type="string">
            <text:p>Art. 6, comma 14, L. n. 240/2010</text:p>
            <text:p>Regolamento </text:p>
            <text:p>di Ateneo in materia</text:p>
          </table:table-cell>
          <table:table-cell office:value-type="string" calcext:value-type="string">
            <text:p>Entro 10 giorni dall’emanazione del bando <text:span text:style-name="T3">di indizione della procedura</text:span></text:p>
          </table:table-cell>
          <table:table-cell office:value-type="string" calcext:value-type="string">
            <text:p>Ufficio Scatti Stipendiali</text:p>
          </table:table-cell>
          <table:table-cell office:value-type="string" calcext:value-type="string">
            <text:p>Rettore</text:p>
          </table:table-cell>
          <table:table-cell office:value-type="string" calcext:value-type="string">
            <text:p>Ricorso al Tar Campania avverso il decreto del Direttore Generale, entro 60 giorni dalla pubblicazione del provvedimento, o dalla mancata adozione dello stesso, sulla pagina web dedicata di Ateneo.</text:p>
          </table:table-cell>
          <table:table-cell office:value-type="string" calcext:value-type="string">
            <text:p>dott.ssa Rosaria Laura D'Angelillo: tel. 0812537891; <text:s text:c="33"/>dott.ssa Claudia Cuomo: tel. 0812537908; <text:s text:c="52"/>dott. Alessandro Mormile: tel. 0812535238. <text:s text:c="36"/>E-mail: uff.scattistip@unina.it <text:s text:c="17"/>Pec:uff.scattistip@pec.unina.it <text:s text:c="11"/>orarrio di apertura al pubblico e contatti telefonici dalle ore 9.00 alle ore 13.00 e il martedì e giovedì anche dalle ore 14.30 alle ore 16.30</text:p>
          </table:table-cell>
          <table:table-cell table:number-columns-repeated="2" office:value-type="string" calcext:value-type="string">
            <text:p>NO</text:p>
          </table:table-cell>
          <table:table-cell table:style-name="ce10" office:value-type="string" calcext:value-type="string">
            <text:p><text:a xlink:href="https://www.unina.it/ateneo/docenti-e-ricercatori/scatti-stipendiali" xlink:type="simple">https://www.unina.it/ateneo/docenti-e-ricercatori/scatti-stipendiali           </text:a></text:p>
          </table:table-cell>
          <table:table-cell table:number-columns-repeated="2" office:value-type="string" calcext:value-type="string">
            <text:p>N.A.</text:p>
          </table:table-cell>
          <table:table-cell office:value-type="string" calcext:value-type="string">
            <text:p>Dirigente dell'Area Risorse Umane</text:p>
          </table:table-cell>
        </table:table-row>
        <table:table-row table:style-name="ro5">
          <table:table-cell office:value-type="float" office:value="43" calcext:value-type="float">
            <text:p>43</text:p>
          </table:table-cell>
          <table:table-cell office:value-type="string" calcext:value-type="string">
            <text:p>Acquisizione, dalla piattaforma Pica, delle domande presentate dai professori e ricercatori e trasmissione delle stesse al Gruppo di lavoro preposto al procedimento di verifica del possesso dei requisiti in ambito didattico, di ricerca e gestionale</text:p>
          </table:table-cell>
          <table:table-cell office:value-type="string" calcext:value-type="string">
            <text:p>Art. 6, comma 14, L. n. 240/2010</text:p>
            <text:p>Regolamento </text:p>
            <text:p>di Ateneo in materia</text:p>
          </table:table-cell>
          <table:table-cell office:value-type="string" calcext:value-type="string">
            <text:p>Entro 30 giorni dal termine di scadenza per la presentazione delle domande da parte dei docenti e ricercatori universitari in elenco</text:p>
          </table:table-cell>
          <table:table-cell office:value-type="string" calcext:value-type="string">
            <text:p>Ufficio Scatti Stipendiali</text:p>
          </table:table-cell>
          <table:table-cell office:value-type="string" calcext:value-type="string">
            <text:p>Rettore</text:p>
          </table:table-cell>
          <table:table-cell office:value-type="string" calcext:value-type="string">
            <text:p>N.A.</text:p>
          </table:table-cell>
          <table:table-cell office:value-type="string" calcext:value-type="string">
            <text:p>dott.ssa Rosaria Laura D'Angelillo: tel. 0812537891; <text:s text:c="33"/>dott.ssa Claudia Cuomo: tel. 0812537908; <text:s text:c="52"/>dott. Alessandro Mormile: tel. 0812535238. <text:s text:c="36"/>E-mail: uff.scattistip@unina.it <text:s text:c="17"/>Pec:uff.scattistip@pec.unina.it <text:s text:c="11"/>orarrio di apertura al pubblico e contatti telefonici dalle ore 9.00 alle ore 13.00 e il martedì e giovedì anche dalle ore 14.30 alle ore 16.30</text:p>
          </table:table-cell>
          <table:table-cell table:number-columns-repeated="2" office:value-type="string" calcext:value-type="string">
            <text:p>NO</text:p>
          </table:table-cell>
          <table:table-cell table:style-name="ce10" office:value-type="string" calcext:value-type="string">
            <text:p><text:a xlink:href="https://www.unina.it/ateneo/docenti-e-ricercatori/scatti-stipendiali" xlink:type="simple">https://www.unina.it/ateneo/docenti-e-ricercatori/scatti-stipendiali           </text:a></text:p>
          </table:table-cell>
          <table:table-cell table:number-columns-repeated="2" office:value-type="string" calcext:value-type="string">
            <text:p>N.A.</text:p>
          </table:table-cell>
          <table:table-cell office:value-type="string" calcext:value-type="string">
            <text:p>Dirigente dell'Area Risorse Umane</text:p>
          </table:table-cell>
        </table:table-row>
        <table:table-row table:style-name="ro5">
          <table:table-cell office:value-type="float" office:value="44" calcext:value-type="float">
            <text:p>44</text:p>
          </table:table-cell>
          <table:table-cell table:style-name="ce7" office:value-type="string" calcext:value-type="string">
            <text:p>Verifica dei documenti trasmessi dal Gruppo di lavoro relativi all’istruttoria in ordine all’accertamento dei requisiti di didattica, di ricerca e gestionale dei professori e ricercatori universitari a tempo indeterminato, ai fini della predisposizione dei consequenziali <text:s/>provvedimenti di diniego</text:p>
          </table:table-cell>
          <table:table-cell office:value-type="string" calcext:value-type="string">
            <text:p>Art. 6, comma 14, L. n. 240/2010</text:p>
            <text:p>Regolamento </text:p>
            <text:p>di Ateneo in materia</text:p>
          </table:table-cell>
          <table:table-cell office:value-type="string" calcext:value-type="string">
            <text:p>Entro 60 giorni dalla acquisizione dell’ultimo <text:s/>atto di chiusura dei lavori del Gruppo di lavoro</text:p>
          </table:table-cell>
          <table:table-cell office:value-type="string" calcext:value-type="string">
            <text:p>Ufficio Scatti Stipendiali</text:p>
          </table:table-cell>
          <table:table-cell office:value-type="string" calcext:value-type="string">
            <text:p>Rettore</text:p>
          </table:table-cell>
          <table:table-cell office:value-type="string" calcext:value-type="string">
            <text:p>N.A.</text:p>
          </table:table-cell>
          <table:table-cell office:value-type="string" calcext:value-type="string">
            <text:p>dott.ssa Rosaria Laura D'Angelillo: tel. 0812537891; <text:s text:c="33"/>dott.ssa Claudia Cuomo: tel. 0812537908; <text:s text:c="52"/>dott. Alessandro Mormile: tel. 0812535238. <text:s text:c="36"/>E-mail: uff.scattistip@unina.it <text:s text:c="17"/>Pec:uff.scattistip@pec.unina.it <text:s text:c="11"/>orarrio di apertura al pubblico e contatti telefonici dalle ore 9.00 alle ore 13.00 e il martedì e giovedì anche dalle ore 14.30 alle ore 16.30</text:p>
          </table:table-cell>
          <table:table-cell table:number-columns-repeated="2" office:value-type="string" calcext:value-type="string">
            <text:p>NO</text:p>
          </table:table-cell>
          <table:table-cell table:style-name="ce10" office:value-type="string" calcext:value-type="string">
            <text:p><text:a xlink:href="https://www.unina.it/ateneo/docenti-e-ricercatori/scatti-stipendiali" xlink:type="simple">https://www.unina.it/ateneo/docenti-e-ricercatori/scatti-stipendiali           </text:a></text:p>
          </table:table-cell>
          <table:table-cell table:number-columns-repeated="2" office:value-type="string" calcext:value-type="string">
            <text:p>N.A.</text:p>
          </table:table-cell>
          <table:table-cell office:value-type="string" calcext:value-type="string">
            <text:p>Dirigente dell'Area Risorse Umane</text:p>
          </table:table-cell>
        </table:table-row>
        <table:table-row table:style-name="ro5">
          <table:table-cell office:value-type="float" office:value="45" calcext:value-type="float">
            <text:p>45</text:p>
          </table:table-cell>
          <table:table-cell office:value-type="string" calcext:value-type="string">
            <text:p>Predisposizione del decreto rettorale di conferimento al “<text:span text:style-name="T1">Fondo di Ateneo per la premialità dei professori e dei ricercatori</text:span><text:span text:style-name="T2">” delle somme non attribuite per gli scatti stipendiali ai docenti e ricercatori            che non sono in possesso dei requisiti di didattica, di ricerca e gestionale nel periodo di riferimento o che non hanno presentato domanda per due tornate consecutive</text:span></text:p>
          </table:table-cell>
          <table:table-cell office:value-type="string" calcext:value-type="string">
            <text:p>Art. 6, comma 14, L. n. 240/2010</text:p>
            <text:p>Regolamento </text:p>
            <text:p>di Ateneo in materia</text:p>
          </table:table-cell>
          <table:table-cell office:value-type="string" calcext:value-type="string">
            <text:p>Entro 30 giorni <text:span text:style-name="T3">dalla notifica dell’ultimo provvedimento di diniego</text:span></text:p>
          </table:table-cell>
          <table:table-cell office:value-type="string" calcext:value-type="string">
            <text:p>Ufficio Scatti Stipendiali</text:p>
          </table:table-cell>
          <table:table-cell office:value-type="string" calcext:value-type="string">
            <text:p>Rettore</text:p>
          </table:table-cell>
          <table:table-cell office:value-type="string" calcext:value-type="string">
            <text:p>Ricorso al Tar Campania avverso il provvedimento di rigetto della domanda di attribuzione dello scatto stipendiale, entro 60 giorni dalla notifica del provvedimento.</text:p>
          </table:table-cell>
          <table:table-cell office:value-type="string" calcext:value-type="string">
            <text:p>dott.ssa Rosaria Laura D'Angelillo: tel. 0812537891; <text:s text:c="33"/>dott.ssa Claudia Cuomo: tel. 0812537908; <text:s text:c="52"/>dott. Alessandro Mormile: tel. 0812535238. <text:s text:c="36"/>E-mail: uff.scattistip@unina.it <text:s text:c="17"/>Pec:uff.scattistip@pec.unina.it <text:s text:c="11"/>orarrio di apertura al pubblico e contatti telefonici dalle ore 9.00 alle ore 13.00 e il martedì e giovedì anche dalle ore 14.30 alle ore 16.30</text:p>
          </table:table-cell>
          <table:table-cell table:number-columns-repeated="2" office:value-type="string" calcext:value-type="string">
            <text:p>NO</text:p>
          </table:table-cell>
          <table:table-cell table:style-name="ce10" office:value-type="string" calcext:value-type="string">
            <text:p><text:a xlink:href="https://www.unina.it/ateneo/docenti-e-ricercatori/scatti-stipendiali" xlink:type="simple">https://www.unina.it/ateneo/docenti-e-ricercatori/scatti-stipendiali           </text:a></text:p>
          </table:table-cell>
          <table:table-cell table:number-columns-repeated="2" office:value-type="string" calcext:value-type="string">
            <text:p>N.A.</text:p>
          </table:table-cell>
          <table:table-cell office:value-type="string" calcext:value-type="string">
            <text:p>Dirigente dell'Area Risorse Umane</text:p>
          </table:table-cell>
        </table:table-row>
        <table:table-row table:style-name="ro5">
          <table:table-cell office:value-type="float" office:value="46" calcext:value-type="float">
            <text:p>46</text:p>
          </table:table-cell>
          <table:table-cell office:value-type="string" calcext:value-type="string">
            <text:p>Predisposizione del decreto di <text:s text:c="19"/>attribuzione dello scatto stipendiale ai professori e ricercatori universitari a tempo indeterminato in possesso dei requisiti di didattica, di ricerca e gestionale</text:p>
          </table:table-cell>
          <table:table-cell office:value-type="string" calcext:value-type="string">
            <text:p>Art. 6, comma 14, L. n. 240/2010</text:p>
            <text:p>Regolamento </text:p>
            <text:p>di Ateneo in materia</text:p>
          </table:table-cell>
          <table:table-cell office:value-type="string" calcext:value-type="string">
            <text:p>Entro 30 giorni dall’esito delle verifiche sugli atti trasmessi dal Gruppo di lavoro</text:p>
          </table:table-cell>
          <table:table-cell office:value-type="string" calcext:value-type="string">
            <text:p>Ufficio Scatti Stipendiali</text:p>
          </table:table-cell>
          <table:table-cell office:value-type="string" calcext:value-type="string">
            <text:p>Rettore</text:p>
          </table:table-cell>
          <table:table-cell office:value-type="string" calcext:value-type="string">
            <text:p>Ricorso al Tar Campania avverso il provvedimento di attribuzione dello scatto stipendiale, entro 60 giorni dalla notifica del provvedimento ai docenti interessati. </text:p>
          </table:table-cell>
          <table:table-cell office:value-type="string" calcext:value-type="string">
            <text:p>dott.ssa Rosaria Laura D'Angelillo: tel. 0812537891; <text:s text:c="33"/>dott.ssa Claudia Cuomo: tel. 0812537908; <text:s text:c="52"/>dott. Alessandro Mormile: tel. 0812535238. <text:s text:c="36"/>E-mail: uff.scattistip@unina.it <text:s text:c="17"/>Pec:uff.scattistip@pec.unina.it <text:s text:c="11"/>orarrio di apertura al pubblico e contatti telefonici dalle ore 9.00 alle ore 13.00 e il martedì e giovedì anche dalle ore 14.30 alle ore 16.30</text:p>
          </table:table-cell>
          <table:table-cell table:number-columns-repeated="2" office:value-type="string" calcext:value-type="string">
            <text:p>NO</text:p>
          </table:table-cell>
          <table:table-cell table:style-name="ce10" office:value-type="string" calcext:value-type="string">
            <text:p><text:a xlink:href="https://www.unina.it/ateneo/docenti-e-ricercatori/scatti-stipendiali" xlink:type="simple">https://www.unina.it/ateneo/docenti-e-ricercatori/scatti-stipendiali           </text:a></text:p>
          </table:table-cell>
          <table:table-cell table:number-columns-repeated="2" office:value-type="string" calcext:value-type="string">
            <text:p>N.A.</text:p>
          </table:table-cell>
          <table:table-cell office:value-type="string" calcext:value-type="string">
            <text:p>Dirigente dell'Area Risorse Umane</text:p>
          </table:table-cell>
        </table:table-row>
        <table:table-row table:style-name="ro5">
          <table:table-cell office:value-type="float" office:value="47" calcext:value-type="float">
            <text:p>47</text:p>
          </table:table-cell>
          <table:table-cell table:style-name="ce7" office:value-type="string" calcext:value-type="string">
            <text:p>Comunicazione mediante pec dell’attribuzione dello scatto stipendiale ai<text:span text:style-name="T3"> professori e ricercatori universitari a tempo indeterminato in possesso dei requisiti di didattica, di ricerca e gestionale</text:span><text:span text:style-name="T4"> </text:span></text:p>
          </table:table-cell>
          <table:table-cell office:value-type="string" calcext:value-type="string">
            <text:p>Art. 6, comma 14, L. n. 240/2010</text:p>
            <text:p/>
            <text:p>Regolamento </text:p>
            <text:p>di Ateneo in materia</text:p>
          </table:table-cell>
          <table:table-cell office:value-type="string" calcext:value-type="string">
            <text:p>Entro 30 giorni dall’emanazione del decreto rettorale di attribuzione dello scatto stipendiale</text:p>
          </table:table-cell>
          <table:table-cell office:value-type="string" calcext:value-type="string">
            <text:p>Ufficio Scatti Stipendiali</text:p>
          </table:table-cell>
          <table:table-cell office:value-type="string" calcext:value-type="string">
            <text:p>Rettore</text:p>
          </table:table-cell>
          <table:table-cell office:value-type="string" calcext:value-type="string">
            <text:p>N.A.</text:p>
          </table:table-cell>
          <table:table-cell office:value-type="string" calcext:value-type="string">
            <text:p>dott.ssa Rosaria Laura D'Angelillo: tel. 0812537891; <text:s text:c="33"/>dott.ssa Claudia Cuomo: tel. 0812537908; <text:s text:c="52"/>dott. Alessandro Mormile: tel. 0812535238. <text:s text:c="36"/>E-mail: uff.scattistip@unina.it <text:s text:c="17"/>Pec:uff.scattistip@pec.unina.it <text:s text:c="11"/>orarrio di apertura al pubblico e contatti telefonici dalle ore 9.00 alle ore 13.00 e il martedì e giovedì anche dalle ore 14.30 alle ore 16.30</text:p>
          </table:table-cell>
          <table:table-cell table:number-columns-repeated="2" office:value-type="string" calcext:value-type="string">
            <text:p>NO</text:p>
          </table:table-cell>
          <table:table-cell table:style-name="ce10" office:value-type="string" calcext:value-type="string">
            <text:p><text:a xlink:href="https://www.unina.it/ateneo/docenti-e-ricercatori/scatti-stipendiali" xlink:type="simple">https://www.unina.it/ateneo/docenti-e-ricercatori/scatti-stipendiali           </text:a></text:p>
          </table:table-cell>
          <table:table-cell table:number-columns-repeated="2" office:value-type="string" calcext:value-type="string">
            <text:p>N.A.</text:p>
          </table:table-cell>
          <table:table-cell office:value-type="string" calcext:value-type="string">
            <text:p>Dirigente dell'Area Risorse Umane</text:p>
          </table:table-cell>
        </table:table-row>
        <table:table-row table:style-name="ro5">
          <table:table-cell office:value-type="float" office:value="48" calcext:value-type="float">
            <text:p>48</text:p>
          </table:table-cell>
          <table:table-cell table:style-name="ce7" office:value-type="string" calcext:value-type="string">
            <text:p>Comunicazione agli Atenei interessati dell’attribuzione dello scatto stipendiale <text:span text:style-name="T3">ai professori e ricercatori universitari a tempo indeterminato trasferiti presso </text:span><text:span text:style-name="T4">altro Ateneo</text:span></text:p>
          </table:table-cell>
          <table:table-cell office:value-type="string" calcext:value-type="string">
            <text:p>Art. 6, comma 14, L. n. 240/2010</text:p>
            <text:p>Regolamento </text:p>
            <text:p>di Ateneo in materia</text:p>
          </table:table-cell>
          <table:table-cell office:value-type="string" calcext:value-type="string">
            <text:p>Entro 30 giorni dall’emanazione del decreto rettorale di attribuzione dello scatto stipendiale</text:p>
          </table:table-cell>
          <table:table-cell office:value-type="string" calcext:value-type="string">
            <text:p>Ufficio Scatti Stipendiali</text:p>
          </table:table-cell>
          <table:table-cell office:value-type="string" calcext:value-type="string">
            <text:p>Rettore</text:p>
          </table:table-cell>
          <table:table-cell office:value-type="string" calcext:value-type="string">
            <text:p>N.A.</text:p>
          </table:table-cell>
          <table:table-cell office:value-type="string" calcext:value-type="string">
            <text:p>dott.ssa Rosaria Laura D'Angelillo: tel. 0812537891; <text:s text:c="33"/>dott.ssa Claudia Cuomo: tel. 0812537908; <text:s text:c="52"/>dott. Alessandro Mormile: tel. 0812535238. <text:s text:c="36"/>E-mail: uff.scattistip@unina.it <text:s text:c="17"/>Pec:uff.scattistip@pec.unina.it <text:s text:c="11"/>orarrio di apertura al pubblico e contatti telefonici dalle ore 9.00 alle ore 13.00 e il martedì e giovedì anche dalle ore 14.30 alle ore 16.30</text:p>
          </table:table-cell>
          <table:table-cell table:number-columns-repeated="2" office:value-type="string" calcext:value-type="string">
            <text:p>NO</text:p>
          </table:table-cell>
          <table:table-cell table:style-name="ce10" office:value-type="string" calcext:value-type="string">
            <text:p><text:a xlink:href="https://www.unina.it/ateneo/docenti-e-ricercatori/scatti-stipendiali" xlink:type="simple">https://www.unina.it/ateneo/docenti-e-ricercatori/scatti-stipendiali           </text:a></text:p>
          </table:table-cell>
          <table:table-cell table:number-columns-repeated="2" office:value-type="string" calcext:value-type="string">
            <text:p>N.A.</text:p>
          </table:table-cell>
          <table:table-cell office:value-type="string" calcext:value-type="string">
            <text:p>Dirigente dell'Area Risorse Umane</text:p>
          </table:table-cell>
        </table:table-row>
        <table:table-row table:style-name="ro11">
          <table:table-cell office:value-type="float" office:value="49" calcext:value-type="float">
            <text:p>49</text:p>
          </table:table-cell>
          <table:table-cell office:value-type="string" calcext:value-type="string">
            <text:p>Comunicazione alle strutture didattiche delle risorse economiche da destinare alle esigenze didattiche</text:p>
          </table:table-cell>
          <table:table-cell office:value-type="string" calcext:value-type="string">
            <text:p>Regolamento di Ateneo per il conferimento di incarichi didattici e per la determinazione della retribuzione aggiuntiva per i ricercatori di ruolo</text:p>
          </table:table-cell>
          <table:table-cell office:value-type="string" calcext:value-type="string">
            <text:p>20 gg. dalla ricezione delle delibere degli Organi Accademici</text:p>
          </table:table-cell>
          <table:table-cell office:value-type="string" calcext:value-type="string">
            <text:p>Ufficio Gestione Professori a Contratto</text:p>
          </table:table-cell>
          <table:table-cell office:value-type="string" calcext:value-type="string">
            <text:p>Rettore</text:p>
          </table:table-cell>
          <table:table-cell office:value-type="string" calcext:value-type="string">
            <text:p>N.A.</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number-columns-repeated="3" office:value-type="string" calcext:value-type="string">
            <text:p>N.A.</text:p>
          </table:table-cell>
          <table:table-cell office:value-type="string" calcext:value-type="string">
            <text:p>Dirigente dell'Area di afferenza</text:p>
          </table:table-cell>
        </table:table-row>
        <table:table-row table:style-name="ro11">
          <table:table-cell office:value-type="float" office:value="50" calcext:value-type="float">
            <text:p>50</text:p>
          </table:table-cell>
          <table:table-cell office:value-type="string" calcext:value-type="string">
            <text:p>Stipula di contratti di diritto privato per incarichi di insegnamento e per specifiche esigenze didattiche anche integrative in tutti i corsi di studio dell’Ateneo, compresi quelli in Convenzione, previa verifica possesso requisiti da parte dei soggetti proposti per il conferimento degli incarichi didattici</text:p>
          </table:table-cell>
          <table:table-cell office:value-type="string" calcext:value-type="string">
            <text:p>Legge 240/2010 art.23 cc 1, 2 e 3 Regolamento di Ateneo per il conferimento di incarichi didattici e per la determinazione della retribuzione aggiuntiva per i ricercatori di ruolo</text:p>
          </table:table-cell>
          <table:table-cell office:value-type="string" calcext:value-type="string">
            <text:p>L’invito alla stipula del contratto è inviato all’interessato/a entro 40 gg dalla ricezione della delibera di proposta di stipula dei contratti da parte del Consiglio della competente Struttura Didattica (Scuola/Dipartimento/S.S.P.L.) (ovvero nella fattispecie di conferimento diretto per Chiara Fama, ex 3°c. dell’art.23 della L.240/2010, 40 gg. Dalla ricezione della delibera autorizzativa del C.d.A.)</text:p>
          </table:table-cell>
          <table:table-cell office:value-type="string" calcext:value-type="string">
            <text:p>Ufficio Gestione Professori a Contratto</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style-name="ce10" office:value-type="string" calcext:value-type="string">
            <text:p><text:a xlink:href="https://www.unina.it/-/30909031-ufficio-gestione-professori-contratto" xlink:type="simple">https://www.unina.it/-/30909031-ufficio-gestione-professori-contratto</text:a></text:p>
          </table:table-cell>
          <table:table-cell office:value-type="string" calcext:value-type="string">
            <text:p>N.A.</text:p>
          </table:table-cell>
          <table:table-cell table:style-name="ce10" office:value-type="string" calcext:value-type="string">
            <text:p><text:a xlink:href="https://www.unina.it/modulistica/docenti" xlink:type="simple">https://www.unina.it/modulistica/docenti</text:a></text:p>
          </table:table-cell>
          <table:table-cell office:value-type="string" calcext:value-type="string">
            <text:p>Dirigente dell'Area di afferenza</text:p>
          </table:table-cell>
        </table:table-row>
        <table:table-row table:style-name="ro11">
          <table:table-cell office:value-type="float" office:value="51" calcext:value-type="float">
            <text:p>51</text:p>
          </table:table-cell>
          <table:table-cell office:value-type="string" calcext:value-type="string">
            <text:p>Diffida a cessare da eventuale situazione di incompatibilità</text:p>
          </table:table-cell>
          <table:table-cell office:value-type="string" calcext:value-type="string">
            <text:p>Regolamento di Ateneo per il conferimento di incarichi didattici e per la determinazione della retribuzione aggiuntiva per i ricercatori di ruolo</text:p>
          </table:table-cell>
          <table:table-cell office:value-type="string" calcext:value-type="string">
            <text:p>20 gg. dall’acquisizione della notizia dell’incompatibilità</text:p>
          </table:table-cell>
          <table:table-cell office:value-type="string" calcext:value-type="string">
            <text:p>Ufficio Gestione Professori a Contratto</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style-name="ce10" office:value-type="string" calcext:value-type="string">
            <text:p><text:a xlink:href="https://www.unina.it/-/30909031-ufficio-gestione-professori-contratto" xlink:type="simple">https://www.unina.it/-/30909031-ufficio-gestione-professori-contratto</text:a></text:p>
          </table:table-cell>
          <table:table-cell table:number-columns-repeated="2" office:value-type="string" calcext:value-type="string">
            <text:p>N.A.</text:p>
          </table:table-cell>
          <table:table-cell office:value-type="string" calcext:value-type="string">
            <text:p>Dirigente dell'Area di afferenza</text:p>
          </table:table-cell>
        </table:table-row>
        <table:table-row table:style-name="ro11">
          <table:table-cell office:value-type="float" office:value="52" calcext:value-type="float">
            <text:p>52</text:p>
          </table:table-cell>
          <table:table-cell office:value-type="string" calcext:value-type="string">
            <text:p>Risoluzione / revoca contratti stipulati per il conferimento di incarichi di insegnamento e di attività didattiche integrative</text:p>
          </table:table-cell>
          <table:table-cell office:value-type="string" calcext:value-type="string">
            <text:p>Regolamento di Ateneo per il conferimento di incarichi didattici e per la determinazione della retribuzione aggiuntiva per i ricercatori di ruolo</text:p>
          </table:table-cell>
          <table:table-cell office:value-type="string" calcext:value-type="string">
            <text:p>45 gg. dall’acquisizione dell’attestato del Responsabile della struttura didattica</text:p>
          </table:table-cell>
          <table:table-cell office:value-type="string" calcext:value-type="string">
            <text:p>Ufficio Gestione Professori a Contratto</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style-name="ce10" office:value-type="string" calcext:value-type="string">
            <text:p><text:a xlink:href="https://www.unina.it/-/30909031-ufficio-gestione-professori-contratto" xlink:type="simple">https://www.unina.it/-/30909031-ufficio-gestione-professori-contratto</text:a></text:p>
          </table:table-cell>
          <table:table-cell office:value-type="string" calcext:value-type="string">
            <text:p>mediante Ufficio Contabilità Area 1 (fattura elettronica e/o accredito su conto corrente)</text:p>
          </table:table-cell>
          <table:table-cell office:value-type="string" calcext:value-type="string">
            <text:p>Mod. 19: https://www.unina.it/modulistica/docenti</text:p>
          </table:table-cell>
          <table:table-cell office:value-type="string" calcext:value-type="string">
            <text:p>Dirigente dell'Area di afferenza</text:p>
          </table:table-cell>
        </table:table-row>
        <table:table-row table:style-name="ro11">
          <table:table-cell office:value-type="float" office:value="53" calcext:value-type="float">
            <text:p>53</text:p>
          </table:table-cell>
          <table:table-cell office:value-type="string" calcext:value-type="string">
            <text:p>Provvedimento di autorizzazione alla corresponsione delle eventuali spettanze del de cuius ai successori</text:p>
          </table:table-cell>
          <table:table-cell office:value-type="string" calcext:value-type="string">
            <text:p>Disposizioni del Codice Civile in materia di successione –art.14 del D.P.R. 1079/70 e art.21 , c.2 D.P.R.445/2000</text:p>
          </table:table-cell>
          <table:table-cell office:value-type="string" calcext:value-type="string">
            <text:p>80 gg dall’acquisizione della documentazione necessaria alla liquidazione delle spettanze dovute ai successori</text:p>
          </table:table-cell>
          <table:table-cell office:value-type="string" calcext:value-type="string">
            <text:p>Ufficio Gestione Professori a Contratto</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style-name="ce10" office:value-type="string" calcext:value-type="string">
            <text:p><text:a xlink:href="https://www.unina.it/-/30909031-ufficio-gestione-professori-contratto" xlink:type="simple">https://www.unina.it/-/30909031-ufficio-gestione-professori-contratto</text:a></text:p>
          </table:table-cell>
          <table:table-cell office:value-type="string" calcext:value-type="string">
            <text:p>mediante Ufficio Contabilità Area 1 (fattura elettronica e/o accredito su conto corrente)</text:p>
          </table:table-cell>
          <table:table-cell office:value-type="string" calcext:value-type="string">
            <text:p>N.A.</text:p>
          </table:table-cell>
          <table:table-cell office:value-type="string" calcext:value-type="string">
            <text:p>Dirigente dell'Area di afferenza</text:p>
          </table:table-cell>
        </table:table-row>
        <table:table-row table:style-name="ro11">
          <table:table-cell office:value-type="float" office:value="54" calcext:value-type="float">
            <text:p>54</text:p>
          </table:table-cell>
          <table:table-cell office:value-type="string" calcext:value-type="string">
            <text:p>Elaborazioni relative alle stipule per anno solare ai fini delle statistiche ministeriali nonché del Conto Annuale</text:p>
          </table:table-cell>
          <table:table-cell office:value-type="string" calcext:value-type="string">
            <text:p>Regolamento di Ateneo per il conferimento di incarichi didattici e per la determinazione della retribuzione aggiuntiva per i ricercatori di ruolo</text:p>
          </table:table-cell>
          <table:table-cell office:value-type="string" calcext:value-type="string">
            <text:p>40 gg. dalla richiesta ministeriale</text:p>
          </table:table-cell>
          <table:table-cell office:value-type="string" calcext:value-type="string">
            <text:p>Ufficio Gestione Professori a Contratto</text:p>
          </table:table-cell>
          <table:table-cell office:value-type="string" calcext:value-type="string">
            <text:p>Rettore</text:p>
          </table:table-cell>
          <table:table-cell office:value-type="string" calcext:value-type="string">
            <text:p>N.A.</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style-name="ce10" office:value-type="string" calcext:value-type="string">
            <text:p><text:a xlink:href="https://www.unina.it/-/30909031-ufficio-gestione-professori-contratto" xlink:type="simple">https://www.unina.it/-/30909031-ufficio-gestione-professori-contratto</text:a></text:p>
          </table:table-cell>
          <table:table-cell table:number-columns-repeated="2" office:value-type="string" calcext:value-type="string">
            <text:p>N.A.</text:p>
          </table:table-cell>
          <table:table-cell office:value-type="string" calcext:value-type="string">
            <text:p>Dirigente dell'Area di afferenza</text:p>
          </table:table-cell>
        </table:table-row>
        <table:table-row table:style-name="ro11">
          <table:table-cell office:value-type="float" office:value="55" calcext:value-type="float">
            <text:p>55</text:p>
          </table:table-cell>
          <table:table-cell office:value-type="string" calcext:value-type="string">
            <text:p>Liquidazione del compenso, previa acquisizione e verifica della regolarità delle attestazioni relative all’espletamento delle attività da parte delle strutture didattiche</text:p>
          </table:table-cell>
          <table:table-cell office:value-type="string" calcext:value-type="string">
            <text:p>Regolamento di Ateneo per il conferimento di incarichi didattici e per la determinazione della retribuzione aggiuntiva per i ricercatori di ruolo</text:p>
          </table:table-cell>
          <table:table-cell office:value-type="string" calcext:value-type="string">
            <text:p>30 gg. dalla ricezione dell’attestato di regolare espletamento</text:p>
          </table:table-cell>
          <table:table-cell office:value-type="string" calcext:value-type="string">
            <text:p>Ufficio Gestione Professori a Contratto</text:p>
          </table:table-cell>
          <table:table-cell office:value-type="string" calcext:value-type="string">
            <text:p>Dirigente Area Bilancio e Finanza</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style-name="ce10" office:value-type="string" calcext:value-type="string">
            <text:p><text:a xlink:href="https://www.unina.it/-/30909031-ufficio-gestione-professori-contratto" xlink:type="simple">https://www.unina.it/-/30909031-ufficio-gestione-professori-contratto</text:a></text:p>
          </table:table-cell>
          <table:table-cell office:value-type="string" calcext:value-type="string">
            <text:p>mediante Ufficio Contabilità Area 1 (faccredito su conto corrente)</text:p>
          </table:table-cell>
          <table:table-cell office:value-type="string" calcext:value-type="string">
            <text:p>Mod. 15 e 16: https://www.unina.it/modulistica/docenti</text:p>
          </table:table-cell>
          <table:table-cell office:value-type="string" calcext:value-type="string">
            <text:p>Dirigente dell'Area di afferenza</text:p>
          </table:table-cell>
        </table:table-row>
        <table:table-row table:style-name="ro11">
          <table:table-cell office:value-type="float" office:value="56" calcext:value-type="float">
            <text:p>56</text:p>
          </table:table-cell>
          <table:table-cell office:value-type="string" calcext:value-type="string">
            <text:p>Ricezione e verifica amministrativo-contabile delle fatture elettroniche per l’erogazione del compenso ai liberi professionisti per gli incarichi didattici svolti, rientranti nella competenza di questo Ufficio, con conseguente accettazione o rifiuto delle stesse</text:p>
          </table:table-cell>
          <table:table-cell office:value-type="string" calcext:value-type="string">
            <text:p>D. M.E.F. 55/2013 e Ordine di Servizio del Direttore Generale, n.73 del 26/03/2015</text:p>
          </table:table-cell>
          <table:table-cell office:value-type="string" calcext:value-type="string">
            <text:p>15 gg. dalla ricezione della fattura dallo S.D.I.</text:p>
          </table:table-cell>
          <table:table-cell office:value-type="string" calcext:value-type="string">
            <text:p>Ufficio Gestione Professori a Contratto</text:p>
          </table:table-cell>
          <table:table-cell office:value-type="string" calcext:value-type="string">
            <text:p>Dirigente Area Bilancio e Finanza</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style-name="ce10" office:value-type="string" calcext:value-type="string">
            <text:p><text:a xlink:href="https://www.unina.it/-/30909031-ufficio-gestione-professori-contratto" xlink:type="simple">https://www.unina.it/-/30909031-ufficio-gestione-professori-contratto</text:a></text:p>
          </table:table-cell>
          <table:table-cell office:value-type="string" calcext:value-type="string">
            <text:p>mediante Ufficio Contabilità Area 1 (fattura elettronica e/o accredito su conto corrente)</text:p>
          </table:table-cell>
          <table:table-cell office:value-type="string" calcext:value-type="string">
            <text:p>Mod. 15 e 16: https://www.unina.it/modulistica/docenti</text:p>
          </table:table-cell>
          <table:table-cell office:value-type="string" calcext:value-type="string">
            <text:p>Dirigente dell'Area di afferenza</text:p>
          </table:table-cell>
        </table:table-row>
        <table:table-row table:style-name="ro11">
          <table:table-cell office:value-type="float" office:value="57" calcext:value-type="float">
            <text:p>57</text:p>
          </table:table-cell>
          <table:table-cell office:value-type="string" calcext:value-type="string">
            <text:p>Richieste risorse economiche per le esigenze didattiche alle AA.SS.LL. e AA.OO convenzionate con l’Ateneo per l’attivazione di corsi di studio nell’ambito delle professioni sanitarie</text:p>
          </table:table-cell>
          <table:table-cell office:value-type="string" calcext:value-type="string">
            <text:p>Protocollo d’Intesa tra l’Ateneo e la Regione Campania e conseguenti Convenzioni</text:p>
          </table:table-cell>
          <table:table-cell office:value-type="string" calcext:value-type="string">
            <text:p>80 gg. dalla ricezione della delibera della Scuola di Medicina e Chirurgia inerente le proposte dei contratti da stipulare</text:p>
          </table:table-cell>
          <table:table-cell office:value-type="string" calcext:value-type="string">
            <text:p>Ufficio Gestione Professori a Contratto</text:p>
          </table:table-cell>
          <table:table-cell office:value-type="string" calcext:value-type="string">
            <text:p>Rettore</text:p>
          </table:table-cell>
          <table:table-cell office:value-type="string" calcext:value-type="string">
            <text:p>Ricorso al TAR CAMPANIA avverso provvedimento finale entro 60 giorni dalla notifica del provvedimento o dalla mancata adozione del provvedimento.</text:p>
          </table:table-cell>
          <table:table-cell office:value-type="string" calcext:value-type="string">
            <text:p>Contatti via mail, via pec e per le vie brevi con l'Ufficio e il personale addetto: dott.ssa Lucia Boschetti; dott.ssa Federica Ferrara; dott.ssa Rita Esposito; dott.ssa Luisa Cuorvo; sig. Vincenzo Cufaro; dott. Francesco Angrisani. Email: uff.gestione-prof-contratto@unina.it</text:p>
            <text:p>PEC: uff.gestione-prof-contratto@pec.unina.it</text:p>
          </table:table-cell>
          <table:table-cell table:number-columns-repeated="2" office:value-type="string" calcext:value-type="string">
            <text:p>NO</text:p>
          </table:table-cell>
          <table:table-cell table:style-name="ce10" office:value-type="string" calcext:value-type="string">
            <text:p><text:a xlink:href="https://www.unina.it/-/30909031-ufficio-gestione-professori-contratto" xlink:type="simple">https://www.unina.it/-/30909031-ufficio-gestione-professori-contratto</text:a></text:p>
          </table:table-cell>
          <table:table-cell office:value-type="string" calcext:value-type="string">
            <text:p>mediante Ufficio Programmazione Economico Finanziaria</text:p>
          </table:table-cell>
          <table:table-cell office:value-type="string" calcext:value-type="string">
            <text:p>N.A.</text:p>
          </table:table-cell>
          <table:table-cell office:value-type="string" calcext:value-type="string">
            <text:p>Dirigente dell'Area di afferenza</text:p>
          </table:table-cell>
        </table:table-row>
        <table:table-row table:style-name="ro12">
          <table:table-cell office:value-type="float" office:value="58" calcext:value-type="float">
            <text:p>58</text:p>
          </table:table-cell>
          <table:table-cell office:value-type="string" calcext:value-type="string">
            <text:p>Adozione del bando finalizzato al reclutamento di personale tecnico-amministrativo comprese le categorie riservatarie ex D.Lgs. n. 66/2010, L. n. 68/99 e L. n. 407/98 art. 1, co. 562 della L. n. 266/2005; art. 3, co. 123 della L. n. 244/2007; art. 7. co.1, lett. h) della L. n. 6/2018</text:p>
          </table:table-cell>
          <table:table-cell office:value-type="string" calcext:value-type="string">
            <text:p>Regolamento di Ateneo per l'accesso ai ruoli del personale tecnico-amministrativo; DPR n. 487/94 e s.m.i.; artt. 29bis, 30, 34bis, 35, 35bis, 36, 37, 38 e 39 D.Lgs. 30.3.2001, n. 165 e s.m.i.; D.Lgs. n. 66/2010; L. n. 68/99 e s.m.i.; L. n. 407/98; art. 1, co. 562 della L. n. 266/2005; art. 3, co. 123 della L. n. 244/2007; art. 7. co.1, lett. h) della L. n. 6/2018; art.3, co. 8 della L. n. 56/2019 come modificato dal D.L. n. 80/2021 conv. in L. n. 133/2021; C.C.N.L. Comparto Istruzione e ricerca del 19.04.2018 e C.C.N.L. comparto Università limitatamente alle disposizioni ancora vigenti; art. 66, comma 13bis, D.L. n. 112/08, convertito con modifiche in L. n. 133/08, e ss.mm.ii.; D.Lgs. n. 49/2012; Programmazione assunzione di personale; Delibera del Consiglio di Amministrazione e del Senato Accademico</text:p>
          </table:table-cell>
          <table:table-cell office:value-type="string" calcext:value-type="string">
            <text:p>Di norma, entro tre mesi dalla ricezione dell’autorizzazione da parte del Dipartimento della Funzione Pubblica che riscontra negativamente la comunicazione inviata ai sensi del comma 1, dell’art. 34 bis del D.lgs. n. 165/2001, ovvero dalla formazione del silenzio-assenso, decorsi 20 giorni dalla ricezione da parte della Funzione Pubblica della predetta comunicazione; nonché dalla eventuale procedura di mobilità interuniversitaria e intercompartimentale ai sensi del combinato disposto dell’art. 30 del D. Lgs. 165/2001, dell’art. 57 del CCNL Comparto Università e dell’art. art. 3, co. 8 della L. n. 56/2019 come modificato dal D.L. n. 80/2021, conv. in L. n. 133/2021</text:p>
          </table:table-cell>
          <table:table-cell office:value-type="string" calcext:value-type="string">
            <text:p>Ufficio Reclutamento Personale Contrattualizzato</text:p>
          </table:table-cell>
          <table:table-cell office:value-type="string" calcext:value-type="string">
            <text:p>Sottoscrizione del bando da parte del Direttore Generale</text:p>
          </table:table-cell>
          <table:table-cell office:value-type="string" calcext:value-type="string">
            <text:p>Ricorso amministrativo entro 30 giorni; ricorso giurisdizionale innanzi al T.A.R. Campania entro 60 giorn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59" calcext:value-type="float">
            <text:p>59</text:p>
          </table:table-cell>
          <table:table-cell office:value-type="string" calcext:value-type="string">
            <text:p>Adozione del bando finalizzato al reclutamento del personale dirigente</text:p>
          </table:table-cell>
          <table:table-cell office:value-type="string" calcext:value-type="string">
            <text:p>Vigente Regolamento di Ateneo per l'accesso al ruolo a tempo indeterminato del personale dirigente di II fascia e modalità di conferimento di incarichi dirigenziali di II fascia a tempo determinato a persone non appartenenti al ruolo dirigenziale; DPR n. 487/94 e s.m.i.; artt. 29bis, 30, 34bis, 35, 35bis, 36, 37, 38 e 39 D.Lgs. 30.3.2001, n. 165 e ss.mm.ii.; D.Lgs. n. 66/2010; L. n. 68/99 e s.m.i.; L. n. 407/98; CCNL Dirigenza Area Istruzione e Ricerca vigente; art. 66, comma 13bis, D.L. n. 112/08, convertito con modifiche in L. n. 133/08, e s.m.i.; D.Lgs. n. 49/2012; Programmazione assunzione di personale; Delibera del Consiglio di Amministrazione e del Senato Accademico</text:p>
          </table:table-cell>
          <table:table-cell office:value-type="string" calcext:value-type="string">
            <text:p>Di norma, entro tre mesi dalla ricezione dell’autorizzazione da parte del Dipartimento della Funzione Pubblica che riscontra negativamente la comunicazione inviata ai sensi del comma 1, dell’art. 34 bis del D.lgs. n. 165/2001, ovvero dalla formazione del silenzio-assenso, decorsi 20 giorni dalla ricezione da parte della Funzione Pubblica della predetta comunicazione; nonché dalla eventuale procedura di mobilità interuniversitaria e intercompartimentale ai sensi del combinato disposto dell’art. 30 del D. Lgs. 165/2001 e dell’art. 57 del CCNL Comparto Università e dell’art. art. 3, co. 8 della L. n. 56/2019 come modificato dal D.L. n. 80/2021, conv. in L. n. 133/2021 <text:s/></text:p>
          </table:table-cell>
          <table:table-cell office:value-type="string" calcext:value-type="string">
            <text:p>Ufficio Reclutamento Personale Contrattualizzato</text:p>
          </table:table-cell>
          <table:table-cell office:value-type="string" calcext:value-type="string">
            <text:p>Sottoscrizione del bando da parte del Direttore Generale</text:p>
          </table:table-cell>
          <table:table-cell office:value-type="string" calcext:value-type="string">
            <text:p>Ricorso amministrativo entro 30 giorni; ricorso giurisdizionale innanzi al T.A.R. Campania entro 60 giorn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1">
          <table:table-cell office:value-type="float" office:value="60" calcext:value-type="float">
            <text:p>60</text:p>
          </table:table-cell>
          <table:table-cell office:value-type="string" calcext:value-type="string">
            <text:p>Nomina Commissioni esaminatrici di procedure concorsuali (concorsi pubblici per personale tecnico-amministrativo e Dirigente)</text:p>
          </table:table-cell>
          <table:table-cell office:value-type="string" calcext:value-type="string">
            <text:p>art. 35bis D.Lgs. n. 165/01 e s.m.i.; art. 3, co. 13 e 14, L. n. 56/2019 e ss.mm.ii.; Regolamenti di Ateneo vigenti in materia</text:p>
          </table:table-cell>
          <table:table-cell office:value-type="string" calcext:value-type="string">
            <text:p>Nomina entro il giorno precedente la prima prova</text:p>
          </table:table-cell>
          <table:table-cell office:value-type="string" calcext:value-type="string">
            <text:p>Ufficio Reclutamento Personale Contrattualizzato</text:p>
          </table:table-cell>
          <table:table-cell office:value-type="string" calcext:value-type="string">
            <text:p>Sottoscrizione del decreto di nomina da parte del Direttore General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na FICO - Telefono: 081 2532 577</text:p>
            <text:p>Nicola GIANNIELLO - Telefono: 081 2537 715</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61" calcext:value-type="float">
            <text:p>61</text:p>
          </table:table-cell>
          <table:table-cell office:value-type="string" calcext:value-type="string">
            <text:p>Esclusione da procedure concorsuali per personale tecnico-amministrativo e Dirigente</text:p>
          </table:table-cell>
          <table:table-cell office:value-type="string" calcext:value-type="string">
            <text:p>DPR n. 487/94 e s.m.i.; art. 6 co. 1 lett. b) della L. n. 241 del 7.8.1990 e ss.mm.ii; Regolamenti di Ateneo vigenti in materia; Bando di concorso</text:p>
          </table:table-cell>
          <table:table-cell office:value-type="string" calcext:value-type="string">
            <text:p>In qualsiasi fase della procedura concorsuale con Decreto Direttoriale - Termine fissato nel bando. Previa comunicazione di avvio del procedimento di esclusione ex L. 241/90 e s.m.i. solo laddove l’eliminazione non discenda da presupposti oggettivi</text:p>
          </table:table-cell>
          <table:table-cell office:value-type="string" calcext:value-type="string">
            <text:p>Ufficio Reclutamento Personale Contrattualizzato</text:p>
          </table:table-cell>
          <table:table-cell office:value-type="string" calcext:value-type="string">
            <text:p>Sottoscrizione del decreto di esclusione da parte del Direttore General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62" calcext:value-type="float">
            <text:p>62</text:p>
          </table:table-cell>
          <table:table-cell office:value-type="string" calcext:value-type="string">
            <text:p>Approvazione degli atti (procedure concorsuali per personale tecnico-amministrativo e Dirigente)</text:p>
          </table:table-cell>
          <table:table-cell office:value-type="string" calcext:value-type="string">
            <text:p>Regolamenti di Ateneo vigenti in materia; Bando di concorso</text:p>
          </table:table-cell>
          <table:table-cell office:value-type="string" calcext:value-type="string">
            <text:p>Entro 30 giorni dalla consegna degli atti da parte della commissione esaminatrice</text:p>
          </table:table-cell>
          <table:table-cell office:value-type="string" calcext:value-type="string">
            <text:p>Ufficio Reclutamento Personale Contrattualizzato</text:p>
          </table:table-cell>
          <table:table-cell office:value-type="string" calcext:value-type="string">
            <text:p>Sottoscrizione del decreto di approvazione atti da parte del Direttore General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3">
          <table:table-cell office:value-type="float" office:value="63" calcext:value-type="float">
            <text:p>63</text:p>
          </table:table-cell>
          <table:table-cell office:value-type="string" calcext:value-type="string">
            <text:p>Reclutamento dalla Regione Campania, ai sensi dell'art. 16 della Legge 56/87 e dell’art. 11, co.1, lett. d) del d.lgs. n. 150/2015, della Legge 68/99 e della Legge 407/98, di personale di categoria B, pos. econ. B1</text:p>
          </table:table-cell>
          <table:table-cell office:value-type="string" calcext:value-type="string">
            <text:p>L n. 68/99 e s.m.i.; L. n. 407/98; L.56/87; artt. 25 e 32 del D.P.R. n. 487/94 e s.m.i.; art. 35, comma 1 lett. b) e comma 2, D.Lgs. 30.03.2001, n. 165 e s.m.i.; Delibera Regione Campania n. 2104/04 e ss.mm.ii; Regolamento di Ateneo di accesso ai ruoli a tempo indeterminato del personale tecnico-amministrativo vigente in materia</text:p>
          </table:table-cell>
          <table:table-cell office:value-type="string" calcext:value-type="string">
            <text:p>1)<text:tab/>richiesta alla Regione Campania di avvio a selezione; </text:p>
            <text:p>2)<text:tab/>convocazione entro 15 giorni dalla ricezione dell’elenco dei nominativi avviati a selezione e, comunque, entro il mese successivo; per le assunzioni obbligatorie: 45 gg. dal ricevimento dei nominativi da reclutare da parte del Centro per l’impiego competente; </text:p>
            <text:p>3)<text:tab/>Comunicazione dell'esito della selezione alla Regione Campania: 15 giorni dalla conclusione della prova per le assunzioni obbligatorie entro 5 gg. dalla conclusione della prova (termine di cui all’art. 32 DPR 487/94); </text:p>
            <text:p>4)<text:tab/>Decreto Direttoriale di approvazione atti della selezione e esito della selezione stessa entro 60 gg. dalla consegna degli atti da parte della Commissione (termine discrezionale, salvo termini perentori di assunzione fissati dalla legge) </text:p>
            <text:p>5)<text:tab/>Richiesta alla A.S.L., per le categorie ex lege 68/99, del verbale di conferma dello stato di invalidità e della compatibilità delle mansioni da svolgere, entro 30 gg.dal D.D. di approvazione atti</text:p>
          </table:table-cell>
          <table:table-cell office:value-type="string" calcext:value-type="string">
            <text:p>Ufficio Reclutamento Personale Contrattualizzato</text:p>
          </table:table-cell>
          <table:table-cell office:value-type="string" calcext:value-type="string">
            <text:p>Sottoscrizione del decreto di approvazione atti da parte del Direttore Generale</text:p>
          </table:table-cell>
          <table:table-cell office:value-type="string" calcext:value-type="string">
            <text:p>Ricorso amministrativo entro 30 giorni dalla pubblicazione del decreto di approvazione degli atti; ricorso giurisdizionale innanzi al T.A.R. Campania, entro 60 giorni dalla pubblicazione del decreto di approvazione degli att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64" calcext:value-type="float">
            <text:p>64</text:p>
          </table:table-cell>
          <table:table-cell office:value-type="string" calcext:value-type="string">
            <text:p>Procedure selettive per personale interno finalizzate al passaggio alle posizioni economiche immediatamente superiori (progressione orizzontale)</text:p>
          </table:table-cell>
          <table:table-cell office:value-type="string" calcext:value-type="string">
            <text:p>art. 79, comma 2, CCNL Comparto Istruzione e Ricerca del 19.04.2018 e CCNL Comparto Università del 16.10.08 limitatamente alle disposizioni ancora vigenti; Contrattazione integrativa; Bando di selezione; art. 52, co. 1 bis del D.lgs. n. 165/2001 come modificato dall’art. 3, co. 1, D.L. 80/2021, conv. in L 133/2021; art. 23 del D.Lgs. n. 150/09; D.L. n. 78/10 convertito in L. n. 122/10</text:p>
          </table:table-cell>
          <table:table-cell office:value-type="string" calcext:value-type="string">
            <text:p>Previa: </text:p>
            <text:p>- certificazione del fondo da parte del collegio dei revisori dei conti;</text:p>
            <text:p> - disponibilità delle specifiche risorse a ciò finalizzate con autorizzazione da parte del Consiglio di Amministrazione;</text:p>
            <text:p> - contratto collettivo integrativo; </text:p>
            <text:p>Emanazione bando di selezione in applicazione del contratto collettivo integrativo compatibilmente con il quadro normativo vigente</text:p>
          </table:table-cell>
          <table:table-cell office:value-type="string" calcext:value-type="string">
            <text:p>Ufficio Reclutamento Personale Contrattualizzato</text:p>
          </table:table-cell>
          <table:table-cell office:value-type="string" calcext:value-type="string">
            <text:p>Sottoscrizione del bando da parte del Direttore Generale</text:p>
          </table:table-cell>
          <table:table-cell office:value-type="string" calcext:value-type="string">
            <text:p>Ricorso al giudice ordinario in funzione di Giudice del Lavor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65" calcext:value-type="float">
            <text:p>65</text:p>
          </table:table-cell>
          <table:table-cell office:value-type="string" calcext:value-type="string">
            <text:p>Nomina Commissioni esaminatrici di procedure selettive finalizzate alle progressioni economiche orizzontali</text:p>
          </table:table-cell>
          <table:table-cell office:value-type="string" calcext:value-type="string">
            <text:p>art. 35bis del D.Lgs. n. 165/01 e s.m.i.; Regolamenti di Ateneo vigenti in materia; Bando di selezione</text:p>
          </table:table-cell>
          <table:table-cell office:value-type="string" calcext:value-type="string">
            <text:p>Incarico interno conferito con decreto del Direttore Generale entro 30 giorni dalla scadenza del termine fissato per la presentazione della domanda</text:p>
          </table:table-cell>
          <table:table-cell office:value-type="string" calcext:value-type="string">
            <text:p>Ufficio Reclutamento Personale Contrattualizzato</text:p>
          </table:table-cell>
          <table:table-cell office:value-type="string" calcext:value-type="string">
            <text:p>Sottoscrizione del decreto di nomina da parte del Direttore Generale</text:p>
          </table:table-cell>
          <table:table-cell office:value-type="string" calcext:value-type="string">
            <text:p>Ricorso al Giudice Ordinario in funzione di Giudice del Lavor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66" calcext:value-type="float">
            <text:p>66</text:p>
          </table:table-cell>
          <table:table-cell office:value-type="string" calcext:value-type="string">
            <text:p>Esclusione da procedure selettive finalizzate alle progressioni economiche orizzontali</text:p>
          </table:table-cell>
          <table:table-cell office:value-type="string" calcext:value-type="string">
            <text:p>DPR n. 487/94 e s.m.i.; art. 6 co. 1 lett. b) della L. n. 241 del 7.8.1990 e ss.mm.ii; Regolamento di Ateneo vigente in materia; Bando di selezione</text:p>
          </table:table-cell>
          <table:table-cell office:value-type="string" calcext:value-type="string">
            <text:p>In qualsiasi fase della procedura selettiva con Decreto Direttoriale </text:p>
            <text:p>- Termine fissato nel bando. </text:p>
            <text:p>Previa comunicazione di avvio del procedimento di esclusione ex L. 241/90 e s.m.i. solo laddove la stessa non discenda da presupposti oggettivi</text:p>
          </table:table-cell>
          <table:table-cell office:value-type="string" calcext:value-type="string">
            <text:p>Ufficio Reclutamento Personale Contrattualizzato,</text:p>
          </table:table-cell>
          <table:table-cell office:value-type="string" calcext:value-type="string">
            <text:p>Sottoscrizione del decreto di esclusione da parte del Direttore Generale</text:p>
          </table:table-cell>
          <table:table-cell office:value-type="string" calcext:value-type="string">
            <text:p>Ricorso al Giudice Ordinario in funzione di Giudice del Lavor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67" calcext:value-type="float">
            <text:p>67</text:p>
          </table:table-cell>
          <table:table-cell office:value-type="string" calcext:value-type="string">
            <text:p>Approvazione degli atti delle procedure selettive finalizzate alle progressioni economiche orizzontali</text:p>
          </table:table-cell>
          <table:table-cell office:value-type="string" calcext:value-type="string">
            <text:p>art. 79, comma 2, CCNL Comparto Università del 16.10.08; Contrattazione integrativa; Bando di selezione</text:p>
          </table:table-cell>
          <table:table-cell office:value-type="string" calcext:value-type="string">
            <text:p>Entro 60 gg. dalla consegna degli atti da parte della Commissione, congiuntamente con l'Ufficio Personale Tecnico Amministrativo, adozione del Decreto Direttoriale di approvazione atti della selezione, dichiarazione dei vincitori della selezione stessa</text:p>
          </table:table-cell>
          <table:table-cell office:value-type="string" calcext:value-type="string">
            <text:p>Ufficio Reclutamento Personale Contrattualizzato</text:p>
          </table:table-cell>
          <table:table-cell office:value-type="string" calcext:value-type="string">
            <text:p>Sottoscrizione del decreto di approvazione atti da parte del Direttore Generale</text:p>
          </table:table-cell>
          <table:table-cell office:value-type="string" calcext:value-type="string">
            <text:p>Ricorso al Giudice Ordinario in funzione di Giudice del Lavor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68" calcext:value-type="float">
            <text:p>68</text:p>
          </table:table-cell>
          <table:table-cell office:value-type="string" calcext:value-type="string">
            <text:p>Compensi spettanti ai componenti delle Commissioni esaminatrici e dei comitati di vigilanza di procedure concorsuali finalizzate al reclutamento di personale</text:p>
          </table:table-cell>
          <table:table-cell office:value-type="string" calcext:value-type="string">
            <text:p>DPCM 23.3.1995; art. 3, comma 13 e 14 L. n. 56/2019 <text:s/>e ss.mm.ii.;</text:p>
          </table:table-cell>
          <table:table-cell office:value-type="string" calcext:value-type="string">
            <text:p>entro 90 giorni dall’approvazione dei relativi atti</text:p>
          </table:table-cell>
          <table:table-cell office:value-type="string" calcext:value-type="string">
            <text:p>Ufficio Reclutamento Personale Contrattualizzato</text:p>
          </table:table-cell>
          <table:table-cell office:value-type="string" calcext:value-type="string">
            <text:p>Sottoscrizione del decreto di liquidazione da parte del Direttore Generale</text:p>
          </table:table-cell>
          <table:table-cell office:value-type="string" calcext:value-type="string">
            <text:p>Ricorso amministrativo entro 30 giorni dalla pubblicazione del decreto di liquidazione; ricorso giurisdizionale innanzi al T.A.R. Campania entro 60 giorni dalla pubblicazione del decreto di liquidazione</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69" calcext:value-type="float">
            <text:p>69</text:p>
          </table:table-cell>
          <table:table-cell office:value-type="string" calcext:value-type="string">
            <text:p>Procedure di valutazione comparativa per il conferimento di incarichi di collaborazione coordinata e continuativa, consulenza professionale, prestazione occasionale emanate dall'Amministrazione ovvero nelle ipotesi di progetti di ricerca gestiti dall'Amministrazione</text:p>
          </table:table-cell>
          <table:table-cell office:value-type="string" calcext:value-type="string">
            <text:p>art. 7, comma 6, D.Lgs n. 165/2001 e s.m.i.; Regolamento di Ateneo per l’affidamento di incarichi di lavoro autonomo vigente nel tempo; delibera C.d.A. di autorizzazione all'avvio della prestazione da commissionare; art. 1 commi 1180 e segg. L. 296/06 (Legge Finanziaria 2007): comunicazioni obbligatorie on line al Min. del Lavoro e Politiche Sociali</text:p>
          </table:table-cell>
          <table:table-cell office:value-type="string" calcext:value-type="string">
            <text:p>Emanazione D.R. di indizione della procedura di valutazione comparativa entro 30 giorni dall’acquisizione della documentazione completa da parte della struttura richiedente</text:p>
          </table:table-cell>
          <table:table-cell office:value-type="string" calcext:value-type="string">
            <text:p>Ufficio Reclutamento Personale Contrattualizzato</text:p>
          </table:table-cell>
          <table:table-cell office:value-type="string" calcext:value-type="string">
            <text:p>Sottoscrizione del decreto di indizione della procedura da parte del Rettore</text:p>
          </table:table-cell>
          <table:table-cell office:value-type="string" calcext:value-type="string">
            <text:p>Ricorso amministrativo entro 30 giorni dalla pubblicazione del decreto di approvazione degli atti; ricorso giurisdizionale innanzi al T.A.R. Campania, entro 60 giorni dalla pubblicazione del decreto di approvazione degli att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70" calcext:value-type="float">
            <text:p>70</text:p>
          </table:table-cell>
          <table:table-cell office:value-type="string" calcext:value-type="string">
            <text:p>Nomina Commissioni esaminatrici di procedure di valutazione comparativa per il conferimento di incarichi di lavoro autonomo</text:p>
          </table:table-cell>
          <table:table-cell office:value-type="string" calcext:value-type="string">
            <text:p>artt. 35bis D.Lgs. n. 165/01 e s.m.i.; Regolamento di Ateneo vigente in materia; Avviso pubblico</text:p>
          </table:table-cell>
          <table:table-cell office:value-type="string" calcext:value-type="string">
            <text:p>Nomina entro 40 giorni dalla scadenza del termine fissato per la presentazione della domanda di partecipazione alla procedura di valutazione comparativa </text:p>
          </table:table-cell>
          <table:table-cell office:value-type="string" calcext:value-type="string">
            <text:p>Ufficio Reclutamento Personale Contrattualizzato</text:p>
          </table:table-cell>
          <table:table-cell office:value-type="string" calcext:value-type="string">
            <text:p>Sottoscrizione del decreto di nomina da parte del Rettore</text:p>
          </table:table-cell>
          <table:table-cell office:value-type="string" calcext:value-type="string">
            <text:p>Ricorso amministrativo entro 30 giorni dalla pubblicazione; ricorso giurisdizionale innanzi al T.A.R. Campania, entro 60 giorni dalla pubblicazione</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71" calcext:value-type="float">
            <text:p>71</text:p>
          </table:table-cell>
          <table:table-cell office:value-type="string" calcext:value-type="string">
            <text:p>Esclusione dalle procedure di valutazione comparativa finalizzate al conferimento di incarichi di lavoro autonomo</text:p>
          </table:table-cell>
          <table:table-cell office:value-type="string" calcext:value-type="string">
            <text:p>art. 7, comma 6, D.Lgs n. 165/2001 e s.m.i.; vigente Regolamento di Ateneo per l’affidamento di incarichi di lavoro autonomo; Avviso pubblico;</text:p>
          </table:table-cell>
          <table:table-cell office:value-type="string" calcext:value-type="string">
            <text:p>emanazione del D.R. di esclusione dei candidati in ogni fase della procedura come stabilito dall’avviso pubblico</text:p>
          </table:table-cell>
          <table:table-cell office:value-type="string" calcext:value-type="string">
            <text:p>Ufficio Reclutamento Personale Contrattualizzato</text:p>
          </table:table-cell>
          <table:table-cell office:value-type="string" calcext:value-type="string">
            <text:p>Sottoscrizione del decreto di esclusione da parte del Rettor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72" calcext:value-type="float">
            <text:p>72</text:p>
          </table:table-cell>
          <table:table-cell office:value-type="string" calcext:value-type="string">
            <text:p>Approvazione degli atti delle procedure di valutazione comparativa finalizzata al conferimento di incarichi di lavoro autonomo</text:p>
          </table:table-cell>
          <table:table-cell office:value-type="string" calcext:value-type="string">
            <text:p>art. 7, comma 6, D.Lgs n. 165/2001 e s.m.i.; vigente Regolamento di Ateneo per l’affidamento di incarichi di lavoro autonomo; Avviso pubblico;</text:p>
          </table:table-cell>
          <table:table-cell office:value-type="string" calcext:value-type="string">
            <text:p>emanazione D.R. di approvazione atti, entro 20 giorni dalla consegna degli atti da parte della commissione</text:p>
          </table:table-cell>
          <table:table-cell office:value-type="string" calcext:value-type="string">
            <text:p>Ufficio Reclutamento Personale Contrattualizzato</text:p>
          </table:table-cell>
          <table:table-cell office:value-type="string" calcext:value-type="string">
            <text:p>Sottoscrizione del decreto di approvazione atti da parte del Rettore</text:p>
          </table:table-cell>
          <table:table-cell office:value-type="string" calcext:value-type="string">
            <text:p>Ricorso amministrativo entro 30 giorni dalla notifica; ricorso giurisdizionale innanzi al T.A.R. Campania, entro 60 giorni dalla notifica</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73" calcext:value-type="float">
            <text:p>73</text:p>
          </table:table-cell>
          <table:table-cell office:value-type="string" calcext:value-type="string">
            <text:p>Stipula del contratto di lavoro autonomo</text:p>
          </table:table-cell>
          <table:table-cell office:value-type="string" calcext:value-type="string">
            <text:p>art. 7, comma 6, D.Lgs n. 165/2001 e s.m.i.; vigente Regolamento di Ateneo per l’affidamento di incarichi di lavoro autonomo; Avviso pubblico</text:p>
          </table:table-cell>
          <table:table-cell office:value-type="string" calcext:value-type="string">
            <text:p>stipula del contratto entro 20 giorni dalla data del D.R. di conferimento dell’incarico</text:p>
          </table:table-cell>
          <table:table-cell office:value-type="string" calcext:value-type="string">
            <text:p>Ufficio Reclutamento Personale Contrattualizzato</text:p>
          </table:table-cell>
          <table:table-cell office:value-type="string" calcext:value-type="string">
            <text:p>Sottoscrizione del contratto da parte del Rettore</text:p>
          </table:table-cell>
          <table:table-cell office:value-type="string" calcext:value-type="string">
            <text:p>Ricorso amministrativo entro 30 giorni dalla notifica - ricorso giurisdizionale innanzi al T.A.R. Campania, entro 60 giorni dalla notifica avverso gli atti della procedura comparativa di conferimento dell'incarico.</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74" calcext:value-type="float">
            <text:p>74</text:p>
          </table:table-cell>
          <table:table-cell office:value-type="string" calcext:value-type="string">
            <text:p>Nomina Commissione esaminatrice per la procedura di mobilità interuniversitaria per compensazione</text:p>
          </table:table-cell>
          <table:table-cell office:value-type="string" calcext:value-type="string">
            <text:p>art. 4 del vigente Regolamento di Ateneo per l'accesso ai ruoli del personale tecnico-amministrativo</text:p>
          </table:table-cell>
          <table:table-cell office:value-type="string" calcext:value-type="string">
            <text:p>Decreto direttoriale di nomina Commissione: entro 30 giorni dall'acquisizione della documentazione prevista dal Regolamento di ateneo vigente in materia; </text:p>
          </table:table-cell>
          <table:table-cell office:value-type="string" calcext:value-type="string">
            <text:p>Ufficio Reclutamento Personale Contrattualizzato</text:p>
          </table:table-cell>
          <table:table-cell office:value-type="string" calcext:value-type="string">
            <text:p>Sottoscrizione del decreto da parte del Direttore Generale</text:p>
          </table:table-cell>
          <table:table-cell office:value-type="string" calcext:value-type="string">
            <text:p>Ricorso amministrativo entro 30 giorni dalla pubblicazione del decreto di approvazione degli atti; ricorso giurisdizionale innanzi al T.A.R. Campania, entro 60 giorni dalla pubblicazione del decreto di approvazione degli att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12">
          <table:table-cell office:value-type="float" office:value="75" calcext:value-type="float">
            <text:p>75</text:p>
          </table:table-cell>
          <table:table-cell office:value-type="string" calcext:value-type="string">
            <text:p>Approvazione degli atti della procedura di mobilità interuniversitaria per compensazione</text:p>
          </table:table-cell>
          <table:table-cell office:value-type="string" calcext:value-type="string">
            <text:p>Art. 4 del vigente Regolamento di Ateneo per l’accesso ai ruoli del personale tecnico amministrativo</text:p>
          </table:table-cell>
          <table:table-cell office:value-type="string" calcext:value-type="string">
            <text:p>Decreto direttoriale di approvazione degli atti entro 30 giorni dalla consegna degli atti da parte della commissione</text:p>
          </table:table-cell>
          <table:table-cell office:value-type="string" calcext:value-type="string">
            <text:p>Ufficio Reclutamento Personale Contrattualizzato</text:p>
          </table:table-cell>
          <table:table-cell office:value-type="string" calcext:value-type="string">
            <text:p>Sottoscrizione del decreto da parte del Direttore Generale</text:p>
          </table:table-cell>
          <table:table-cell office:value-type="string" calcext:value-type="string">
            <text:p>Ricorso amministrativo entro 30 giorni dalla pubblicazione del decreto di approvazione degli atti; ricorso giurisdizionale innanzi al T.A.R. Campania, entro 60 giorni dalla pubblicazione del decreto di approvazione degli atti</text:p>
          </table:table-cell>
          <table:table-cell office:value-type="string" calcext:value-type="string">
            <text:p>Marisa CUOMO - Telefono: 081 2534022</text:p>
            <text:p>Nicola GIANNIELLO - Telefono: 081 2537 715</text:p>
            <text:p>Gaetano MIGLIORE - Telefono: 0812532577</text:p>
            <text:p>Roberta NAPOLITANO - Telefono: 0812530928</text:p>
            <text:p>Salvatore PANDOLFI - Telefono: 081 2537 813</text:p>
            <text:p>Federica SAULINO - Telefono: 081 2537 703</text:p>
            <text:p>Mail: uff.reclperscontr@unina.it</text:p>
            <text:p>Pec: uff.reclperscontr@pec.unina.it</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76" calcext:value-type="float">
            <text:p>76</text:p>
          </table:table-cell>
          <table:table-cell office:value-type="string" calcext:value-type="string">
            <text:p>Assunzione operai agricoli</text:p>
          </table:table-cell>
          <table:table-cell office:value-type="string" calcext:value-type="string">
            <text:p>L. 38/80 CCNL operai agricoli florovivaisti; CC.PP.LL. Avellino, Caserta, Napoli e Salerno Accordo tra la delegazione di parte pubblica e le rappresentanze sindacali nel tempo vigente Delibera del Consiglio di Amministrazione</text:p>
          </table:table-cell>
          <table:table-cell office:value-type="string" calcext:value-type="string">
            <text:p>Assunzioni secondo le indicazioni stagionali fornite dai singoli responsabili di struttura ma nel contestuale rispetto che nell’arco di 12 mesi dall’assunzione non siano superate le 179 giornate lavorativ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77" calcext:value-type="float">
            <text:p>77</text:p>
          </table:table-cell>
          <table:table-cell office:value-type="string" calcext:value-type="string">
            <text:p>Trasferimento per mobilità: </text:p>
            <text:p>- interuniversitaria e intercompartimentale </text:p>
            <text:p>- interuniversitaria per compensazione</text:p>
          </table:table-cell>
          <table:table-cell office:value-type="string" calcext:value-type="string">
            <text:p>Art. 30 D.Lgs. 165/01 e s.m.i.; art. 57 C.C.N.L. 16/10/08; vigente Regolamento di Ateneo per l'accesso ai ruoli del personale tecnico-amministrativo (artt. 3 e 4); Legge 296/2006 (legge finanziaria 2007), commi da 1180 a 1185; D.I. 30/10/2007; Legge n. 183/2010 (Comunicazione on line al Ministero del Lavoro, della Salute e delle Politiche Sociali)</text:p>
          </table:table-cell>
          <table:table-cell office:value-type="string" calcext:value-type="string">
            <text:p>Decreto del Direttore Generale entro 90 gg. dall'assenso da parte dell'Università di provenienza (termine fissato dal CCNL). Decreto del Direttore Generale entro 30 gg. dall'autorizzazione del <text:span text:style-name="T6">MUR,</text:span><text:span text:style-name="T4"> purché compatibile con la data di trasferimento concordata con l'Università di provenienza</text:span></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style-name="ce3" office:value-type="string" calcext:value-type="string">
            <text:p>n.a. </text:p>
          </table:table-cell>
          <table:table-cell table:number-columns-repeated="2"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78" calcext:value-type="float">
            <text:p>78</text:p>
          </table:table-cell>
          <table:table-cell office:value-type="string" calcext:value-type="string">
            <text:p>Comando in uscita e in entrata</text:p>
          </table:table-cell>
          <table:table-cell office:value-type="string" calcext:value-type="string">
            <text:p>art. 70 del D.Lgs. 165/01 e s.m.i.; Circolare 26 aprile 2006 n. 2 Presidenza del Consiglio dei Ministri-Dipartimento della Funzione Pubblica</text:p>
            <text:p>art. 30 c. 2 sexies D.lgs. 165/2001</text:p>
          </table:table-cell>
          <table:table-cell office:value-type="string" calcext:value-type="string">
            <text:p>Per il personale degli Uffici delle Aree, delle Aree, delle Scuole, dei Centri e dei Dipartimenti: accoglimento o diniego entro gg. 60 dal ricevimento dell'istanza. </text:p>
            <text:p>Per il personale tecnico – amministrativo utilizzato congiuntamente dall’Università e dall’AOU: accoglimento o diniego entro gg. 60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style-name="ce3" office:value-type="string" calcext:value-type="string">
            <text:p>n.a. </text:p>
          </table:table-cell>
          <table:table-cell table:number-columns-repeated="2"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79" calcext:value-type="float">
            <text:p>79</text:p>
          </table:table-cell>
          <table:table-cell office:value-type="string" calcext:value-type="string">
            <text:p>Assegnazione temporanea in entrata e in uscita</text:p>
          </table:table-cell>
          <table:table-cell office:value-type="string" calcext:value-type="string">
            <text:p>art. 42 bis D.Lgs. 151/2001; art. 3, c.105, L.350/2003</text:p>
          </table:table-cell>
          <table:table-cell office:value-type="string" calcext:value-type="string">
            <text:p>Accoglimento o diniego entro gg. 30 dal ricevimento dell'istanza. </text:p>
            <text:p>Per il personale tecnico – amministrativo utilizzato congiuntamente dall’Università e dall’AOU: accoglimento o diniego entro gg. 30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style-name="ce3" office:value-type="string" calcext:value-type="string">
            <text:p>n.a. </text:p>
          </table:table-cell>
          <table:table-cell table:number-columns-repeated="2"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80" calcext:value-type="float">
            <text:p>80</text:p>
          </table:table-cell>
          <table:table-cell office:value-type="string" calcext:value-type="string">
            <text:p>Comando straordinario in uscita presso strutture commissariali/Autority -- Utilizzazione temporanea</text:p>
          </table:table-cell>
          <table:table-cell office:value-type="string" calcext:value-type="string">
            <text:p>O.P.C.M./Atti extraordinem - Legge 127/97</text:p>
          </table:table-cell>
          <table:table-cell office:value-type="string" calcext:value-type="string">
            <text:p>Entro 15 giorni dal ricevimento dell'ordinanza commissariale/nota dell'Ent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table:style-name="ce3" office:value-type="string" calcext:value-type="string">
            <text:p>n.a. </text:p>
          </table:table-cell>
          <table:table-cell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81" calcext:value-type="float">
            <text:p>81</text:p>
          </table:table-cell>
          <table:table-cell office:value-type="string" calcext:value-type="string">
            <text:p>Trasformazione del rapporto di lavoro da tempo pieno a tempo parziale o viceversa di tutto il personale tecnico-amministrativo</text:p>
          </table:table-cell>
          <table:table-cell office:value-type="string" calcext:value-type="string">
            <text:p>artt.56,57,58 C.C.N.L. Comparto Istruzione e Ricerca del 19/04/2018; Legge 662/96 ed in particolare art. 1, commi da 56 a 64; Legge 133/08 art. 73; Legge 296/2006 (legge finanziaria 2007), commi da 1180 a 1185; D.I. 30/10/2007; Legge n. 183/2010 (Comunicazione on line al Ministero del Lavoro, della Salute e delle Politiche Sociali)</text:p>
          </table:table-cell>
          <table:table-cell office:value-type="string" calcext:value-type="string">
            <text:p>Accoglimento o diniego entro gg. 30: </text:p>
            <text:p>- dal ricevimento della domanda corredata del parere del responsabile di struttura per il personale degli Uffici delle Aree, delle Aree, delle Scuole, dei Centri e dei Dipartimenti;</text:p>
            <text:p>- dal ricevimento della documentazione da parte dell'AOU per il personale di competenz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table:style-name="ce3" office:value-type="string" calcext:value-type="string">
            <text:p>n.a. </text:p>
          </table:table-cell>
          <table:table-cell table:style-name="ce11"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6">
          <table:table-cell office:value-type="float" office:value="82" calcext:value-type="float">
            <text:p>82</text:p>
          </table:table-cell>
          <table:table-cell office:value-type="string" calcext:value-type="string">
            <text:p>Inquadramento nella posizione economica immediatamente superiore</text:p>
          </table:table-cell>
          <table:table-cell office:value-type="string" calcext:value-type="string">
            <text:p>Art. 79, comma 2, del C.C.N.L. 16/10/08;</text:p>
          </table:table-cell>
          <table:table-cell office:value-type="string" calcext:value-type="string">
            <text:p>Decreto di approvazione atti della procedura e relativo inquadramento entro 60 giorni dalla consegna degli atti da parte della commissione, congiuntamente con l'Ufficio Reclutamento Personale Contrattualizzato.</text:p>
            <text:p/>
            <text:p>Inquadramento economico entro 30 giorni dalla scadenza del temine per presentare eventuali istanze di revisione stabilito nel relativo bando PEO. In caso di presentazione di istanze di revisioni, il suddetto termine è sospeso per il tempo necessario all’espletamento del procedimento di revisione da parte della Commiss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83" calcext:value-type="float">
            <text:p>83</text:p>
          </table:table-cell>
          <table:table-cell office:value-type="string" calcext:value-type="string">
            <text:p>Passaggi da B1 a B2.</text:p>
          </table:table-cell>
          <table:table-cell office:value-type="string" calcext:value-type="string">
            <text:p>Art. 79, comma 2, del C.C.N.L. 16/10/08;</text:p>
          </table:table-cell>
          <table:table-cell office:value-type="string" calcext:value-type="string">
            <text:p>Previa decorrenza di un anno di effettivo servizio dalla data di assunzione, Decreto Direttoriale di inquadramento nella nuova posizione economica 30 gg. dall'acquisizione della certificazione dell'Ufficio Formazione di svolgimento del corso</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6">
          <table:table-cell office:value-type="float" office:value="84" calcext:value-type="float">
            <text:p>84</text:p>
          </table:table-cell>
          <table:table-cell office:value-type="string" calcext:value-type="string">
            <text:p>Cambio di area</text:p>
          </table:table-cell>
          <table:table-cell office:value-type="string" calcext:value-type="string">
            <text:p>art. 24, art. 78 e tabella A del C.C.N.L. 16/10/08; Regolamento di Ateneo vigente in materia</text:p>
          </table:table-cell>
          <table:table-cell office:value-type="string" calcext:value-type="string">
            <text:p>Accoglimento o diniego entro 45 gg. dal ricevimento dell'istanza documentata corredata del parere del responsabile di struttura, per il personale degli Uffici delle Aree, delle Aree, delle Scuole, dei Centri e dei Dipartimenti.</text:p>
            <text:p>Per il personale tecnico – amministrativo utilizzato congiuntamente dall’Università e dall’AOU: accoglimento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office:value-type="string" calcext:value-type="string">
            <text:p>no</text:p>
          </table:table-cell>
          <table:table-cell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85" calcext:value-type="float">
            <text:p>85</text:p>
          </table:table-cell>
          <table:table-cell office:value-type="string" calcext:value-type="string">
            <text:p>Cambio di area a seguito di inidoneità alle mansioni</text:p>
          </table:table-cell>
          <table:table-cell office:value-type="string" calcext:value-type="string">
            <text:p>D.P.R. 171/2011</text:p>
          </table:table-cell>
          <table:table-cell office:value-type="string" calcext:value-type="string">
            <text:p>Inquadramento nella nuova area entro 30 gg. dal verbale del medico competente per il personale degli Uffici delle Aree, delle Aree, delle Scuole, dei Centri e dei Dipartimenti; </text:p>
            <text:p>Per il personale tecnico – amministrativo utilizzato congiuntamente dall’Università e dall’AOU: accoglimento o diniego entro gg. 30 dal ricevimento della documentazione da parte dell'AOU</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86" calcext:value-type="float">
            <text:p>86</text:p>
          </table:table-cell>
          <table:table-cell office:value-type="string" calcext:value-type="string">
            <text:p>Aspettativa per dottorato di ricerca o borsa di studio per tutto il personale tecnico-amministrativo e dirigente</text:p>
          </table:table-cell>
          <table:table-cell office:value-type="string" calcext:value-type="string">
            <text:p>art. 52 CCNL Comparto Istruzione e Ricerca del 19/04/2018; Legge 476/84; Legge 240/2010 art. 19, c.3; art. 24, comma 3, CCNL Area VII della Dirigenza delle Università del 05/03/08</text:p>
          </table:table-cell>
          <table:table-cell office:value-type="string" calcext:value-type="string">
            <text:p>Autorizzazione o diniego entro 45 gg. dal ricevimento dell'istanza corredata del parere del responsabile di struttura, per il personale degli Uffici delle Aree, delle Aree, delle Scuole, dei Centri e dei Dipartimenti.</text:p>
            <text:p>Per il personale tecnico – amministrativo utilizzato congiuntamente dall’Università e dall’AOU: accoglimento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table:style-name="ce3" office:value-type="string" calcext:value-type="string">
            <text:p>n.a. </text:p>
          </table:table-cell>
          <table:table-cell table:style-name="ce11"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8">
          <table:table-cell office:value-type="float" office:value="87" calcext:value-type="float">
            <text:p>87</text:p>
          </table:table-cell>
          <table:table-cell office:value-type="string" calcext:value-type="string">
            <text:p>Congedo per motivi di famiglia, di studio per tutto il personale tecnico-amministrativo e dirigente</text:p>
          </table:table-cell>
          <table:table-cell office:value-type="string" calcext:value-type="string">
            <text:p>art. 32, comma 1, CCNL 16/10/08; art. 24, comma 1, CCNL Area VII della Dirigenza delle Università del 05/03/08; DPCM N. 278/00 art. 4, Legge n. 53/2000</text:p>
          </table:table-cell>
          <table:table-cell office:value-type="string" calcext:value-type="string">
            <text:p>Autorizzazione o diniego entro 45 gg. dal ricevimento dell'istanza corredata del parere del responsabile di struttura, per il personale degli Uffici delle Aree, delle Aree, delle Scuole, dei Centri e dei Dipartimenti;</text:p>
            <text:p>Per il personale tecnico – amministrativo utilizzato congiuntamente dall’Università e dall’AOU: accoglimento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table:style-name="ce3" office:value-type="string" calcext:value-type="string">
            <text:p>n.a. </text:p>
          </table:table-cell>
          <table:table-cell table:style-name="ce11"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8">
          <table:table-cell office:value-type="float" office:value="88" calcext:value-type="float">
            <text:p>88</text:p>
          </table:table-cell>
          <table:table-cell office:value-type="string" calcext:value-type="string">
            <text:p>Congedo per motivi di servizio all'estero del coniuge per tutto il personale tecnico-amministrativo e dirigente</text:p>
          </table:table-cell>
          <table:table-cell office:value-type="string" calcext:value-type="string">
            <text:p>art. 33 CCNL 16/10/08; art. 18 CCNL Area Dirigenziale Istruzione e Ricerca del 08/07/2019</text:p>
          </table:table-cell>
          <table:table-cell office:value-type="string" calcext:value-type="string">
            <text:p>Autorizzazione o diniego entro 45 gg. dal ricevimento dell'istanza corredata del parere del responsabile di struttura, per il personale degli Uffici delle Aree, delle Aree, delle Scuole, dei Centri e dei Dipartimenti;</text:p>
            <text:p>Per il personale tecnico – amministrativo utilizzato congiuntamente dall’Università e dall’AOU: accoglimento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table:style-name="ce3" office:value-type="string" calcext:value-type="string">
            <text:p>n.a. </text:p>
          </table:table-cell>
          <table:table-cell table:style-name="ce11"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8">
          <table:table-cell office:value-type="float" office:value="89" calcext:value-type="float">
            <text:p>89</text:p>
          </table:table-cell>
          <table:table-cell office:value-type="string" calcext:value-type="string">
            <text:p>Collocamento in aspettativa per vincita di concorso presso altra amministrazione pubblica/per passaggio di ruolo presso la stessa amministrazione ovvero per conferimento incarico dirigenziale</text:p>
          </table:table-cell>
          <table:table-cell office:value-type="string" calcext:value-type="string">
            <text:p>art. 20 C.C.N.L. 16/10/08; art. 19, c.6, D.Lgs. 165/01</text:p>
          </table:table-cell>
          <table:table-cell office:value-type="string" calcext:value-type="string">
            <text:p>Entro la data di assunzione presso la stessa o altra Amministraz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table:style-name="ce3" office:value-type="string" calcext:value-type="string">
            <text:p>n.a. </text:p>
          </table:table-cell>
          <table:table-cell table:style-name="ce11"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8">
          <table:table-cell office:value-type="float" office:value="90" calcext:value-type="float">
            <text:p>90</text:p>
          </table:table-cell>
          <table:table-cell office:value-type="string" calcext:value-type="string">
            <text:p>Collocamento in aspettativa per altra esperienza lavorativa</text:p>
          </table:table-cell>
          <table:table-cell office:value-type="string" calcext:value-type="string">
            <text:p>art. 37, c.2, C.C.N.L. 16/10/08; art. 18 Legge183/2010;</text:p>
            <text:p> art. 23bis D.lgs. 165/2001</text:p>
          </table:table-cell>
          <table:table-cell office:value-type="string" calcext:value-type="string">
            <text:p>Autorizzazione o diniego entro 45 gg. dal ricevimento dell'istanza corredata del parere del responsabile di struttura, per il personale degli Uffici delle Aree, delle Aree, delle Scuole, dei Centri e dei Dipartimenti. </text:p>
            <text:p>Per il personale tecnico – amministrativo utilizzato congiuntamente dall’Università e dall’AOU: autorizzazione o diniego entro gg. 45 dal ricevimento della documentazione da parte dell'AOU, previa relativa istruttoria da parte del Direttore Generale dell'AOU e del Responsabile della Struttura universitari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table:style-name="ce3" office:value-type="string" calcext:value-type="string">
            <text:p>n.a. </text:p>
          </table:table-cell>
          <table:table-cell table:style-name="ce11"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8">
          <table:table-cell office:value-type="float" office:value="91" calcext:value-type="float">
            <text:p>91</text:p>
          </table:table-cell>
          <table:table-cell office:value-type="string" calcext:value-type="string">
            <text:p>Aspettativa per nomina a ricercatore a tempo determinato</text:p>
          </table:table-cell>
          <table:table-cell office:value-type="string" calcext:value-type="string">
            <text:p>Legge 240/2010 art. 24, c. 9 bis e s.m.i.</text:p>
          </table:table-cell>
          <table:table-cell office:value-type="string" calcext:value-type="string">
            <text:p>Entro 45 gg. dal ricevimento dell'istanza e comunque entro la data di decorrenza dell'aspettativ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92" calcext:value-type="float">
            <text:p>92</text:p>
          </table:table-cell>
          <table:table-cell office:value-type="string" calcext:value-type="string">
            <text:p>Aspettativa per funzioni di amministratore di enti locali</text:p>
          </table:table-cell>
          <table:table-cell office:value-type="string" calcext:value-type="string">
            <text:p>art. 81 D.Lgs. 267/00; art. 38 C.C.N.L. 16/10/08</text:p>
          </table:table-cell>
          <table:table-cell office:value-type="string" calcext:value-type="string">
            <text:p>Entro 45 gg. dal ricevimento dell'istanza e comunque entro la data di decorrenza dell'aspettativ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93" calcext:value-type="float">
            <text:p>93</text:p>
          </table:table-cell>
          <table:table-cell office:value-type="string" calcext:value-type="string">
            <text:p>Aspettativa per mandato parlamentare e di consigliere regionale</text:p>
          </table:table-cell>
          <table:table-cell office:value-type="string" calcext:value-type="string">
            <text:p>art. 68 D.Lgs. 165/01; art. 38 C.C.N.L. 16/10/08</text:p>
          </table:table-cell>
          <table:table-cell office:value-type="string" calcext:value-type="string">
            <text:p>Entro 45 gg dal ricevimento dell'istanza e comunque entro la data di proclamazione dell'eletto</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94" calcext:value-type="float">
            <text:p>94</text:p>
          </table:table-cell>
          <table:table-cell office:value-type="string" calcext:value-type="string">
            <text:p>Distacco sindacale</text:p>
          </table:table-cell>
          <table:table-cell office:value-type="string" calcext:value-type="string">
            <text:p>CCNQ 07/08/98; art. 3 CCNQ 24/09/07; art. 18, c.2, CCNL 16/10/08; art. 38 C.C.N.L. 16/10/08</text:p>
          </table:table-cell>
          <table:table-cell office:value-type="string" calcext:value-type="string">
            <text:p>Concessione entro 30 gg. dall'acquisizione della prevista documentazione </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95" calcext:value-type="float">
            <text:p>95</text:p>
          </table:table-cell>
          <table:table-cell office:value-type="string" calcext:value-type="string">
            <text:p>Aspettativa sindacale</text:p>
          </table:table-cell>
          <table:table-cell office:value-type="string" calcext:value-type="string">
            <text:p>CCNQ 07/08/98; art. 3 CCNQ 24/09/07; art. 18, c.2, CCNL 16/10/08</text:p>
          </table:table-cell>
          <table:table-cell office:value-type="string" calcext:value-type="string">
            <text:p>Concessione entro 30 gg. dall'acquisizione della prevista documentazione </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96" calcext:value-type="float">
            <text:p>96</text:p>
          </table:table-cell>
          <table:table-cell office:value-type="string" calcext:value-type="string">
            <text:p>Sospensione obbligatoria o facoltativa dal servizio in caso di procedimento penale o a chiusura dello stesso a seguito di sentenza definitiva di condanna passata in giudicato, ovvero in caso di restrizione della libertà personale</text:p>
          </table:table-cell>
          <table:table-cell office:value-type="string" calcext:value-type="string">
            <text:p>Legge 97/2001; art. 15 CCNL Comparto Istruzione e Ricerca del 19/04/2018; art. 30 CCNL Area Dirigenziale Istruzione e Ricerca del 08/07/2019</text:p>
          </table:table-cell>
          <table:table-cell office:value-type="string" calcext:value-type="string">
            <text:p>Dal giorno successivo alla data di acquisizione della documentazione trasmessa dalle autorità competenti e/o dall'AOU per il relativo personale con sede di servizio anche presso strutture dell’AOU</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97" calcext:value-type="float">
            <text:p>97</text:p>
          </table:table-cell>
          <table:table-cell office:value-type="string" calcext:value-type="string">
            <text:p>Riammissione in servizio a seguito di sospensione obbligatoria o facoltativa</text:p>
          </table:table-cell>
          <table:table-cell office:value-type="string" calcext:value-type="string">
            <text:p>art. 15 CCNL Comparto Istruzione e Ricerca del 19/04/2018; art. 30 CCNL Area Dirigenziale Istruzione e Ricerca del 08/07/2019</text:p>
          </table:table-cell>
          <table:table-cell office:value-type="string" calcext:value-type="string">
            <text:p>Decorso il termine di 5 anni di efficacia della sospensione cautelare dal servizio, salvi i casi previsti dal comma 6 dell’art. 15 CCNL Comparto Istruzione e Ricerca del 19/04/2018 ovvero entro 30 gg. dall'acquisizione della documentazione attestante il venir meno delle circostanze che avevano prodotto la sospens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98" calcext:value-type="float">
            <text:p>98</text:p>
          </table:table-cell>
          <table:table-cell office:value-type="string" calcext:value-type="string">
            <text:p>Risoluzione del rapporto di lavoro per trasferimento presso altro Ente</text:p>
          </table:table-cell>
          <table:table-cell office:value-type="string" calcext:value-type="string">
            <text:p>art. 57 C.C.N.L. 16/10/08; art. 30 D.Lgs. 165/01 e s.m.i.; Legge 296/2006 (legge finanziaria 2007), commi da 1180 a 1185; D.I. 30/10/2007; Legge n. 183/2010 (Comunicazione on line al Ministero del Lavoro, della Salute e delle Politiche Sociali), parere DFP prot. n. 10395 del 01.03.2013</text:p>
          </table:table-cell>
          <table:table-cell office:value-type="string" calcext:value-type="string">
            <text:p>Entro la data del trasferimento stesso, previa acquisizione del parere del responsabile della struttura di servizio del dipendente nonché dell’assenso al trasferimento da parte dell’Ente di destinaz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11">
          <table:table-cell office:value-type="float" office:value="99" calcext:value-type="float">
            <text:p>99</text:p>
          </table:table-cell>
          <table:table-cell office:value-type="string" calcext:value-type="string">
            <text:p>Risoluzione del rapporto di lavoro per raggiunti limiti di età</text:p>
          </table:table-cell>
          <table:table-cell office:value-type="string" calcext:value-type="string">
            <text:p>D.P.R. 29/12/73 n. 1092; art. 4. Legge 8/8/1995 n. 335; art. 41, 42 e 43 del C.C.N.L. 16/10/2008; Legge 247/2007; C.C.N.L. Area VII della Dirigenza dell'Università del 05.03.2008; L. 122/2010 e s.m.i.; L.214/2011; L. n. 26/2019; Legge 296/2006 (legge finanziaria 2007), commi da 1180 a 1185; D.I. 30/10/2007; Legge n. 183/2010 (Comunicazione on line al Ministero del Lavoro, della Salute e delle Politiche Sociali); D.L. 6.12.2011, n. 201, convertito con L. 214/2011; D.L. 101/2013 convertito con L.125/2013</text:p>
          </table:table-cell>
          <table:table-cell office:value-type="string" calcext:value-type="string">
            <text:p>Provvedimento di risoluzione del rapporto entro 5 mesi prima della data della risoluzione stess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100" calcext:value-type="float">
            <text:p>100</text:p>
          </table:table-cell>
          <table:table-cell office:value-type="string" calcext:value-type="string">
            <text:p>Risoluzione rapporto di lavoro per dimissioni</text:p>
          </table:table-cell>
          <table:table-cell office:value-type="string" calcext:value-type="string">
            <text:p>L. 335/95; L. 449/97; artt. 41, 42 e 43 CCNL 16/10/08; Legge Finanziaria 247/2007; C.C.N.L. Area VII della Dirigenza dell'Università del 05.03.2008; L.102/09; L.122/10; L.214/2011; Legge 296/2006 (legge finanziaria 2007), commi da 1180 a 1185; D.I. 30/10/2007; Legge n. 183/2010 (Comunicazione on line al Ministero del Lavoro, della Salute e delle Politiche Sociali)</text:p>
          </table:table-cell>
          <table:table-cell office:value-type="string" calcext:value-type="string">
            <text:p>Provvedimento di risoluzione entro 60 gg. dal ricevimento dell'istanza protocollat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2" table:style-name="ce3" office:value-type="string" calcext:value-type="string">
            <text:p>n.a. </text:p>
          </table:table-cell>
          <table:table-cell table:style-name="ce10" office:value-type="string" calcext:value-type="string">
            <text:p><text:a xlink:href="https://www.unina.it/modulistica/upta" xlink:type="simple">https://www.unina.it/modulistica/upta</text:a></text:p>
          </table:table-cell>
          <table:table-cell office:value-type="string" calcext:value-type="string">
            <text:p>Dirigente dell'Area di afferenza</text:p>
          </table:table-cell>
        </table:table-row>
        <table:table-row table:style-name="ro12">
          <table:table-cell office:value-type="float" office:value="101" calcext:value-type="float">
            <text:p>101</text:p>
          </table:table-cell>
          <table:table-cell office:value-type="string" calcext:value-type="string">
            <text:p>Risoluzione del rapporto di lavoro per decesso – inabilità - inidoneità</text:p>
          </table:table-cell>
          <table:table-cell office:value-type="string" calcext:value-type="string">
            <text:p>artt.35, comma 4, 41, 42 e 43 CCNL 16/10/08; L. 335/95; D.M. 187/97; art.15 DPR n. 461 del 29.10.2001; D.P.R. n. 171/11; C.C.N.L. Area VII della Dirigenza dell'Università del 05.03.2008; Decreto del Ministero dell'Economia e delle Finanze del 12/02/2004; Legge 296/2006 (legge finanziaria 2007), commi da 1180 a 1185; D.I. 30/10/2007; Legge n. 183/2010 (Comunicazione on line al Ministero del Lavoro, della Salute e delle Politiche Sociali)</text:p>
            <text:p>art. 45 cc. 3 bis e 3 ter DL n. 73/2022 convertito con modificazioni dalla L. 122/2022</text:p>
          </table:table-cell>
          <table:table-cell office:value-type="string" calcext:value-type="string">
            <text:p>Provvedimento di risoluzione del rapporto nel giorno stesso dell'acquisizione della notizia con decorrenza: </text:p>
            <text:p>- in caso di decesso, dal giorno successivo all'evento; </text:p>
            <text:p>- in caso di inabilità/inidoneità, dal giorno successivo all'acquisizione della relativa documentazion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i sensi dell'art. 19, comma 4, del D.P.R. n. 461/2001, limitatamente al giudizio di idoneità/inidoneità, alla COMMISSIONE MEDICA Interforze di 2a ISTANZA di Roma - Via Santi Quattro, n. 19/bis - 00184 R O M A, da presentare per il tramite di questa Amministrazione entro il termine di dieci giorni dalla data di ricezione del verbale di visita medic</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102" calcext:value-type="float">
            <text:p>102</text:p>
          </table:table-cell>
          <table:table-cell office:value-type="string" calcext:value-type="string">
            <text:p>Provvedimento di autorizzazione alla corresponsione delle spettanze del de cuius agli eredi</text:p>
          </table:table-cell>
          <table:table-cell office:value-type="string" calcext:value-type="string">
            <text:p>disposizioni del codice civile vigenti in materia; art. 14 del D.P.R. 1079/70; D.P.R. 423/72; art. 21, c.2 D.P.R. 445/2000; art. 48, c.3, D.Lgs. 346/1990 (TUS</text:p>
          </table:table-cell>
          <table:table-cell office:value-type="string" calcext:value-type="string">
            <text:p>Notifica agli eredi del dipendente deceduto delle spettanze dovute al de cuius entro 40 gg. dall'acquisizione della documentazione trasmessa dall'Ufficio Stipendi; </text:p>
            <text:p>decreto di liquidazione entro 90 gg. dall'acquisizione della documentazione previsto</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103" calcext:value-type="float">
            <text:p>103</text:p>
          </table:table-cell>
          <table:table-cell office:value-type="string" calcext:value-type="string">
            <text:p>Provvedimento di recupero/ corresponsione somme indebitamente corrisposte o trattenute</text:p>
          </table:table-cell>
          <table:table-cell/>
          <table:table-cell office:value-type="string" calcext:value-type="string">
            <text:p>Entro 60 gg. dalla piena conoscenza dei fatti</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104" calcext:value-type="float">
            <text:p>104</text:p>
          </table:table-cell>
          <table:table-cell office:value-type="string" calcext:value-type="string">
            <text:p>Provvedimenti in esecuzione di sentenze</text:p>
          </table:table-cell>
          <table:table-cell office:value-type="string" calcext:value-type="string">
            <text:p>art. 14 del D.L. 669/96, convertito in L. 30/97 e modificato dall'art.147 della L. 388/2000.</text:p>
          </table:table-cell>
          <table:table-cell office:value-type="string" calcext:value-type="string">
            <text:p>Entro 120 gg. dalla notifica della sentenza</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105" calcext:value-type="float">
            <text:p>105</text:p>
          </table:table-cell>
          <table:table-cell office:value-type="string" calcext:value-type="string">
            <text:p>Conferimento incarichi dirigenziali</text:p>
          </table:table-cell>
          <table:table-cell office:value-type="string" calcext:value-type="string">
            <text:p>Art. 19 del D.Lgs. n. 165/2001 e successive modifiche ed integrazioni CCNL Area VII Dirigenza delle Università e degli Enti di Ricerca e Sperimentazione del 5.3.2008</text:p>
          </table:table-cell>
          <table:table-cell office:value-type="string" calcext:value-type="string">
            <text:p>Entro il giorno precedente la scadenza dell’incarico dirigenziale</text:p>
          </table:table-cell>
          <table:table-cell office:value-type="string" calcext:value-type="string">
            <text:p>Ufficio Personale Tecnico Amministrativo</text:p>
          </table:table-cell>
          <table:table-cell office:value-type="string" calcext:value-type="string">
            <text:p>Sottoscrizione da parte del Direttore Generale</text:p>
          </table:table-cell>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8">
          <table:table-cell office:value-type="float" office:value="106" calcext:value-type="float">
            <text:p>106</text:p>
          </table:table-cell>
          <table:table-cell office:value-type="string" calcext:value-type="string">
            <text:p>Decreto di liquidazione della retribuzione di risultato al personale dirigente</text:p>
          </table:table-cell>
          <table:table-cell office:value-type="string" calcext:value-type="string">
            <text:p>L. 150/2009; contratto integrativo per il personale dirigente nel tempo vigente</text:p>
          </table:table-cell>
          <table:table-cell office:value-type="string" calcext:value-type="string">
            <text:p>Entro 90 gg. dal ricevimento del verbale del Direttore Generale (nel caso di liquidazione retribuzione di risultato personale dirigente)</text:p>
            <text:p>Entro 90 gg dalla delibera del CdA (nel caso della liquidazione della retribuzione di risultato del Direttore Generale)</text:p>
          </table:table-cell>
          <table:table-cell office:value-type="string" calcext:value-type="string">
            <text:p>Ufficio Personale Tecnico Amministrativo</text:p>
          </table:table-cell>
          <table:table-cell office:value-type="string" calcext:value-type="string">
            <text:p>Sottoscrizione da parte del Rettore</text:p>
          </table:table-cell>
          <table:table-cell office:value-type="string" calcext:value-type="string">
            <text:p>Ricorso al Giudice Ordinario in funzione di Giudice del Lavoro</text:p>
          </table:table-cell>
          <table:table-cell office:value-type="string" calcext:value-type="string">
            <text:p>Reparto Carriere - Amministrativi, Bibliotecari e Dirigenti</text:p>
            <text:p>Responsabile: dott.ssa Valeria SODO  081 2537 706</text:p>
            <text:p>Reparto Carriere - Tecnici e Socio-sanitari</text:p>
            <text:p>Responsabile: dott.ssa Maria BERVICATO 081 2537 787</text:p>
          </table:table-cell>
          <table:table-cell table:number-columns-repeated="2" office:value-type="string" calcext:value-type="string">
            <text:p>no</text:p>
          </table:table-cell>
          <table:table-cell table:number-columns-repeated="3" table:style-name="ce3" office:value-type="string" calcext:value-type="string">
            <text:p>n.a. </text:p>
          </table:table-cell>
          <table:table-cell office:value-type="string" calcext:value-type="string">
            <text:p>Dirigente dell'Area di afferenza</text:p>
          </table:table-cell>
        </table:table-row>
        <table:table-row table:style-name="ro14">
          <table:table-cell office:value-type="float" office:value="107" calcext:value-type="float">
            <text:p>107</text:p>
          </table:table-cell>
          <table:table-cell office:value-type="string" calcext:value-type="string">
            <text:p>Assenza per ricovero ospedaliero, postricovero, day hospital, infortunio sul lavoro, malattia dovuta a causa di servizio, per documentata grave infermità, ferie, festività soppresse, riposo settimanale, permesso per partecipazione a concorsi ed esami, per lutto, per particolari motivi personali o familiari, permessi orari per l’espletamento di visite, terapie, prestazioni specialistiche od esami diagnostici, per matrimonio, riposo compensativo di prestazioni di lavoro straordinario, permessi per esami prenatali, permessi per funzioni di amministratore di enti locali, permessi orari a recupero, altre assenze: verifica formale e sostanziale dei presupposti</text:p>
          </table:table-cell>
          <table:table-cell office:value-type="string" calcext:value-type="string">
            <text:p>Artt. 28, 29, art. 35, comma 15, 39 CCNL 16.10.08; art. 34 CCNL 09.08.2000; artt. 47, 48, 49, 50, 51 CCNL 19.04.2018 artt. 13, 15, 21 comma 11, 23 CCNL Area dirigenziale Istruzione e Ricerca del 08.07.2019; art. 5, comma 5, d.lgs. n. 66/03; art. 14 d.lgs. n. 151/01; art. 79 d.lgs. n. 267/00.</text:p>
          </table:table-cell>
          <table:table-cell office:value-type="string" calcext:value-type="string">
            <text:p>Eventuale nota di rigetto entro 90 gg. dal ricevimento dell’istanza trasmessa con i riepiloghi mensili dagli Uffici afferenti alle Aree; dalle <text:s/>Aree; dalle Scuole, dai Centri e dai Dipartimenti</text:p>
          </table:table-cell>
          <table:table-cell office:value-type="string" calcext:value-type="string">
            <text:p>Ufficio Assenze e Presenze Personale Contrattualizzato </text:p>
          </table:table-cell>
          <table:table-cell office:value-type="string" calcext:value-type="string">
            <text:p>Sottoscrizione da parte del Dirigente dell’Area </text:p>
          </table:table-cell>
          <table:table-cell office:value-type="string" calcext:value-type="string">
            <text:p>ricorso al giudice ordinario in funzione di giudice del lavoro</text:p>
          </table:table-cell>
          <table:table-cell office:value-type="string" calcext:value-type="string">
            <text:p/>
            <text:p>e-mail: uappc@unina.it - PEC: uappc@pec.unina.it - Contatti telefonici reperibili alla pagina web http://www.unina.it/-/1774426-ufficio-assenze-presenze-personale-contrattualizzato - messaggistica istantanea mediante Microsoft Teams</text:p>
            <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08" calcext:value-type="float">
            <text:p>108</text:p>
          </table:table-cell>
          <table:table-cell office:value-type="string" calcext:value-type="string">
            <text:p>Ferie e riposi solidali</text:p>
          </table:table-cell>
          <table:table-cell office:value-type="string" calcext:value-type="string">
            <text:p>Art. 46 CCNL 19.04.2018 Art.14 CCNL Area dirigenziale Istruzione e Ricerca del 08.07.2019</text:p>
          </table:table-cell>
          <table:table-cell office:value-type="string" calcext:value-type="string">
            <text:p>Tempestiva pubblicazione avviso sul sito web di Ateneo della richiesta avanzata da una o più unità di personale degli Uffici afferenti alle Aree, delle Aree, delle Scuole, dei Centri e dei Dipartimenti. Ricevute le adesioni, assegnazione all’unità richiedente delle ferie e riposi solidali secondo i criteri sanciti dalla normativa contrattuale</text:p>
          </table:table-cell>
          <table:table-cell office:value-type="string" calcext:value-type="string">
            <text:p>Ufficio Assenze e Presenze Personale Contrattualizzato</text:p>
          </table:table-cell>
          <table:table-cell office:value-type="string" calcext:value-type="string">
            <text:p>Sottoscrizione da parte del Dirigente dell’Area</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09" calcext:value-type="float">
            <text:p>109</text:p>
          </table:table-cell>
          <table:table-cell office:value-type="string" calcext:value-type="string">
            <text:p>Assenza per malattia - Permessi per l’espletamento di visite, terapie, prestazioni specialistiche od esami diagnostici fruiti su base giornaliera</text:p>
          </table:table-cell>
          <table:table-cell office:value-type="string" calcext:value-type="string">
            <text:p>Art. 35, c. 1, e c. 8, lett. a) CCNL 16.10.2008; art. 21, c. 1 e c. 10, lett. a) CCNL Area dirigenziale Istruzione e Ricerca del 08.07.2019; art. 71, comma 1, D.L. n. 112/2008, convertito con modifiche in L. n. 133/2008 art. 51, comma 6, CCNL 19.04.2018</text:p>
          </table:table-cell>
          <table:table-cell office:value-type="string" calcext:value-type="string">
            <text:p>Provvedimento entro 90 gg. dal ricevimento dei riepiloghi mensili trasmessi dagli Uffici afferenti alle Aree; dalle Aree; dalle Scuole, dai Centri e dai Dipartimenti; </text:p>
            <text:p>provvedimento entro 90 gg. dal ricevimento del prospetto riepilogativo delle assenze da parte dell'Azienda Ospedaliera Universitaria Federico II</text:p>
          </table:table-cell>
          <table:table-cell office:value-type="string" calcext:value-type="string">
            <text:p>Ufficio Assenze e Presenze Personale Contrattualizzato</text:p>
          </table:table-cell>
          <table:table-cell office:value-type="string" calcext:value-type="string">
            <text:p>Sottoscrizione da parte del Dirigente dell’Area</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10" calcext:value-type="float">
            <text:p>110</text:p>
          </table:table-cell>
          <table:table-cell office:value-type="string" calcext:value-type="string">
            <text:p>Assenza per malattia con retribuzione ridotta: emanazione del provvedimento di decurtazione stipendiale</text:p>
          </table:table-cell>
          <table:table-cell office:value-type="string" calcext:value-type="string">
            <text:p>Art. 35, comma 8, lett. b) e c), CCNL 16.10.08; art. 21, 10, lett. b) e c), CCNL Area dirigenziale Istruzione e Ricerca del 08.07.2019</text:p>
          </table:table-cell>
          <table:table-cell office:value-type="string" calcext:value-type="string">
            <text:p>Provvedimento entro 90 gg. dal ricevimento dell'istanza trasmessa con i riepiloghi mensili dagli Uffici afferenti alle Aree; dalle Aree; dalle Scuole, dai Centri e dai Dipartimenti; provvedimento entro 90 gg. dal ricevimento della nota di trasmissione dell'Azienda Ospedaliera Universitaria Federico II,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6">
          <table:table-cell office:value-type="float" office:value="111" calcext:value-type="float">
            <text:p>111</text:p>
          </table:table-cell>
          <table:table-cell office:value-type="string" calcext:value-type="string">
            <text:p>Concessione o diniego degli ulteriori 18 mesi di assenza per malattia non retribuiti</text:p>
          </table:table-cell>
          <table:table-cell office:value-type="string" calcext:value-type="string">
            <text:p>Art. 35, comma 2, CCNL 16.10.2008; art. 21, c. 2 e c. 10, lett. d), CCNL Area dirigenziale Istruzione e Ricerca del 08.07.2019</text:p>
          </table:table-cell>
          <table:table-cell office:value-type="string" calcext:value-type="string">
            <text:p>Inoltro della documentazione alla Commissione Medica di Verifica entro 10 gg. dal ricevimento della richiesta o dalla comunicazione: per il personale degli Uffici afferenti alle Aree, delle Aree, dei Centri, delle Scuole e dei Dipartimenti, previa istruttoria dell'UAPPC, per il personale di competenza dell’Azienda Ospedaliera Universitaria Federico II, previa istruttoria della relativa pratica da parte dell'AOU. nota di concessione o diniego (con conseguente risoluzione del rapporto di lavoro) entro il giorno successivo all'acquisizione del verbale della Commissione Medica di Verifica</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12" calcext:value-type="float">
            <text:p>112</text:p>
          </table:table-cell>
          <table:table-cell office:value-type="string" calcext:value-type="string">
            <text:p>Assenza per gravi patologie che richiedano terapie parzialmente e/o temporaneamente invalidanti per il personale tecnico-amministrativo; Assenza per gravi patologie che richiedano terapie salvavita per il personale dirigente</text:p>
          </table:table-cell>
          <table:table-cell office:value-type="string" calcext:value-type="string">
            <text:p>art. 35, comma 14, CCNL 16.10.08; art. 22 ,CCNLArea dirigenziale Istruzione e Ricerca del 08.07.2019</text:p>
          </table:table-cell>
          <table:table-cell office:value-type="string" calcext:value-type="string">
            <text:p>Eventuale nota di rigetto entro 30 gg. dell’acquisizione della documentazione comprovante la grave patologia che richieda terapie parzialmente e/o temporaneamente invalidanti/salvavita</text:p>
          </table:table-cell>
          <table:table-cell office:value-type="string" calcext:value-type="string">
            <text:p>Ufficio Assenze e Presenze Personale Contrattualizzato</text:p>
          </table:table-cell>
          <table:table-cell office:value-type="string" calcext:value-type="string">
            <text:p>Sottoscrizione da parte del Dirigente dell'Area</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13" calcext:value-type="float">
            <text:p>113</text:p>
          </table:table-cell>
          <table:table-cell office:value-type="string" calcext:value-type="string">
            <text:p>Assenza ingiustificata alla visita medico - fiscale: adozione del relativo provvedimento</text:p>
          </table:table-cell>
          <table:table-cell office:value-type="string" calcext:value-type="string">
            <text:p>art. 5, comma 14, Decreto -legge 12 settembre 1983, n. 463, convertito in legge 11 novembre 1983, n. 638</text:p>
          </table:table-cell>
          <table:table-cell office:value-type="string" calcext:value-type="string">
            <text:p>Entro 90 gg. dall'acquisizione: </text:p>
            <text:p>- del referto medico-fiscale per il personale degli Uffici afferenti alle Aree; delle Aree; delle Scuole, dei Centri e dei Dipartimenti;</text:p>
            <text:p>- dalla comunicazione da parte dell’Azienda Ospedaliera Universitaria Federico II, previa istruttoria della relativa pratic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3" office:value-type="string" calcext:value-type="string">
            <text:p>N.A.</text:p>
          </table:table-cell>
          <table:table-cell office:value-type="string" calcext:value-type="string">
            <text:p>Dirigente dell'Area di afferenza</text:p>
          </table:table-cell>
        </table:table-row>
        <table:table-row table:style-name="ro10">
          <table:table-cell office:value-type="float" office:value="114" calcext:value-type="float">
            <text:p>114</text:p>
          </table:table-cell>
          <table:table-cell office:value-type="string" calcext:value-type="string">
            <text:p>Monetizzazione ferie: adozione del relativo provvedimento</text:p>
          </table:table-cell>
          <table:table-cell office:value-type="string" calcext:value-type="string">
            <text:p>nei soli casi previsti dalla nota del Dip artimento della Funzione pubblica prot. n. 40033 dell'8.10.2012 e dalla nota MEF -Dipartimento Ragioneria Generale dello Stato n. 94806 del 9.11.2012, stante il divieto sancito dall'art. 5, comma 8 del D.L. n. 95/2012, convertito in L. n. 135/2012 </text:p>
          </table:table-cell>
          <table:table-cell office:value-type="string" calcext:value-type="string">
            <text:p>Per il personale i cui oneri sono a totale carico del bilancio universitario: entro 60 gg. dal ricevimento della nota di quantificazione delle somme da parte dell’Ufficio Stipendi;</text:p>
            <text:p>- per il personale dell'A.O.U. i cui oneri sono a totale carico della Regione: entro 60 gg. dal ricevimento della nota di quantificazione delle somme da parte del competente ufficio dell'Azienda Ospedaliera Universitaria Federico I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3" office:value-type="string" calcext:value-type="string">
            <text:p>N.A.</text:p>
          </table:table-cell>
          <table:table-cell office:value-type="string" calcext:value-type="string">
            <text:p>Dirigente dell'Area di afferenza</text:p>
          </table:table-cell>
        </table:table-row>
        <table:table-row table:style-name="ro10">
          <table:table-cell office:value-type="float" office:value="115" calcext:value-type="float">
            <text:p>115</text:p>
          </table:table-cell>
          <table:table-cell office:value-type="string" calcext:value-type="string">
            <text:p>Provvedimento di recupero somme a seguito di mancato recupero di debito orario per tutto il personale tecnico - amministrativo dell'Ateneo</text:p>
          </table:table-cell>
          <table:table-cell office:value-type="string" calcext:value-type="string">
            <text:p>art. 50, comma 3, CCNL 19.04.18</text:p>
          </table:table-cell>
          <table:table-cell office:value-type="string" calcext:value-type="string">
            <text:p>Entro 90 gg. dalla segnalazione da parte del Responsabile della struttura o dell’Azienda Ospedaliera Universitaria Federico II,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16" calcext:value-type="float">
            <text:p>116</text:p>
          </table:table-cell>
          <table:table-cell office:value-type="string" calcext:value-type="string">
            <text:p>Congedo di maternità: verifica formale e sostanziale dei presupposti</text:p>
          </table:table-cell>
          <table:table-cell office:value-type="string" calcext:value-type="string">
            <text:p>artt. 16, 17, 19, 22 e 26 d.lgs. n. 151/01; art. 31, commi 2 e 3, CCNL 16.10.08; art. 23, comma 3, CCNL Area VII del 5.3.08 art. 17 comma 2 CCN L Area dirigenziale Istruzione e Ricerca del 08.07.2019</text:p>
          </table:table-cell>
          <table:table-cell office:value-type="string" calcext:value-type="string">
            <text:p>Eventuale nota interlocutoria entro 60 gg. dal ricevimento dell’istanza per il personale degli Uffici afferenti alle Aree, delle Aree, delle Scuole, dei Centri e de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17" calcext:value-type="float">
            <text:p>117</text:p>
          </table:table-cell>
          <table:table-cell office:value-type="string" calcext:value-type="string">
            <text:p>Flessibilità del congedo di maternità</text:p>
          </table:table-cell>
          <table:table-cell office:value-type="string" calcext:value-type="string">
            <text:p>art. 20 d.lgs. n. 151/01 e s.m.i.</text:p>
          </table:table-cell>
          <table:table-cell office:value-type="string" calcext:value-type="string">
            <text:p>Concessione o diniego entro 20 gg. dalla trasmissione del verbale del medico competente da parte dell'Ufficio Sorveglianza sanitaria e gestione documentale e comunque entro la data di inizio del congedo, per il personale degli Uffici afferenti alle Aree, delle Aree, delle Scuole, dei Centri e de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18" calcext:value-type="float">
            <text:p>118</text:p>
          </table:table-cell>
          <table:table-cell office:value-type="string" calcext:value-type="string">
            <text:p>Congedo di paternità: verifica formale e sostanziale dei presupposti</text:p>
          </table:table-cell>
          <table:table-cell office:value-type="string" calcext:value-type="string">
            <text:p>artt. 28, 29 e 31 d.lgs. n. 151/01, art. 31, comm a 2, CCNL 16.10.08; art. 17 comma 2 CCNL Area dirigenziale Istruzione e Ricerca del 08.07.2019</text:p>
          </table:table-cell>
          <table:table-cell office:value-type="string" calcext:value-type="string">
            <text:p>Eventuale nota interlocutoria 60 gg. dal ricevimento dell’istanza, per il personale degli Uffici afferenti alle Aree, delle Aree, delle Scuole, dei Centri e de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19" calcext:value-type="float">
            <text:p>119</text:p>
          </table:table-cell>
          <table:table-cell office:value-type="string" calcext:value-type="string">
            <text:p>Congedo parentale non soggetto a decurtazione: verifica formale e sostanziale dei presupposti</text:p>
          </table:table-cell>
          <table:table-cell office:value-type="string" calcext:value-type="string">
            <text:p>artt. 32 e 36 d.lgs. n. 151/01; art. 31, comma 4, CCNL 16.10.08; art. 17 comma 3 CCNL Area dirigenziale Istruzione e Ricerca del 08.07.2019</text:p>
          </table:table-cell>
          <table:table-cell office:value-type="string" calcext:value-type="string">
            <text:p>eventuale nota interlocutoria entro 60 gg. dal ricevimento dell’istanza trasmessa con i riepiloghi mensili dagli Uffici afferenti alle Aree, dalle Aree, dalle Scuole, dai Centri e da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20" calcext:value-type="float">
            <text:p>120</text:p>
          </table:table-cell>
          <table:table-cell office:value-type="string" calcext:value-type="string">
            <text:p>Congedo parentale con retribuzione ridotta o senza retribuzione: emanazione del provvedimento di decurtazione stipendiale</text:p>
          </table:table-cell>
          <table:table-cell office:value-type="string" calcext:value-type="string">
            <text:p>artt. 32, 34 e 36 d.lgs. n. 151/01.</text:p>
          </table:table-cell>
          <table:table-cell office:value-type="string" calcext:value-type="string">
            <text:p>entro 90 gg. dal ricevimento dell'istanza: </text:p>
            <text:p>- trasmessa con i riepiloghi mensili dagli Uffici afferenti alle Aree, dalle Aree, dalle Scuole, dai Centri e dai Dipartimenti; </text:p>
            <text:p>-trasmessa dall'A.O.U.,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21" calcext:value-type="float">
            <text:p>121</text:p>
          </table:table-cell>
          <table:table-cell office:value-type="string" calcext:value-type="string">
            <text:p>Congedo per la malattia del bambino non soggetto a decurtazione stipendiale: verifica formale e sostanziale dei presupposti</text:p>
          </table:table-cell>
          <table:table-cell office:value-type="string" calcext:value-type="string">
            <text:p>artt. 47, comma 1, e 50 d.lgs. n. 151/01; art. 31, comma 5, CCNL 16.10.08; art. 17 comma 4 CCNL Area dirigenziale Istruzione e Ricerca del 08.07.2019</text:p>
          </table:table-cell>
          <table:table-cell office:value-type="string" calcext:value-type="string">
            <text:p>Nota interlocutoria entro 60 gg. dal ricevimento dell’istanza trasmessa con i riepiloghi mensili dagli Uffici afferenti alle Aree, dalle Aree, <text:s/>dalle Scuole, dai Centri e dai Dipartimenti;</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office:value-type="string" calcext:value-type="string">
            <text:p>no</text:p>
          </table:table-cell>
          <table:table-cell office:value-type="string" calcext:value-type="string">
            <text:p>sì</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22" calcext:value-type="float">
            <text:p>122</text:p>
          </table:table-cell>
          <table:table-cell office:value-type="string" calcext:value-type="string">
            <text:p>Congedo per malattia del bambino senza retribuzione: provvedimento di decurtazione stipendiale</text:p>
          </table:table-cell>
          <table:table-cell office:value-type="string" calcext:value-type="string">
            <text:p>artt. 47, commi 1 e 2, 48 e 50 d.lgs. n. 151/01</text:p>
          </table:table-cell>
          <table:table-cell office:value-type="string" calcext:value-type="string">
            <text:p>entro 90 gg.: </text:p>
            <text:p>- dal ricevimento dell’istanza trasmessa con i riepiloghi mensili dagli Uffici afferenti alle Aree, dalle Aree, dalle Scuole, dai Centri e dai Dipartimenti;</text:p>
            <text:p>- dal ricevimento della comunicazione da parte dell'A.O.U.,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23" calcext:value-type="float">
            <text:p>123</text:p>
          </table:table-cell>
          <table:table-cell office:value-type="string" calcext:value-type="string">
            <text:p>Prolungamento congedo parentale: verifica presupposti formali e sostanziali</text:p>
          </table:table-cell>
          <table:table-cell office:value-type="string" calcext:value-type="string">
            <text:p>artt. 33, comma 1, e 42, commi 1, D.Lgs. n. 151/01 e s.m.i.</text:p>
          </table:table-cell>
          <table:table-cell office:value-type="string" calcext:value-type="string">
            <text:p>Nota di concessione entro 90 gg dall'acquisizione dell'istanza; <text:s/>per il personale dell'Azienda entro 90 gg dalla nota di trasmissione,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table:style-name="ce9"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24" calcext:value-type="float">
            <text:p>124</text:p>
          </table:table-cell>
          <table:table-cell office:value-type="string" calcext:value-type="string">
            <text:p>Prolungamento congedo parentale: provvedimento di definizione del trattamento economico spettante</text:p>
          </table:table-cell>
          <table:table-cell office:value-type="string" calcext:value-type="string">
            <text:p>artt. 33, comma 1, e 42, commi 1, D.Lgs. n. 151/01 e s.m.i.</text:p>
          </table:table-cell>
          <table:table-cell office:value-type="string" calcext:value-type="string">
            <text:p>Provvedimento entro 90 gg dall'acquisizione della relativa documentazione da parte degli Uffici afferenti alle Aree, dalle Aree, dalle Scuole, dai Centri e dai Dipartimenti;</text:p>
            <text:p>Per il personale dell'Azienda entro 90 gg dalla nota di trasmissione, previa relativa istruttoria da parte dell'AOU</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table:style-name="ce9"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8">
          <table:table-cell office:value-type="float" office:value="125" calcext:value-type="float">
            <text:p>125</text:p>
          </table:table-cell>
          <table:table-cell office:value-type="string" calcext:value-type="string">
            <text:p>Denuncia di infortunio del personale T.A. e dirigente in servizio presso l’Amministrazione Centrale</text:p>
          </table:table-cell>
          <table:table-cell office:value-type="string" calcext:value-type="string">
            <text:p>art. 53 DPR n. 1124/65 e s.m.i.</text:p>
          </table:table-cell>
          <table:table-cell office:value-type="string" calcext:value-type="string">
            <text:p>Denuncia all’INAIL entro 2 giorni dalla data di ricevimento del certificato medico attestante una prognosi superiore a 3 giorni, escluso quello dell’evento, o entro 24 ore per gli infortuni mortali o per i quali ricorra pericolo di morte</text:p>
          </table:table-cell>
          <table:table-cell office:value-type="string" calcext:value-type="string">
            <text:p>Ufficio Assenze e Presenze Personale Contrattualizzato</text:p>
          </table:table-cell>
          <table:table-cell office:value-type="string" calcext:value-type="string">
            <text:p><text:s/>Dirigente dell'Area, in qualità di Delegato del Datore di Lavoro in materia di sicurezza e salute sui luoghi di lavoro ai sensi del Regolamento di Ateneo di cui al D.R. 2896/2018</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3" office:value-type="string" calcext:value-type="string">
            <text:p>N.A.</text:p>
          </table:table-cell>
          <table:table-cell office:value-type="string" calcext:value-type="string">
            <text:p>Direttore Generale, in qualità di Datore di Lavoro in materia di sicurezza e salute sui luoghi di lavoro ai sensi del Regolamento di Ateneo di cui al D.R. 2896/2018</text:p>
          </table:table-cell>
        </table:table-row>
        <table:table-row table:style-name="ro8">
          <table:table-cell office:value-type="float" office:value="126" calcext:value-type="float">
            <text:p>126</text:p>
          </table:table-cell>
          <table:table-cell office:value-type="string" calcext:value-type="string">
            <text:p>Comunicazione di infortunio del personale t.a. e dirigente in servizio presso l’Amministrazione Centrale</text:p>
          </table:table-cell>
          <table:table-cell office:value-type="string" calcext:value-type="string">
            <text:p>Art. 18, c. 1, lett. r, del D.Lgs. n. 81 del 2008 e s.m.i.</text:p>
          </table:table-cell>
          <table:table-cell office:value-type="string" calcext:value-type="string">
            <text:p>Comunicazione all'INAIL entro 2 gg. dal ricevimento del certificato medico attestante una prognosi da 1 a 3 giorni, escluso quello dell’evento</text:p>
          </table:table-cell>
          <table:table-cell office:value-type="string" calcext:value-type="string">
            <text:p>Ufficio Assenze e Presenze Personale Contrattualizzato</text:p>
          </table:table-cell>
          <table:table-cell office:value-type="string" calcext:value-type="string">
            <text:p><text:s/>Dirigente dell'Area, in qualità di Delegato del Datore di Lavoro in materia di sicurezza e salute sui luoghi di lavoro ai sensi del Regolamento di Ateneo di cui al D.R. 2896/2018</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office:value-type="string" calcext:value-type="string">
            <text:p>N.A.</text:p>
          </table:table-cell>
          <table:table-cell office:value-type="string" calcext:value-type="string">
            <text:p>NA.</text:p>
          </table:table-cell>
          <table:table-cell office:value-type="string" calcext:value-type="string">
            <text:p>N.A.</text:p>
          </table:table-cell>
          <table:table-cell office:value-type="string" calcext:value-type="string">
            <text:p>Dirigente dell'Area di afferenza</text:p>
          </table:table-cell>
        </table:table-row>
        <table:table-row table:style-name="ro8">
          <table:table-cell office:value-type="float" office:value="127" calcext:value-type="float">
            <text:p>127</text:p>
          </table:table-cell>
          <table:table-cell office:value-type="string" calcext:value-type="string">
            <text:p>Denuncia di malattia professionale del personale t.a. e dirigente in servizio presso l’Amministrazione Centrale</text:p>
          </table:table-cell>
          <table:table-cell office:value-type="string" calcext:value-type="string">
            <text:p>Art. 53, c. 5, del D.P.R. n. 1124/1965 e s.m.i</text:p>
          </table:table-cell>
          <table:table-cell office:value-type="string" calcext:value-type="string">
            <text:p>Denuncia all’INAIL entro 5 giorni dalla data di ricevimento del certificato riferito alla malattia stessa</text:p>
          </table:table-cell>
          <table:table-cell office:value-type="string" calcext:value-type="string">
            <text:p>Ufficio Assenze e Presenze Personale Contrattualizzato</text:p>
          </table:table-cell>
          <table:table-cell office:value-type="string" calcext:value-type="string">
            <text:p><text:s/>Dirigente dell'Area, in qualità di Delegato del Datore di Lavoro in materia di sicurezza e salute sui luoghi di lavoro ai sensi del Regolamento di Ateneo di cui al D.R. 2896/2018</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3" office:value-type="string" calcext:value-type="string">
            <text:p>N.A.</text:p>
          </table:table-cell>
          <table:table-cell office:value-type="string" calcext:value-type="string">
            <text:p>Dirigente dell'Area di afferenza</text:p>
          </table:table-cell>
        </table:table-row>
        <table:table-row table:style-name="ro10">
          <table:table-cell office:value-type="float" office:value="128" calcext:value-type="float">
            <text:p>128</text:p>
          </table:table-cell>
          <table:table-cell office:value-type="string" calcext:value-type="string">
            <text:p>Permessi per assistenza a parenti ed affini con handicap grave e permessi per il lavoratore portatore di handicap grave</text:p>
          </table:table-cell>
          <table:table-cell office:value-type="string" calcext:value-type="string">
            <text:p>art. 33, commi 3 e 6, L. n. 104/92 e s.m.i.</text:p>
          </table:table-cell>
          <table:table-cell office:value-type="string" calcext:value-type="string">
            <text:p>Nota di autorizzazione entro 20 gg. dall'acquisizione dell'istanza</text:p>
          </table:table-cell>
          <table:table-cell office:value-type="string" calcext:value-type="string">
            <text:p>Ufficio Assenze e Presenze Personale Contrattualizzato</text:p>
          </table:table-cell>
          <table:table-cell office:value-type="string" calcext:value-type="string">
            <text:p>Sottoscrizione da parte del Dirigente dell’Area</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office:value-type="string" calcext:value-type="string">
            <text:p>http://www.unina.it/modulistica/assenze-e-presenze-personale-contrattualizzato</text:p>
          </table:table-cell>
          <table:table-cell office:value-type="string" calcext:value-type="string">
            <text:p>Dirigente dell'Area di afferenza</text:p>
          </table:table-cell>
        </table:table-row>
        <table:table-row table:style-name="ro10">
          <table:table-cell office:value-type="float" office:value="129" calcext:value-type="float">
            <text:p>129</text:p>
          </table:table-cell>
          <table:table-cell office:value-type="string" calcext:value-type="string">
            <text:p>Congedo per la cura del figlio/genitore/fratello/ coniuge disabile grave per tutto il personale tecnico-amministrativo e dirigente</text:p>
          </table:table-cell>
          <table:table-cell office:value-type="string" calcext:value-type="string">
            <text:p>art. 42, commi 5, 5bis, 5ter e 5 quinquies, D.Lgs. n. 151/01 e s.m.i.</text:p>
          </table:table-cell>
          <table:table-cell office:value-type="string" calcext:value-type="string">
            <text:p>Concessione entro 30 gg. dal ricevimento dell’istanza, per il personale degli Uffici alle Aree, dalle Aree,; delle Scuole, dei Centri e dei Dipartimenti; per i dipendenti dell’A.O.U., istruttoria e trasmissione della pratica da parte dell'A.O.U. entro 20 gg. dal ricevimento dell'istanza; concessione da parte dell'UAPPC entro 15 gg. dal ricevimento della pratica da parte dell'A.O.U. e comunque nel rispetto del termine di 30 gg</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0">
          <table:table-cell office:value-type="float" office:value="130" calcext:value-type="float">
            <text:p>130</text:p>
          </table:table-cell>
          <table:table-cell office:value-type="string" calcext:value-type="string">
            <text:p>Assenza ingiustificata per tutto il personale tecnico-amministrativo e dirigente</text:p>
          </table:table-cell>
          <table:table-cell/>
          <table:table-cell office:value-type="string" calcext:value-type="string">
            <text:p>90 giorni: </text:p>
            <text:p>- dalla segnalazione da parte del Responsabile della struttura;</text:p>
            <text:p>- dal ricevimento della comunicazione da parte dell’AOU, previa istruttoria della relativa pratica da parte del competente ufficio</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3" office:value-type="string" calcext:value-type="string">
            <text:p>N.A.</text:p>
          </table:table-cell>
          <table:table-cell office:value-type="string" calcext:value-type="string">
            <text:p>Dirigente dell'Area di afferenza</text:p>
          </table:table-cell>
        </table:table-row>
        <table:table-row table:style-name="ro10">
          <table:table-cell office:value-type="float" office:value="131" calcext:value-type="float">
            <text:p>131</text:p>
          </table:table-cell>
          <table:table-cell office:value-type="string" calcext:value-type="string">
            <text:p>Permessi straordinari per il diritto allo studio per il personale tecnico-amministrativo a tempo indeterminato con esclusione del personale facente parte del contingente dell'Azienda Ospedaliera Universitaria Federico II</text:p>
          </table:table-cell>
          <table:table-cell office:value-type="string" calcext:value-type="string">
            <text:p>art. 32, commi 8,9, 11 e 12 del CCNL 16.10.2008 Regolamento di Ateneo vigente in materia</text:p>
          </table:table-cell>
          <table:table-cell office:value-type="string" calcext:value-type="string">
            <text:p>Entro il 10 gennaio pubblicazione della graduatoria formalizzata con Decreto del Direttore Generale</text:p>
          </table:table-cell>
          <table:table-cell office:value-type="string" calcext:value-type="string">
            <text:p>Ufficio Assenze e Presenze Personale Contrattualizzato</text:p>
          </table:table-cell>
          <table:table-cell office:value-type="string" calcext:value-type="string">
            <text:p>Sottoscrizione da parte del Direttore Generale</text:p>
          </table:table-cell>
          <table:table-cell office:value-type="string" calcext:value-type="string">
            <text:p>ricorso al giudice ordinario in funzione di giudice del lavoro</text:p>
          </table:table-cell>
          <table:table-cell office:value-type="string" calcext:value-type="string">
            <text:p>e-mail: uappc@unina.it - PEC: uappc@pec.unina.it - Contatti telefonici reperibili alla pagina web http://www.unina.it/-/1774426-ufficio-assenze-presenze-personale-contrattualizzato - messaggistica istantanea mediante Microsoft Teams</text:p>
          </table:table-cell>
          <table:table-cell table:number-columns-repeated="2" office:value-type="string" calcext:value-type="string">
            <text:p>no</text:p>
          </table:table-cell>
          <table:table-cell table:number-columns-repeated="2" office:value-type="string" calcext:value-type="string">
            <text:p>N.A.</text:p>
          </table:table-cell>
          <table:table-cell table:style-name="ce10" office:value-type="string" calcext:value-type="string">
            <text:p><text:a xlink:href="http://www.unina.it/modulistica/assenze-e-presenze-personale-contrattualizzato" xlink:type="simple">http://www.unina.it/modulistica/assenze-e-presenze-personale-contrattualizzato</text:a></text:p>
          </table:table-cell>
          <table:table-cell office:value-type="string" calcext:value-type="string">
            <text:p>Dirigente dell'Area di afferenza</text:p>
          </table:table-cell>
        </table:table-row>
        <table:table-row table:style-name="ro15">
          <table:table-cell office:value-type="float" office:value="132" calcext:value-type="float">
            <text:p>132</text:p>
          </table:table-cell>
          <table:table-cell office:value-type="string" calcext:value-type="string">
            <text:p>Rilascio dello stato matricolare</text:p>
          </table:table-cell>
          <table:table-cell/>
          <table:table-cell office:value-type="string" calcext:value-type="string">
            <text:p>Entro 90 gg dalla richiesta, salvo i seguenti casi: </text:p>
            <text:p>- 8 gg. dalla data dell'evento in caso di decesso, inabilità e licenziamento con o senza preavviso; </text:p>
            <text:p>- entro i termini fissati dagli Uffici competenti nei casi specifici.</text:p>
          </table:table-cell>
          <table:table-cell office:value-type="string" calcext:value-type="string">
            <text:p>Per la parte di rispettiva competenza: UAPPC e Ufficio Personale Tecnico Amministrativo</text:p>
          </table:table-cell>
          <table:table-cell office:value-type="string" calcext:value-type="string">
            <text:p>Sottoscrizione da parte del Dirigente dell’Area</text:p>
          </table:table-cell>
          <table:table-cell/>
          <table:table-cell office:value-type="string" calcext:value-type="string">
            <text:p>UPTA:</text:p>
            <text:p>Reparto Carriere - Amministrativi, Bibliotecari e Dirigenti</text:p>
            <text:p>Responsabile: dott.ssa Valeria SODO  081 2537 706</text:p>
            <text:p>Reparto Carriere - Tecnici e Socio-sanitari</text:p>
            <text:p>Responsabile: dott.ssa Maria BERVICATO 081 2537 787</text:p>
            <text:p>UAPPC:</text:p>
            <text:p>Tel 081 2537 757 - 081 2537 698 - 081 2537 870</text:p>
            <text:p>Email: uappc@unina.it - PEC: uappc@pec.unina.it</text:p>
            <text:p>Fax 081 2537 713</text:p>
          </table:table-cell>
          <table:table-cell table:number-columns-repeated="2" office:value-type="string" calcext:value-type="string">
            <text:p>no</text:p>
          </table:table-cell>
          <table:table-cell office:value-type="string" calcext:value-type="string">
            <text:p>n.a.</text:p>
          </table:table-cell>
          <table:table-cell table:number-columns-repeated="2" office:value-type="string" calcext:value-type="string">
            <text:p>n.a. </text:p>
          </table:table-cell>
          <table:table-cell office:value-type="string" calcext:value-type="string">
            <text:p>Dirigente dell'Area di afferenza</text:p>
          </table:table-cell>
        </table:table-row>
        <table:table-row table:style-name="ro16">
          <table:table-cell table:style-name="ce6"/>
          <table:table-cell table:style-name="Default" table:number-columns-repeated="16383"/>
        </table:table-row>
        <table:named-expressions>
          <table:named-range table:name="_Hlk137122068" table:base-cell-address="$Foglio1.$A$1" table:cell-range-address="$Foglio1.$B$46"/>
          <table:named-range table:name="_Hlk137122126" table:base-cell-address="$Foglio1.$A$1" table:cell-range-address="$Foglio1.$D$46"/>
          <table:named-range table:name="_Hlk138153970" table:base-cell-address="$Foglio1.$A$1" table:cell-range-address="$Foglio1.$A$2"/>
        </table:named-expressions>
      </table:table>
      <table:named-expressions/>
      <table:database-ranges>
        <table:database-range table:name="__Anonymous_Sheet_DB__0" table:target-range-address="Foglio1.A2:Foglio1.N134"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2P0" style:volatile="true">
      <number:text>€ </number:text>
      <number:number number:decimal-places="0" number:min-decimal-places="0" number:min-integer-digits="1" number:grouping="true"/>
    </number:number-style>
    <number:number-style style:name="N112">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0" number:min-decimal-places="0" number:min-integer-digits="1" number:grouping="true"/>
    </number:number-style>
    <number:number-style style:name="N113">
      <style:text-properties fo:color="#ff0000"/>
      <number:text>-€ </number:text>
      <number:number number:decimal-places="0" number:min-decimal-places="0"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number:text>-€ </number:text>
      <number:number number:decimal-places="2" number:min-decimal-places="2" number:min-integer-digits="1" number:grouping="true"/>
      <style:map style:condition="value()&gt;=0" style:apply-style-name="N114P0"/>
    </number:number-style>
    <number:number-style style:name="N115P0" style:volatile="true">
      <number:text>€ </number:text>
      <number:number number:decimal-places="2" number:min-decimal-places="2" number:min-integer-digits="1" number:grouping="true"/>
    </number:number-style>
    <number:number-style style:name="N115">
      <style:text-properties fo:color="#ff0000"/>
      <number:text>-€ </number:text>
      <number:number number:decimal-places="2" number:min-decimal-places="2" number:min-integer-digits="1" number:grouping="true"/>
      <style:map style:condition="value()&gt;=0" style:apply-style-name="N115P0"/>
    </number:number-style>
    <number:date-style style:name="N116">
      <number:day number:style="long"/>
      <number:text>-</number:text>
      <number:month number:textual="true"/>
      <number:text>-</number:text>
      <number:year/>
    </number:date-style>
    <number:date-style style:name="N117">
      <number:day number:style="long"/>
      <number:text>-</number:text>
      <number:month number:textual="true"/>
    </number:date-style>
    <number:date-style style:name="N118">
      <number:month number:textual="true"/>
      <number:text>-</number:text>
      <number:year/>
    </number:date-style>
    <number:time-style style:name="N119">
      <number:hours/>
      <number:text>:</number:text>
      <number:minutes number:style="long"/>
      <number:text> </number:text>
      <number:am-pm/>
    </number:time-style>
    <number:time-style style:name="N120">
      <number:hours/>
      <number:text>:</number:text>
      <number:minutes number:style="long"/>
      <number:text>:</number:text>
      <number:seconds number:style="long"/>
      <number:text> </number:text>
      <number:am-pm/>
    </number:time-style>
    <number:time-style style:name="N121">
      <number:hours/>
      <number:text>:</number:text>
      <number:minutes number:style="long"/>
    </number:time-style>
    <number:time-style style:name="N122">
      <number:hours/>
      <number:text>:</number:text>
      <number:minutes number:style="long"/>
      <number:text>:</number:text>
      <number:seconds number:style="long"/>
    </number:time-style>
    <number:date-style style:name="N123">
      <number:day number:style="long"/>
      <number:text>/</number:text>
      <number:month number:style="long"/>
      <number:text>/</number:text>
      <number:year number:style="long"/>
      <number:text> </number:text>
      <number:hours/>
      <number:text>:</number:text>
      <number:minutes number:style="long"/>
    </number:dat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2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8P1" style:volatile="true">
      <number:text>-</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9P1" style:volatile="true">
      <number:text>-€ </number:text>
      <number:fill-character> </number:fill-character>
      <number:number number:decimal-places="0" number:min-decimal-places="0" number:min-integer-digits="1" number:grouping="true"/>
      <number:text loext:blank-width-char="-"> </number:text>
    </number:number-style>
    <number:number-style style:name="N129P2" style:volatile="true">
      <number:text loext:blank-width-char="-"> € </number:text>
      <number:fill-character> </number:fill-character>
      <number:text loext:blank-width-char="-1">-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0P1" style:volatile="true">
      <number:text>-</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number-style style:name="N131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1P1" style:volatile="true">
      <number:text>-€ </number:text>
      <number:fill-character> </number:fill-character>
      <number:number number:decimal-places="2" number:min-decimal-places="2" number:min-integer-digits="1" number:grouping="true"/>
      <number:text loext:blank-width-char="-"> </number:text>
    </number:number-style>
    <number:number-style style:name="N131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9">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LOREDANA CACCIAPUOTI</meta:initial-creator>
    <dc:creator>NICOLA ALESSANDRO MARTI</dc:creator>
    <meta:creation-date>2023-10-06T09:33:59</meta:creation-date>
    <dc:date>2024-03-18T11:34:44</dc:date>
    <meta:editing-duration>P0D</meta:editing-duration>
    <meta:generator>LibreOffice/25.8.5.2$Windows_X86_64 LibreOffice_project/9c8b85f387cc00a89945a79c9e6239f32e450ac2</meta:generator>
    <meta:document-statistic meta:table-count="1" meta:cell-count="1847" meta:object-count="0"/>
    <meta:user-defined meta:name="AppVersion">16.0300</meta:user-defined>
    <meta:user-defined meta:name="MSIP_Label_2ad0b24d-6422-44b0-b3de-abb3a9e8c81a_ActionId">4b53180b-1ae4-4318-9539-eb6ee3763399</meta:user-defined>
    <meta:user-defined meta:name="MSIP_Label_2ad0b24d-6422-44b0-b3de-abb3a9e8c81a_ContentBits">0</meta:user-defined>
    <meta:user-defined meta:name="MSIP_Label_2ad0b24d-6422-44b0-b3de-abb3a9e8c81a_Enabled">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36:13Z</meta:user-defined>
    <meta:user-defined meta:name="MSIP_Label_2ad0b24d-6422-44b0-b3de-abb3a9e8c81a_SiteId" meta:value-type="string">2fcfe26a-bb62-46b0-b1e3-28f9da0c45fd</meta:user-defined>
  </office:meta>
</office:document-meta>
</file>