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5.817cm"/>
    </style:style>
    <style:style style:name="co3" style:family="table-column">
      <style:table-column-properties fo:break-before="auto" style:column-width="5.426cm"/>
    </style:style>
    <style:style style:name="co4" style:family="table-column">
      <style:table-column-properties fo:break-before="auto" style:column-width="4.727cm"/>
    </style:style>
    <style:style style:name="co5" style:family="table-column">
      <style:table-column-properties fo:break-before="auto" style:column-width="6.964cm"/>
    </style:style>
    <style:style style:name="co6" style:family="table-column">
      <style:table-column-properties fo:break-before="auto" style:column-width="5.87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9.901cm"/>
    </style:style>
    <style:style style:name="co9" style:family="table-column">
      <style:table-column-properties fo:break-before="auto" style:column-width="4.671cm"/>
    </style:style>
    <style:style style:name="co10" style:family="table-column">
      <style:table-column-properties fo:break-before="auto" style:column-width="5.286cm"/>
    </style:style>
    <style:style style:name="co11" style:family="table-column">
      <style:table-column-properties fo:break-before="auto" style:column-width="5.091cm"/>
    </style:style>
    <style:style style:name="co12" style:family="table-column">
      <style:table-column-properties fo:break-before="auto" style:column-width="4.027cm"/>
    </style:style>
    <style:style style:name="co13" style:family="table-column">
      <style:table-column-properties fo:break-before="auto" style:column-width="4.112cm"/>
    </style:style>
    <style:style style:name="co14" style:family="table-column">
      <style:table-column-properties fo:break-before="auto" style:column-width="6.657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2.672cm" fo:break-before="auto" style:use-optimal-row-height="false"/>
    </style:style>
    <style:style style:name="ro4" style:family="table-row">
      <style:table-row-properties style:row-height="2.884cm" fo:break-before="auto" style:use-optimal-row-height="false"/>
    </style:style>
    <style:style style:name="ro5" style:family="table-row">
      <style:table-row-properties style:row-height="3.44cm" fo:break-before="auto" style:use-optimal-row-height="false"/>
    </style:style>
    <style:style style:name="ro6" style:family="table-row">
      <style:table-row-properties style:row-height="1.236cm" fo:break-before="auto" style:use-optimal-row-height="true"/>
    </style:style>
    <style:style style:name="ro7" style:family="table-row">
      <style:table-row-properties style:row-height="1.632cm" fo:break-before="auto" style:use-optimal-row-height="true"/>
    </style:style>
    <style:style style:name="ro8" style:family="table-row">
      <style:table-row-properties style:row-height="5.08cm" fo:break-before="auto" style:use-optimal-row-height="false"/>
    </style:style>
    <style:style style:name="ro9" style:family="table-row">
      <style:table-row-properties style:row-height="4.895cm" fo:break-before="auto" style:use-optimal-row-height="false"/>
    </style:style>
    <style:style style:name="ro10" style:family="table-row">
      <style:table-row-properties style:row-height="2.487cm" fo:break-before="auto" style:use-optimal-row-height="false"/>
    </style:style>
    <style:style style:name="ro11" style:family="table-row">
      <style:table-row-properties style:row-height="4.233cm" fo:break-before="auto" style:use-optimal-row-height="false"/>
    </style:style>
    <style:style style:name="ro12" style:family="table-row">
      <style:table-row-properties style:row-height="3.334cm" fo:break-before="auto" style:use-optimal-row-height="false"/>
    </style:style>
    <style:style style:name="ro13" style:family="table-row">
      <style:table-row-properties style:row-height="3.625cm" fo:break-before="auto" style:use-optimal-row-height="false"/>
    </style:style>
    <style:style style:name="ro14" style:family="table-row">
      <style:table-row-properties style:row-height="3.387cm" fo:break-before="auto" style:use-optimal-row-height="false"/>
    </style:style>
    <style:style style:name="ro15" style:family="table-row">
      <style:table-row-properties style:row-height="3.605cm" fo:break-before="auto" style:use-optimal-row-height="true"/>
    </style:style>
    <style:style style:name="ro16" style:family="table-row">
      <style:table-row-properties style:row-height="4.207cm" fo:break-before="auto" style:use-optimal-row-height="false"/>
    </style:style>
    <style:style style:name="ro17" style:family="table-row">
      <style:table-row-properties style:row-height="6.244cm" fo:break-before="auto" style:use-optimal-row-height="false"/>
    </style:style>
    <style:style style:name="ro18" style:family="table-row">
      <style:table-row-properties style:row-height="4.868cm" fo:break-before="auto" style:use-optimal-row-height="false"/>
    </style:style>
    <style:style style:name="ro19" style:family="table-row">
      <style:table-row-properties style:row-height="2.422cm" fo:break-before="auto" style:use-optimal-row-height="true"/>
    </style:style>
    <style:style style:name="ro20" style:family="table-row">
      <style:table-row-properties style:row-height="5.715cm" fo:break-before="auto" style:use-optimal-row-height="false"/>
    </style:style>
    <style:style style:name="ro21" style:family="table-row">
      <style:table-row-properties style:row-height="3.21cm" fo:break-before="auto" style:use-optimal-row-height="true"/>
    </style:style>
    <style:style style:name="ro22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6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8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fo:background-color="#bdd7ee" style:rotation-align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AREA RICERCA, INTERNAZIONALIZZAZIONE E TERZA MISSIONE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e di ogni altro adempimento procedimentale, nonche' dell’adozione del provvedimento finale.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Assegnazione degli obiettivi ai responsabili delle Strutture afferenti <text:s/>all’Area</text:p>
          </table:table-cell>
          <table:table-cell office:value-type="string" calcext:value-type="string">
            <text:p>Contratto collettivo nazionale</text:p>
          </table:table-cell>
          <table:table-cell office:value-type="string" calcext:value-type="string">
            <text:p>Entro 30 giorni dall'assegnazione degli obiettivi al Capo Area da parte del Direttore Generale</text:p>
          </table:table-cell>
          <table:table-cell office:value-type="string" calcext:value-type="string">
            <text:p>Area Ricerca, Internazionalizzazione e Terza Missione</text:p>
          </table:table-cell>
          <table:table-cell office:value-type="string" calcext:value-type="string">
            <text:p>Dirigente dell'Area</text:p>
          </table:table-cell>
          <table:table-cell office:value-type="string" calcext:value-type="string">
            <text:p>Ricorso al giudice ordinario in funzione di giudice lavoro</text:p>
          </table:table-cell>
          <table:table-cell office:value-type="string" calcext:value-type="string">
            <text:p>Email: area.ricerca@unina.it</text:p>
            <text:p>PEC: area.ricerca@pec.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ettore Generale</text:p>
          </table:table-cell>
          <table:table-cell table:number-columns-repeated="16370"/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string" calcext:value-type="string">
            <text:p>Monitoraggio dello stato di attuazione delle misure anticorruzione e degli obblighi di <text:s/>pubblicazione</text:p>
          </table:table-cell>
          <table:table-cell office:value-type="string" calcext:value-type="string">
            <text:p>PIAO di Ateneo; Decreto Legislativo 14/03/2013 n. 33</text:p>
          </table:table-cell>
          <table:table-cell office:value-type="string" calcext:value-type="string">
            <text:p>Entro le scadenze stabilite dal PIAO</text:p>
          </table:table-cell>
          <table:table-cell office:value-type="string" calcext:value-type="string">
            <text:p>Area Ricerca, Internazionalizzazione e Terza Missione</text:p>
          </table:table-cell>
          <table:table-cell office:value-type="string" calcext:value-type="string">
            <text:p>Dirigente dell'Area</text:p>
          </table:table-cell>
          <table:table-cell/>
          <table:table-cell office:value-type="string" calcext:value-type="string">
            <text:p>Email: area.ricerca@unina.it</text:p>
            <text:p>PEC: area.ricerca@pec.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ettore Generale</text:p>
          </table:table-cell>
          <table:table-cell table:number-columns-repeated="16370"/>
        </table:table-row>
        <table:table-row table:style-name="ro4">
          <table:table-cell office:value-type="float" office:value="3" calcext:value-type="float">
            <text:p>3</text:p>
          </table:table-cell>
          <table:table-cell office:value-type="string" calcext:value-type="string">
            <text:p>Monitoraggio stato di attuazione delibere organi accademici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Entro 20 giorni dal ricevimento della delibera</text:p>
          </table:table-cell>
          <table:table-cell office:value-type="string" calcext:value-type="string">
            <text:p>Area Ricerca, Internazionalizzazione e Terza Missione</text:p>
          </table:table-cell>
          <table:table-cell office:value-type="string" calcext:value-type="string">
            <text:p>Dirigente dell'Area</text:p>
          </table:table-cell>
          <table:table-cell/>
          <table:table-cell office:value-type="string" calcext:value-type="string">
            <text:p>Email: area.ricerca@unina.it</text:p>
            <text:p>PEC: area.ricerca@pec.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ettore Generale</text:p>
          </table:table-cell>
          <table:table-cell table:number-columns-repeated="16370"/>
        </table:table-row>
        <table:table-row table:style-name="ro5">
          <table:table-cell office:value-type="float" office:value="4" calcext:value-type="float">
            <text:p>4</text:p>
          </table:table-cell>
          <table:table-cell office:value-type="string" calcext:value-type="string">
            <text:p>Avvisi di selezione Erasmus+ mobilità studenti: assegnazione borse di studio</text:p>
          </table:table-cell>
          <table:table-cell office:value-type="string" calcext:value-type="string">
            <text:p>Circolari Agenzia Nazionale Erasmus+ INDIRE</text:p>
          </table:table-cell>
          <table:table-cell office:value-type="string" calcext:value-type="string">
            <text:p>45 giorni dalla data di sottoscrizione dell'accordo finanziario tra studente e università</text:p>
          </table:table-cell>
          <table:table-cell office:value-type="string" calcext:value-type="string">
            <text:p>Ufficio Erasmus+ e Mobilità Internazionale 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<text:s/>international@unina.it (tutto il personale UE+MI) </text:p>
          </table:table-cell>
          <table:table-cell table:number-columns-repeated="2" office:value-type="string" calcext:value-type="string">
            <text:p>no</text:p>
          </table:table-cell>
          <table:table-cell table:style-name="ce5" office:value-type="string" calcext:value-type="string">
            <text:p>MOBILITY.UNINA.IT</text:p>
          </table:table-cell>
          <table:table-cell office:value-type="string" calcext:value-type="string">
            <text:p>CSA (a carico di UE+MI in collaborazione con UGPTI)</text:p>
          </table:table-cell>
          <table:table-cell table:style-name="ce5" office:value-type="string" calcext:value-type="string">
            <text:p>https://www.unina.it/modulistica/ufficio-erasmus-mobilita-internazionale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6">
          <table:table-cell office:value-type="float" office:value="5" calcext:value-type="float">
            <text:p>5</text:p>
          </table:table-cell>
          <table:table-cell office:value-type="string" calcext:value-type="string">
            <text:p>Avvisi di selezione Erasmus+ mobilità docenti: predisposizione Decreti Rettorali di autorizzazione</text:p>
          </table:table-cell>
          <table:table-cell office:value-type="string" calcext:value-type="string">
            <text:p>Circolari Agenzia Nazionale Erasmus+ INDIRE (accordo Finanziario annuale)</text:p>
          </table:table-cell>
          <table:table-cell office:value-type="string" calcext:value-type="string">
            <text:p>45 giorni dalla data di chiusura di presentazione delle candidature</text:p>
          </table:table-cell>
          <table:table-cell office:value-type="string" calcext:value-type="string">
            <text:p>Ufficio Erasmus+ e Mobilità Internazionale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Email: international@unina.it</text:p>
            <text:p>Tel. 081 2532 258 (Ludovica LOMBARDI)</text:p>
            <text:p/>
          </table:table-cell>
          <table:table-cell table:number-columns-repeated="2" office:value-type="string" calcext:value-type="string">
            <text:p>no</text:p>
          </table:table-cell>
          <table:table-cell table:style-name="ce5" office:value-type="string" calcext:value-type="string">
            <text:p><text:a xlink:href="http://www.unina.it/ateneo/docenti-e-ricercatori/erasmus" xlink:type="simple">http://www.unina.it/ateneo/docenti-e-ricercatori/erasmus</text:a></text:p>
          </table:table-cell>
          <table:table-cell/>
          <table:table-cell table:style-name="ce5" office:value-type="string" calcext:value-type="string">
            <text:p><text:a xlink:href="http://www.unina.it/ateneo/docenti-ericercatori/erasmus" xlink:type="simple">www.unina.it/ateneo/docenti-ericercatori/erasmus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6" calcext:value-type="float">
            <text:p>6</text:p>
          </table:table-cell>
          <table:table-cell office:value-type="string" calcext:value-type="string">
            <text:p>Avvisi di selezione Erasmus+ mobilità docenti: assegnazione borse di mobilità</text:p>
          </table:table-cell>
          <table:table-cell office:value-type="string" calcext:value-type="string">
            <text:p>Circolari Agenzia Nazionale Erasmus+ INDIRE (accordo Finanziario annuale)</text:p>
          </table:table-cell>
          <table:table-cell office:value-type="string" calcext:value-type="string">
            <text:p>30 giorni dalla data di consegna della documentazione giustificativa finale</text:p>
          </table:table-cell>
          <table:table-cell office:value-type="string" calcext:value-type="string">
            <text:p>Ufficio Erasmus+ e Mobilità Internazionale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Email: international@unina.it</text:p>
            <text:p>Tel. 081 2532 258 (Ludovica LOMBARDI)</text:p>
            <text:p/>
          </table:table-cell>
          <table:table-cell table:number-columns-repeated="2" office:value-type="string" calcext:value-type="string">
            <text:p>no</text:p>
          </table:table-cell>
          <table:table-cell table:style-name="ce5" office:value-type="string" calcext:value-type="string">
            <text:p><text:a xlink:href="http://www.unina.it/ateneo/docenti-e-ricercatori/erasmus" xlink:type="simple">http://www.unina.it/ateneo/docenti-e-ricercatori/erasmus</text:a></text:p>
          </table:table-cell>
          <table:table-cell/>
          <table:table-cell table:style-name="ce5" office:value-type="string" calcext:value-type="string">
            <text:p><text:a xlink:href="http://www.unina.it/ateneo/docenti-e-ricercatori/erasmus" xlink:type="simple">www.unina.it/ateneo/docenti-e-ricercatori/erasmus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7" calcext:value-type="float">
            <text:p>7</text:p>
          </table:table-cell>
          <table:table-cell office:value-type="string" calcext:value-type="string">
            <text:p>Rilascio certificati carriere <text:s/>studenti di Master e Scuole di Specializzazione tradotti in lingua inglese </text:p>
          </table:table-cell>
          <table:table-cell office:value-type="string" calcext:value-type="string">
            <text:p>DD.MM.509/99 e 270/04</text:p>
          </table:table-cell>
          <table:table-cell office:value-type="string" calcext:value-type="string">
            <text:p>20 giorni lavorativi dalla richiesta per certificati di Master, Scuole di Specializzazione</text:p>
          </table:table-cell>
          <table:table-cell office:value-type="string" calcext:value-type="string">
            <text:p>Ufficio Erasmus+ e Mobilità Internazionale</text:p>
          </table:table-cell>
          <table:table-cell office:value-type="string" calcext:value-type="string">
            <text:p>Sottoscrizione da parte del Dirigente</text:p>
          </table:table-cell>
          <table:table-cell/>
          <table:table-cell office:value-type="string" calcext:value-type="string">
            <text:p>Email: ihf@unina.it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string" calcext:value-type="string">
            <text:p>Predisposizione pratiche per il conferimento del contributo alla breve mobilità (da sottoporre alla approvazione della Commissione per l’Internazionalizzazione e la Mobilità Internazionale)</text:p>
          </table:table-cell>
          <table:table-cell office:value-type="string" calcext:value-type="string">
            <text:p>Regolamento di Ateneo</text:p>
            <text:p>(DR 2375 del 16-</text:p>
            <text:p>07-2020)</text:p>
          </table:table-cell>
          <table:table-cell office:value-type="string" calcext:value-type="string">
            <text:p>90 giorni dalla presentazione della richiesta</text:p>
          </table:table-cell>
          <table:table-cell office:value-type="string" calcext:value-type="string">
            <text:p>Ufficio Erasmus+ e Mobilità Internazionale</text:p>
          </table:table-cell>
          <table:table-cell office:value-type="string" calcext:value-type="string">
            <text:p>Decreto di autorizzazione del Rettore</text:p>
          </table:table-cell>
          <table:table-cell office:value-type="string" calcext:value-type="string">
            <text:p>Commissione per l'esame delle candidature per la breve mobilità</text:p>
          </table:table-cell>
          <table:table-cell office:value-type="string" calcext:value-type="string">
            <text:p>Email: international@unina.it</text:p>
            <text:p>Tel. 081 2532 258 (Ludovica LOMBARDI)</text:p>
            <text:p/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Pagamenti a carico di Uff. Contabilità AREA1</text:p>
          </table:table-cell>
          <table:table-cell table:style-name="ce5" office:value-type="string" calcext:value-type="string">
            <text:p><text:a xlink:href="http://www.unina.it/ricerca/bandiinternazionali/mobilita" xlink:type="simple">www.unina.it/ricerca/bandiinternazionali/mobilit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9">
          <table:table-cell office:value-type="float" office:value="9" calcext:value-type="float">
            <text:p>9</text:p>
          </table:table-cell>
          <table:table-cell office:value-type="string" calcext:value-type="string">
            <text:p>Avviso di selezione borse di mobilità Fondo Sostegno Giovani (successivo alla approvazione della sua distribuzione da parte del CdA):</text:p>
            <text:p>conferimento borse di mobilità</text:p>
          </table:table-cell>
          <table:table-cell office:value-type="string" calcext:value-type="string">
            <text:p>DM289/2021</text:p>
          </table:table-cell>
          <table:table-cell office:value-type="string" calcext:value-type="string">
            <text:p>60 giorni dalla sottoscrizione dell'accordo finanziario tra studenti e Università</text:p>
          </table:table-cell>
          <table:table-cell office:value-type="string" calcext:value-type="string">
            <text:p>Ufficio Erasmus+ e Mobilità Internazionale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Email: international@unina.it</text:p>
            <text:p>Tel. 081 2537 118 (Anna PERRICCIOLI)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5" office:value-type="string" calcext:value-type="string">
            <text:p><text:a xlink:href="http://www.unina.it/studenti/borse-di-studio-dm-1047/2017" xlink:type="simple">www.unina.it/studenti/borse-di-studio-dm-1047/2017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0">
          <table:table-cell office:value-type="float" office:value="10" calcext:value-type="float">
            <text:p>10</text:p>
          </table:table-cell>
          <table:table-cell office:value-type="string" calcext:value-type="string">
            <text:p>Partecipazione bandi europei di <text:s/>mobilità da sottoporre alla approvazione del CdA e SA</text:p>
          </table:table-cell>
          <table:table-cell office:value-type="string" calcext:value-type="string">
            <text:p>Secondo i singoli progetti e/o bandi internazionali</text:p>
          </table:table-cell>
          <table:table-cell office:value-type="string" calcext:value-type="string">
            <text:p>60 giorni dalla data di presentazione della proposta</text:p>
          </table:table-cell>
          <table:table-cell office:value-type="string" calcext:value-type="string">
            <text:p>Ufficio Erasmus+ e Mobilità Internazionale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Email: international@unina.it</text:p>
            <text:p>Tel. 081 2537 101 (David DE SIMONE)</text:p>
            <text:p>Tel. 081 2537 118 (Anna Perriccioli)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string" calcext:value-type="string">
            <text:p>Richiesta nulla osta per ricerca scientifica (paesi extra UE)</text:p>
          </table:table-cell>
          <table:table-cell office:value-type="string" calcext:value-type="string">
            <text:p>art. 27 ter D.Lgs.</text:p>
            <text:p>n. 286 del 25 luglio 1998, successivamente modificato ed integrato dal D.Lgs. n. 17 del 9</text:p>
            <text:p>gennaio 2008</text:p>
          </table:table-cell>
          <table:table-cell office:value-type="string" calcext:value-type="string">
            <text:p>30 giorni dalla data di presentazione della richiesta</text:p>
          </table:table-cell>
          <table:table-cell office:value-type="string" calcext:value-type="string">
            <text:p>Ufficio Erasmus+ e Mobilità Internazionale</text:p>
          </table:table-cell>
          <table:table-cell office:value-type="string" calcext:value-type="string">
            <text:p> Sportello Unico per l'immigrazione (Prefettura)</text:p>
          </table:table-cell>
          <table:table-cell/>
          <table:table-cell office:value-type="string" calcext:value-type="string">
            <text:p>Email: international@unina.it</text:p>
            <text:p>Tel. 081 2537 579 (Marta MACIOCIA)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5" office:value-type="string" calcext:value-type="string">
            <text:p><text:a xlink:href="http://www.unina.it/-/8360462-comunicazioni-nulla-osta-per-ricerca-scientifica" xlink:type="simple">www.unina.it/-/8360462-comunicazioni-nulla-osta-per-ricerca-scientif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6">
          <table:table-cell office:value-type="float" office:value="12" calcext:value-type="float">
            <text:p>12</text:p>
          </table:table-cell>
          <table:table-cell office:value-type="string" calcext:value-type="string">
            <text:p>Conferimento status Visiting Professor, Visiting Researcher, Visiting Fellow</text:p>
          </table:table-cell>
          <table:table-cell office:value-type="string" calcext:value-type="string">
            <text:p>Regolamento di Ateneo</text:p>
            <text:p>(DR 2651 del 01-</text:p>
            <text:p>07-2019)</text:p>
          </table:table-cell>
          <table:table-cell office:value-type="string" calcext:value-type="string">
            <text:p>90 giorni dalla data di presentazione della richiesta</text:p>
          </table:table-cell>
          <table:table-cell office:value-type="string" calcext:value-type="string">
            <text:p>Ufficio Erasmus+ e Mobilità Internazionale</text:p>
          </table:table-cell>
          <table:table-cell office:value-type="string" calcext:value-type="string">
            <text:p>Decreto del Rettore</text:p>
          </table:table-cell>
          <table:table-cell/>
          <table:table-cell office:value-type="string" calcext:value-type="string">
            <text:p>Email: international@unina.it</text:p>
            <text:p>Tel. 081 2532 258 (Ludovica LOMBARDI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 table:style-name="ce5" office:value-type="string" calcext:value-type="string">
            <text:p><text:a xlink:href="http://www.unina.it/-/11619774-comunicazioni-visiting-professor" xlink:type="simple">www.unina.it/-/11619774-comunicazioni-visiting-professor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1">
          <table:table-cell office:value-type="float" office:value="13" calcext:value-type="float">
            <text:p>13</text:p>
          </table:table-cell>
          <table:table-cell office:value-type="string" calcext:value-type="string">
            <text:p>Istruttoria per la stipula degli Accordi internazionali di tipo A da sottoporre alla approvazione della Commissione Internazionalizzazione e mobilità internazionale</text:p>
          </table:table-cell>
          <table:table-cell office:value-type="string" calcext:value-type="string">
            <text:p>Regolamento di Ateneo in materia</text:p>
          </table:table-cell>
          <table:table-cell office:value-type="string" calcext:value-type="string">
            <text:p>90 giorni dalla richiesta dei dipartimenti coinvolti</text:p>
          </table:table-cell>
          <table:table-cell office:value-type="string" calcext:value-type="string">
            <text:p>Ufficio Supporto all’Internazionalizzazione di Ateneo</text:p>
          </table:table-cell>
          <table:table-cell office:value-type="string" calcext:value-type="string">
            <text:p>Rettore</text:p>
          </table:table-cell>
          <table:table-cell office:value-type="string" calcext:value-type="string">
            <text:p>n.a.</text:p>
          </table:table-cell>
          <table:table-cell office:value-type="string" calcext:value-type="string">
            <text:p>Email: uff.suppinternaz@unina.it <text:s text:c="16"/></text:p>
          </table:table-cell>
          <table:table-cell table:number-columns-repeated="2" office:value-type="string" calcext:value-type="string">
            <text:p>no</text:p>
          </table:table-cell>
          <table:table-cell office:value-type="string" calcext:value-type="string">
            <text:p>https://www.unina.it/-/8266483-comunicazioni-accordi-internazionali</text:p>
          </table:table-cell>
          <table:table-cell office:value-type="string" calcext:value-type="string">
            <text:p>n.a</text:p>
          </table:table-cell>
          <table:table-cell office:value-type="string" calcext:value-type="string">
            <text:p>Comunicazioni - Accordi internazionali | Comunicazioni per docenti e ricercatori (unina.it)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1">
          <table:table-cell office:value-type="float" office:value="14" calcext:value-type="float">
            <text:p>14</text:p>
          </table:table-cell>
          <table:table-cell table:style-name="ce4" office:value-type="string" calcext:value-type="string">
            <text:p>Trasmissione dell'accordo internazionale di tipo A alla firma del Rettore</text:p>
          </table:table-cell>
          <table:table-cell table:style-name="ce4" office:value-type="string" calcext:value-type="string">
            <text:p>Regolamento di Ateneo in materia </text:p>
          </table:table-cell>
          <table:table-cell table:style-name="ce4" office:value-type="string" calcext:value-type="string">
            <text:p>20 giorni dalla ricezione dell'accordo</text:p>
          </table:table-cell>
          <table:table-cell table:style-name="ce4" office:value-type="string" calcext:value-type="string">
            <text:p>Ufficio Supporto all’Internazionalizzazione di Ateneo</text:p>
          </table:table-cell>
          <table:table-cell table:style-name="ce4" office:value-type="string" calcext:value-type="string">
            <text:p>Rettore</text:p>
          </table:table-cell>
          <table:table-cell table:style-name="ce4" office:value-type="string" calcext:value-type="string">
            <text:p>n.a.</text:p>
          </table:table-cell>
          <table:table-cell table:style-name="ce4" office:value-type="string" calcext:value-type="string">
            <text:p>Email: uff.suppinternaz@unina.it <text:s text:c="16"/>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6" office:value-type="string" calcext:value-type="string">
            <text:p><text:a xlink:href="https://www.unina.it/-/8266483-comunicazioni-accordi-internazionali" xlink:type="simple">https://www.unina.it/-/8266483-comunicazioni-accordi-internazionali</text:a></text:p>
          </table:table-cell>
          <table:table-cell table:style-name="ce4" office:value-type="string" calcext:value-type="string">
            <text:p>n.a</text:p>
          </table:table-cell>
          <table:table-cell table:style-name="ce8" office:value-type="string" calcext:value-type="string">
            <text:p><text:a xlink:href="https://www.unina.it/-/8266483-comunicazioni-accordi-internazionali" xlink:type="simple">Comunicazioni - Accordi internazionali | Comunicazioni per docenti e ricercatori (unina.it)</text:a></text:p>
          </table:table-cell>
          <table:table-cell table:style-name="ce4" office:value-type="string" calcext:value-type="string">
            <text:p>Dirigente dell'Area di afferenza</text:p>
          </table:table-cell>
          <table:table-cell table:style-name="ce9"/>
          <table:table-cell table:number-columns-repeated="16369"/>
        </table:table-row>
        <table:table-row table:style-name="ro12">
          <table:table-cell office:value-type="float" office:value="15" calcext:value-type="float">
            <text:p>15</text:p>
          </table:table-cell>
          <table:table-cell office:value-type="string" calcext:value-type="string">
            <text:p>Redazione di decreti per la presentazione e approvazione dei progetti in ambito PNRR e Dipartimenti Eccellenza da sottoporre al Rettore </text:p>
          </table:table-cell>
          <table:table-cell office:value-type="string" calcext:value-type="string">
            <text:p>Regolamenti di Ateneo in materia</text:p>
          </table:table-cell>
          <table:table-cell office:value-type="string" calcext:value-type="string">
            <text:p>Entro 15 giorni dalla richiesta</text:p>
          </table:table-cell>
          <table:table-cell office:value-type="string" calcext:value-type="string">
            <text:p>Ufficio Coordinamento PNRR e Dipartimenti di Eccellenza</text:p>
          </table:table-cell>
          <table:table-cell office:value-type="string" calcext:value-type="string">
            <text:p>Decreto del Rettore</text:p>
          </table:table-cell>
          <table:table-cell/>
          <table:table-cell office:value-type="string" calcext:value-type="string">
            <text:p>Email: uff.coordpnrr-dipecc@unina.it</text:p>
            <text:p>Tel. 081-2532803 (Francesco FABRIZI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3">
          <table:table-cell office:value-type="float" office:value="16" calcext:value-type="float">
            <text:p>16</text:p>
          </table:table-cell>
          <table:table-cell office:value-type="string" calcext:value-type="string">
            <text:p>Redazione di promemoria per la gestione dei progetti in ambito PNRR e Dipartimenti Eccellenza da sottoporre agli Organi Accademici</text:p>
          </table:table-cell>
          <table:table-cell office:value-type="string" calcext:value-type="string">
            <text:p>Regolamenti di Ateneo in materia</text:p>
          </table:table-cell>
          <table:table-cell office:value-type="string" calcext:value-type="string">
            <text:p>Entro 45 giorni dalla richiesta</text:p>
          </table:table-cell>
          <table:table-cell office:value-type="string" calcext:value-type="string">
            <text:p>Ufficio Coordinamento PNRR e Dipartimenti di Eccellenza</text:p>
          </table:table-cell>
          <table:table-cell office:value-type="string" calcext:value-type="string">
            <text:p>Delibera del Consiglio di Amministrazione <text:s/>e Senato Accademico</text:p>
          </table:table-cell>
          <table:table-cell/>
          <table:table-cell office:value-type="string" calcext:value-type="string">
            <text:p>Email: uff.coordpnrr-dipecc@unina.it</text:p>
            <text:p>Tel. 081-2532803 (Francesco FABRIZI)</text:p>
            <text:p>Tel. 081-2537207 (Monica GRASSO)</text:p>
            <text:p/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4">
          <table:table-cell office:value-type="float" office:value="17" calcext:value-type="float">
            <text:p>17</text:p>
          </table:table-cell>
          <table:table-cell office:value-type="string" calcext:value-type="string">
            <text:p>Supporto e monitoraggio per attività di gestione e rendicontazione dei progetti PNRR</text:p>
          </table:table-cell>
          <table:table-cell office:value-type="string" calcext:value-type="string">
            <text:p>Secondo i singoli progetti e/o bandi</text:p>
          </table:table-cell>
          <table:table-cell office:value-type="string" calcext:value-type="string">
            <text:p>Entro 15 giorni dalla richiesta</text:p>
          </table:table-cell>
          <table:table-cell office:value-type="string" calcext:value-type="string">
            <text:p>Ufficio Coordinamento PNRR e Dipartimenti di Eccellenza</text:p>
          </table:table-cell>
          <table:table-cell table:number-columns-repeated="2"/>
          <table:table-cell office:value-type="string" calcext:value-type="string">
            <text:p>Email: uff.coordpnrr-dipecc@unina.it</text:p>
            <text:p>Tel. 081-2532804 (Simona FERRAIOLII)</text:p>
            <text:p>Tel. 081-2537207 (Monica GRASSO)</text:p>
            <text:p>Tel. 081-2537499 (Gennaro DI NAPOLI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4">
          <table:table-cell office:value-type="float" office:value="18" calcext:value-type="float">
            <text:p>18</text:p>
          </table:table-cell>
          <table:table-cell office:value-type="string" calcext:value-type="string">
            <text:p>Supporto e monitoraggio per attività di gestione e rendicontazione dei progetti Dipartimenti di Eccellenza</text:p>
          </table:table-cell>
          <table:table-cell office:value-type="string" calcext:value-type="string">
            <text:p>Secondo i singoli progetti e/o bandi </text:p>
          </table:table-cell>
          <table:table-cell office:value-type="string" calcext:value-type="string">
            <text:p>Entro 15 giorni dalla richiesta</text:p>
          </table:table-cell>
          <table:table-cell office:value-type="string" calcext:value-type="string">
            <text:p>Ufficio Coordinamento PNRR e Dipartimenti di Eccellenza</text:p>
          </table:table-cell>
          <table:table-cell table:number-columns-repeated="2"/>
          <table:table-cell office:value-type="string" calcext:value-type="string">
            <text:p>Email: uff.coordpnrr-dipecc@unina.it</text:p>
            <text:p>Tel. 081-2532803 (Francesco FABRIZI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Supporto per l’approvazione dei progetti da parte degli Organi Accademici</text:p>
          </table:table-cell>
          <table:table-cell office:value-type="string" calcext:value-type="string">
            <text:p>DG/2018/1007 del 19.10.2018</text:p>
          </table:table-cell>
          <table:table-cell office:value-type="string" calcext:value-type="string">
            <text:p>Entro 15 gg dalla richiesta del Dipartimento</text:p>
          </table:table-cell>
          <table:table-cell office:value-type="string" calcext:value-type="string">
            <text:p>Ufficio Progetti di ricerca</text:p>
          </table:table-cell>
          <table:table-cell table:number-columns-repeated="2"/>
          <table:table-cell office:value-type="string" calcext:value-type="string">
            <text:p>E-mail: uff.progettiricerca@unina.it</text:p>
            <text:p>PEC: uff.progettiricerca@pec.unina.it</text:p>
            <text:p>Tel. 081 2537 878 Paolo GUADAGNO</text:p>
            <text:p>Tel. 081 2534 214 Alessia CASO                                           Tel. 081 2537424 Maria LA SALA  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5">
          <table:table-cell office:value-type="float" office:value="20" calcext:value-type="float">
            <text:p>20</text:p>
          </table:table-cell>
          <table:table-cell office:value-type="string" calcext:value-type="string">
            <text:p>Supporto nella fase di presentazione <text:s/>delle proposte progettuali</text:p>
          </table:table-cell>
          <table:table-cell office:value-type="string" calcext:value-type="string">
            <text:p>DG/2018/1007 del 19.10.2018</text:p>
          </table:table-cell>
          <table:table-cell office:value-type="string" calcext:value-type="string">
            <text:p>Entro 15 gg dalla richiesta del Dipartimento</text:p>
          </table:table-cell>
          <table:table-cell office:value-type="string" calcext:value-type="string">
            <text:p>Ufficio Progetti di ricerca</text:p>
          </table:table-cell>
          <table:table-cell table:number-columns-repeated="2"/>
          <table:table-cell office:value-type="string" calcext:value-type="string">
            <text:p>E-mail: uff.progettiricerca@unina.it</text:p>
            <text:p>PEC: uff.progettiricerca@pec.unina.it</text:p>
            <text:p>Tel. 081 2537 878 Paolo GUADAGNO (Nazionali)</text:p>
            <text:p>Tel. 081 2537 494 Serena FEDELE (PRIN)</text:p>
            <text:p>Tel. 081 2532 704 Tiziana SCOGNAMIGLIO (PRIN PNRR)                                                                            Tel. 081 2534 446 Monica ZUCCARINI (Internazionali)       Tel. 081 2534 214 Alessia CASO (Internazionali)                 Tel. 081 2537424 Maria LA SALA  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3">
          <table:table-cell office:value-type="float" office:value="21" calcext:value-type="float">
            <text:p>21</text:p>
          </table:table-cell>
          <table:table-cell office:value-type="string" calcext:value-type="string">
            <text:p>Consulenza e supporto nelle eventuali fasi di negoziazione e contrattualizzazione dei progetti di ricerca approvati</text:p>
          </table:table-cell>
          <table:table-cell office:value-type="string" calcext:value-type="string">
            <text:p>DG/2018/1007 del 19.10.2018</text:p>
          </table:table-cell>
          <table:table-cell office:value-type="string" calcext:value-type="string">
            <text:p>Entro 15 gg dalla richiesta del Dipartimento</text:p>
          </table:table-cell>
          <table:table-cell office:value-type="string" calcext:value-type="string">
            <text:p>Ufficio Progetti di ricerca</text:p>
          </table:table-cell>
          <table:table-cell table:number-columns-repeated="2"/>
          <table:table-cell office:value-type="string" calcext:value-type="string">
            <text:p>E-mail: uff.progettiricerca@unina.it</text:p>
            <text:p>PEC: uff.progettiricerca@pec.unina.it</text:p>
            <text:p>Tel. 081 2537 878 Paolo GUADAGNO</text:p>
            <text:p>Tel. 081 2534 446 Monica ZUCCARINI                                           Tel. 081 2537424 Maria LA SALA  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6">
          <table:table-cell office:value-type="float" office:value="22" calcext:value-type="float">
            <text:p>22</text:p>
          </table:table-cell>
          <table:table-cell office:value-type="string" calcext:value-type="string">
            <text:p>Consulenza e attivazione profilo per personale docente e ricercatore ai principali portali di ricerca ( Funding &amp; Tenders Portal, PADOR, EURAXESS..)</text:p>
          </table:table-cell>
          <table:table-cell office:value-type="string" calcext:value-type="string">
            <text:p>DG/2018/1007 del 19.10.2018</text:p>
          </table:table-cell>
          <table:table-cell office:value-type="string" calcext:value-type="string">
            <text:p>Entro 10 gg dalla richiesta del Dipartimento</text:p>
          </table:table-cell>
          <table:table-cell office:value-type="string" calcext:value-type="string">
            <text:p>Ufficio Progetti di ricerca</text:p>
          </table:table-cell>
          <table:table-cell table:number-columns-repeated="2"/>
          <table:table-cell office:value-type="string" calcext:value-type="string">
            <text:p>E-mail: uff.progettiricerca@unina.it</text:p>
            <text:p>PEC: uff.progettiricerca@pec.unina.it</text:p>
            <text:p>Tel. 081 2537 878 Paolo GUADAGNO</text:p>
            <text:p>Tel. 081 2534 446 Monica ZUCCARINI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7">
          <table:table-cell office:value-type="float" office:value="23" calcext:value-type="float">
            <text:p>23</text:p>
          </table:table-cell>
          <table:table-cell office:value-type="string" calcext:value-type="string">
            <text:p>Gestione Bando per il finanziamento della ricerca di Ateneo</text:p>
          </table:table-cell>
          <table:table-cell office:value-type="string" calcext:value-type="string">
            <text:p>Regolamento di Ateneo per la partecipazione al Programma per il Finanziamento della Ricerca di Ateneo, emanato con Decreto Rettorale n. 653</text:p>
            <text:p>del 26 febbraio</text:p>
            <text:p>2018</text:p>
          </table:table-cell>
          <table:table-cell office:value-type="string" calcext:value-type="string">
            <text:p>I termini sono fissati dal Bando di Ateneo</text:p>
          </table:table-cell>
          <table:table-cell office:value-type="string" calcext:value-type="string">
            <text:p>Ufficio Progetti di ricerca</text:p>
          </table:table-cell>
          <table:table-cell table:number-columns-repeated="2"/>
          <table:table-cell office:value-type="string" calcext:value-type="string">
            <text:p>E-mail: uff.progettiricerca@unina.it</text:p>
            <text:p>PEC: uff.progettiricerca@pec.unina.it</text:p>
            <text:p>Tel. 081 2534 446 (Monica ZUCCARINI)</text:p>
            <text:p>Tel. 081 2537 877 (Marialuisa IANNACCONE)                   Tel. 081 2537424 Maria LA SALA</text:p>
          </table:table-cell>
          <table:table-cell table:number-columns-repeated="2" office:value-type="string" calcext:value-type="string">
            <text:p>no</text:p>
          </table:table-cell>
          <table:table-cell/>
          <table:table-cell table:style-name="ce7"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8">
          <table:table-cell office:value-type="float" office:value="24" calcext:value-type="float">
            <text:p>24</text:p>
          </table:table-cell>
          <table:table-cell office:value-type="string" calcext:value-type="string">
            <text:p>Supporto Valutazione della Qualità <text:s/>della Ricerca ANVUR</text:p>
          </table:table-cell>
          <table:table-cell office:value-type="string" calcext:value-type="string">
            <text:p>DPR 76/2010</text:p>
          </table:table-cell>
          <table:table-cell office:value-type="string" calcext:value-type="string">
            <text:p>I termini di conclusione sono fissati nei Bandi pubblicati con periodicità quinquennale dall’ANVUR ai sensi dell’art. 1 co. 339 L. 232/2016.</text:p>
          </table:table-cell>
          <table:table-cell office:value-type="string" calcext:value-type="string">
            <text:p>Ufficio Gestione Dati per Supporto a VQR, Scheda Unica della Ricerca e della Terza Missione, Politiche di Valutazione dell'Ateneo</text:p>
          </table:table-cell>
          <table:table-cell table:number-columns-repeated="2"/>
          <table:table-cell office:value-type="string" calcext:value-type="string">
            <text:p>Email: uff.valutazionericerca@unina.it</text:p>
            <text:p>Tel. 081 2537 300 (Mariagloria Lapegna)</text:p>
            <text:p>Tel. 081 2537 493 (Rosa Pagano)</text:p>
            <text:p>Tel. 081 2537 394 (Daniela D'Ambrosio)</text:p>
            <text:p>Tel. 081 2534 585 (Vincenzo Alessandro MORONE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string" calcext:value-type="string">
            <text:p>Riscontro Tickets “HDA Portal” riguardanti la VQR ed il catalogo della ricerca IRIS</text:p>
          </table:table-cell>
          <table:table-cell office:value-type="string" calcext:value-type="string">
            <text:p>DG/2018/1007 del 19.10.2018</text:p>
          </table:table-cell>
          <table:table-cell office:value-type="string" calcext:value-type="string">
            <text:p>Entro 20 gg dall’assegnazione del Ticket</text:p>
          </table:table-cell>
          <table:table-cell office:value-type="string" calcext:value-type="string">
            <text:p>Ufficio Gestione Dati per Supporto a VQR, Scheda Unica della Ricerca e della Terza Missione, Politiche di Valutazione dell'Ateneo</text:p>
          </table:table-cell>
          <table:table-cell table:number-columns-repeated="2"/>
          <table:table-cell office:value-type="string" calcext:value-type="string">
            <text:p>Email: contactcenter@unina.it</text:p>
            <text:p>Tel. 081 2537 300 (Mariagloria LAPEGNA)</text:p>
            <text:p>Tel. 081 2537 493 (Rosa PAGANO)</text:p>
            <text:p>Tel. 081 2537 394 (Daniela D'AMBROSIO)</text:p>
            <text:p>Tel. 081 2534 585 (Vincenzo Alessandro MORONE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2">
          <table:table-cell office:value-type="float" office:value="26" calcext:value-type="float">
            <text:p>26</text:p>
          </table:table-cell>
          <table:table-cell office:value-type="string" calcext:value-type="string">
            <text:p>Accreditamento ad IRIS e Trasferimento prodotti da Login MIUR dei docenti e dei ricercatori</text:p>
          </table:table-cell>
          <table:table-cell office:value-type="string" calcext:value-type="string">
            <text:p>DG/2018/1007 del 19.10.2018</text:p>
          </table:table-cell>
          <table:table-cell office:value-type="string" calcext:value-type="string">
            <text:p>Entro 20 gg dalla richiesta</text:p>
          </table:table-cell>
          <table:table-cell office:value-type="string" calcext:value-type="string">
            <text:p>Ufficio Gestione Dati per Supporto a VQR, Scheda Unica della Ricerca e della Terza Missione, Politiche di Valutazione dell'Ateneo</text:p>
          </table:table-cell>
          <table:table-cell table:number-columns-repeated="2"/>
          <table:table-cell office:value-type="string" calcext:value-type="string">
            <text:p>Email: contactcenter@unina.it</text:p>
            <text:p>Tel. 081 2537 300 (Mariagloria LAPEGNA)</text:p>
            <text:p>Tel. 081 2537 493 (Rosa PAGANO)</text:p>
            <text:p>Tel. 081 2537 394 (Daniela D'AMBROSIO)</text:p>
            <text:p>Tel. 081 2534 585 (Vincenzo Alessandro MORONE)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9">
          <table:table-cell office:value-type="float" office:value="27" calcext:value-type="float">
            <text:p>27</text:p>
          </table:table-cell>
          <table:table-cell office:value-type="string" calcext:value-type="string">
            <text:p>Costituzione di spin Off accademici o universitari</text:p>
          </table:table-cell>
          <table:table-cell office:value-type="string" calcext:value-type="string">
            <text:p>Regolamento di Ateneo</text:p>
          </table:table-cell>
          <table:table-cell office:value-type="string" calcext:value-type="string">
            <text:p>60 giorni dalla ricezione del verbale della Commissione</text:p>
          </table:table-cell>
          <table:table-cell office:value-type="string" calcext:value-type="string">
            <text:p>Ufficio Terza Missione e Trasferimento Tecnologico</text:p>
          </table:table-cell>
          <table:table-cell office:value-type="string" calcext:value-type="string">
            <text:p>Delibera del Consiglio di Amministrazione sulla base dell'istruttoria dell'Ufficio e sigla del Dirigente</text:p>
          </table:table-cell>
          <table:table-cell/>
          <table:table-cell office:value-type="string" calcext:value-type="string">
            <text:p>Email: uff.trasferimentotecnologico@unina.it</text:p>
            <text:p>PEC: uff.trasferimentotecnologico@pec.unina.it</text:p>
            <text:p>Maria Luisa Frosina, Tel. 081-2536253 - Email: mfrosina@unina.it</text:p>
            <text:p>Arcangelo Barbato, Tel. 081-2537393 - Email: arcangelo.barbato@unina.it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 office:value-type="string" calcext:value-type="string">
            <text:p>https://www.spinoff.unina.it/modulistica/</text:p>
          </table:table-cell>
          <table:table-cell office:value-type="string" calcext:value-type="string">
            <text:p>Dirigente dell'Area di afferenza</text:p>
          </table:table-cell>
          <table:table-cell table:style-name="ce10" table:number-columns-repeated="16370"/>
        </table:table-row>
        <table:table-row table:style-name="ro20">
          <table:table-cell office:value-type="float" office:value="28" calcext:value-type="float">
            <text:p>28</text:p>
          </table:table-cell>
          <table:table-cell office:value-type="string" calcext:value-type="string">
            <text:p>Supporto per la tutela e valorizzazione della Proprietà intellettuale</text:p>
          </table:table-cell>
          <table:table-cell office:value-type="string" calcext:value-type="string">
            <text:p>Regolamento di Ateneo D.Lgs. n. 30/2005</text:p>
          </table:table-cell>
          <table:table-cell office:value-type="string" calcext:value-type="string">
            <text:p>50 giorni dalla ricezione della delibera del Dipartimento</text:p>
          </table:table-cell>
          <table:table-cell office:value-type="string" calcext:value-type="string">
            <text:p>Ufficio Terza Missione e Trasferimento Tecnologico</text:p>
          </table:table-cell>
          <table:table-cell office:value-type="string" calcext:value-type="string">
            <text:p>Delibera del Consiglio di Amministrazione sulla base dell'istruttoria dell'Ufficio e sigla del Dirigente</text:p>
          </table:table-cell>
          <table:table-cell/>
          <table:table-cell office:value-type="string" calcext:value-type="string">
            <text:p>Email: uff.trasferimentotecnologico@unina.it</text:p>
            <text:p>PEC: uff.trasferimentotecnologico@pec.unina.it</text:p>
            <text:p>Maria Luisa Frosina, Tel. 081-2536253 - Email: mfrosina@unina.it</text:p>
            <text:p>Achille Caldara, Tel. 081-2537457 - achille.caldara@unina.it </text:p>
            <text:p>Fabio Quattromani, Tel. 081-2534460 - fabio.quattromani@unina.it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 office:value-type="string" calcext:value-type="string">
            <text:p>https://www.terzamissione.unina.it/supporto/gestione-proprieta-intellettuale/</text:p>
          </table:table-cell>
          <table:table-cell office:value-type="string" calcext:value-type="string">
            <text:p>Dirigente dell'Area di afferenza</text:p>
          </table:table-cell>
          <table:table-cell table:style-name="ce10" table:number-columns-repeated="16370"/>
        </table:table-row>
        <table:table-row table:style-name="ro21">
          <table:table-cell office:value-type="float" office:value="29" calcext:value-type="float">
            <text:p>29</text:p>
          </table:table-cell>
          <table:table-cell office:value-type="string" calcext:value-type="string">
            <text:p>Accordi Quadro/Accordi di collaborazione su tematiche di Terza Missione con Enti pubblici e privati</text:p>
          </table:table-cell>
          <table:table-cell office:value-type="string" calcext:value-type="string">
            <text:p>Statuto dell'Ateneo</text:p>
            <text:p>Regolamenti di Ateneo</text:p>
            <text:p>Normativa di settore</text:p>
          </table:table-cell>
          <table:table-cell office:value-type="string" calcext:value-type="string">
            <text:p>90 giorni dalla acquisizione della documentazione completa relativa alla proposta</text:p>
          </table:table-cell>
          <table:table-cell office:value-type="string" calcext:value-type="string">
            <text:p>Ufficio Terza Missione e Trasferimento Tecnologico</text:p>
          </table:table-cell>
          <table:table-cell office:value-type="string" calcext:value-type="string">
            <text:p>Delibere del Senato Accademico e Consiglio di Amministrazione sulla base dell'istruttoria dell'Ufficio e sigla del Dirigente e successiva sottoscrizione da parte del Rettore della convenzione</text:p>
          </table:table-cell>
          <table:table-cell/>
          <table:table-cell office:value-type="string" calcext:value-type="string">
            <text:p>Email: uff.trasferimentotecnologico@unina.it</text:p>
            <text:p>PEC: uff.trasferimentotecnologico@pec.unina.it</text:p>
            <text:p>Maria Luisa Frosina, Tel. 081-2536253 - Email: mfrosina@unina.it</text:p>
            <text:p>Fabio Quattromani, Tel. 081-2534460 - fabio.quattromani@unina.it</text:p>
            <text:p>Achille Caldara, Tel. 081-2537457 - achille.caldara@unina.it 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3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print-date>2023-11-29T14:53:53</meta:print-date>
    <meta:creation-date>2023-10-06T09:13:58</meta:creation-date>
    <dc:date>2024-03-21T10:29:05</dc:date>
    <meta:editing-duration>P0D</meta:editing-duration>
    <meta:generator>LibreOffice/24.2.5.2$Windows_X86_64 LibreOffice_project/bffef4ea93e59bebbeaf7f431bb02b1a39ee8a59</meta:generator>
    <meta:document-statistic meta:table-count="1" meta:cell-count="336" meta:object-count="0"/>
    <meta:user-defined meta:name="AppVersion">16.0300</meta:user-defined>
    <meta:user-defined meta:name="MSIP_Label_2ad0b24d-6422-44b0-b3de-abb3a9e8c81a_ActionId">763d86a2-9f99-4031-bf2e-d4d23a5b0016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9:16:07Z</meta:user-defined>
    <meta:user-defined meta:name="MSIP_Label_2ad0b24d-6422-44b0-b3de-abb3a9e8c81a_SiteId" meta:value-type="string">2fcfe26a-bb62-46b0-b1e3-28f9da0c45fd</meta:user-defined>
  </office:meta>
</office:document-meta>
</file>