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147cm"/>
    </style:style>
    <style:style style:name="co2" style:family="table-column">
      <style:table-column-properties fo:break-before="auto" style:column-width="7.131cm"/>
    </style:style>
    <style:style style:name="co3" style:family="table-column">
      <style:table-column-properties fo:break-before="auto" style:column-width="6.041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664cm"/>
    </style:style>
    <style:style style:name="co6" style:family="table-column">
      <style:table-column-properties fo:break-before="auto" style:column-width="4.614cm"/>
    </style:style>
    <style:style style:name="co7" style:family="table-column">
      <style:table-column-properties fo:break-before="auto" style:column-width="5.091cm"/>
    </style:style>
    <style:style style:name="co8" style:family="table-column">
      <style:table-column-properties fo:break-before="auto" style:column-width="6.126cm"/>
    </style:style>
    <style:style style:name="co9" style:family="table-column">
      <style:table-column-properties fo:break-before="auto" style:column-width="3.076cm"/>
    </style:style>
    <style:style style:name="co10" style:family="table-column">
      <style:table-column-properties fo:break-before="auto" style:column-width="3.607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2.685cm"/>
    </style:style>
    <style:style style:name="co13" style:family="table-column">
      <style:table-column-properties fo:break-before="auto" style:column-width="3.02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3.605cm" fo:break-before="auto" style:use-optimal-row-height="true"/>
    </style:style>
    <style:style style:name="ro7" style:family="table-row">
      <style:table-row-properties style:row-height="3.844cm" fo:break-before="auto" style:use-optimal-row-height="true"/>
    </style:style>
    <style:style style:name="ro8" style:family="table-row">
      <style:table-row-properties style:row-height="4.001cm" fo:break-before="auto" style:use-optimal-row-height="true"/>
    </style:style>
    <style:style style:name="ro9" style:family="table-row">
      <style:table-row-properties style:row-height="5.976cm" fo:break-before="auto" style:use-optimal-row-height="true"/>
    </style:style>
    <style:style style:name="ro10" style:family="table-row">
      <style:table-row-properties style:row-height="4.396cm" fo:break-before="auto" style:use-optimal-row-height="true"/>
    </style:style>
    <style:style style:name="ro11" style:family="table-row">
      <style:table-row-properties style:row-height="5.186cm" fo:break-before="auto" style:use-optimal-row-height="true"/>
    </style:style>
    <style:style style:name="ro12" style:family="table-row">
      <style:table-row-properties style:row-height="6.369cm" fo:break-before="auto" style:use-optimal-row-height="true"/>
    </style:style>
    <style:style style:name="ro13" style:family="table-row">
      <style:table-row-properties style:row-height="5.581cm" fo:break-before="auto" style:use-optimal-row-height="true"/>
    </style:style>
    <style:style style:name="ro14" style:family="table-row">
      <style:table-row-properties style:row-height="0.529cm" fo:break-before="auto" style:use-optimal-row-height="true"/>
    </style:style>
    <style:style style:name="ta1" style:family="table" style:master-page-name="PageStyle_5f_TABELLA_20_MODIFICA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7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justify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justify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T1" style:family="text">
      <style:text-properties fo:color="#000000" style:font-name="Calibri" fo:font-size="11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style:font-name="Calibri" fo:font-size="11pt" fo:font-weight="normal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 style:text-underline-style="none" style:text-underline-color="font-color"/>
    </style:style>
    <style:style style:name="T3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size="11pt" fo:font-weight="normal" style:text-underline-style="none" style:text-underline-color="font-color" style:text-line-through-type="none" style:text-outline="false" fo:text-shadow="none" style:text-position="0% 100%" style:font-name-complex="Calibri" style:font-size-asian="11pt" style:font-size-complex="11pt" style:font-weight-asian="normal" style:font-weight-complex="normal" fo:font-style="italic" style:font-style-asian="italic" style:font-style-complex="italic"/>
    </style:style>
    <style:style style:name="T5" style:family="text">
      <style:text-properties fo:color="#000000" style:font-name="Calibri" fo:font-size="11pt" fo:font-weight="normal" style:text-underline-style="none" style:text-underline-color="font-color" style:text-line-through-type="none" style:text-outline="false" fo:text-shadow="none" style:text-position="0% 100%" style:font-name-complex="Calibri" style:font-size-asian="11pt" style:font-size-complex="11pt" style:font-weight-asian="normal" style:font-weight-complex="normal" fo:font-style="normal" style:font-style-asian="normal" style:font-style-complex="normal"/>
    </style:style>
    <style:style style:name="T6" style:family="text">
      <style:text-properties style:font-name="Calibri" fo:font-size="11pt" fo:font-weight="normal" style:text-underline-style="none" style:text-underline-color="font-color" style:text-line-through-type="none" style:text-outline="false" fo:text-shadow="none" style:text-position="0% 100%" style:font-name-complex="Calibri" style:font-size-asian="11pt" style:font-size-complex="11pt" style:font-weight-asian="normal" style:font-weight-complex="normal" fo:font-style="normal" style:font-style-asian="normal" style:font-style-complex="normal" fo:color="#000000"/>
    </style:style>
    <style:style style:name="T7" style:family="text">
      <style:text-properties fo:color="#2a2a25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8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A MODIFICATA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default-cell-style-name="ce3"/>
        <table:table-column table:style-name="co13" table:default-cell-style-name="ce3"/>
        <table:table-column table:style-name="co14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AREA DIDATTICA E SERVIZI AGLI STUDENTI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string" calcext:value-type="string">
            <text:p>Monitoraggio sullo stato di attuazione delle delibere degli organi di governo </text:p>
          </table:table-cell>
          <table:table-cell office:value-type="string" calcext:value-type="string">
            <text:p>***********</text:p>
          </table:table-cell>
          <table:table-cell office:value-type="string" calcext:value-type="string">
            <text:p>entro 30 giorni dal ricevimento della delibera</text:p>
          </table:table-cell>
          <table:table-cell office:value-type="string" calcext:value-type="string">
            <text:p>Area Didattica e Servizi agli studenti</text:p>
          </table:table-cell>
          <table:table-cell table:number-columns-repeated="8"/>
          <table:table-cell office:value-type="string" calcext:value-type="string">
            <text:p>Direttore Generale</text:p>
          </table:table-cell>
          <table:table-cell table:number-columns-repeated="16370"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Assegnazione degli obiettivi ai Responsabili degli Uffici afferenti alla Area</text:p>
          </table:table-cell>
          <table:table-cell office:value-type="string" calcext:value-type="string">
            <text:p>Contratto Collettivo Nazionale; <text:s/>Contratto Collettivo Integrativo; Sistema di Misurazione e Valutazione della Performance</text:p>
          </table:table-cell>
          <table:table-cell office:value-type="string" calcext:value-type="string">
            <text:p>entro 30 giorni dall’assegnazione degli obiettivi al Capo Area </text:p>
          </table:table-cell>
          <table:table-cell office:value-type="string" calcext:value-type="string">
            <text:p>Area Didattica e Servizi agli studenti</text:p>
          </table:table-cell>
          <table:table-cell/>
          <table:table-cell office:value-type="string" calcext:value-type="string">
            <text:p>Ricorso al giudice ordinario in funzione di giudice lavoro</text:p>
          </table:table-cell>
          <table:table-cell office:value-type="string" calcext:value-type="string">
            <text:p>E-mail Ufficio: area.studenti@unina.it</text:p>
            <text:p>PEC Ufficio: area.studenti@pec.unina.it</text:p>
            <text:p>Dott. Maurizio TAFUTO 081 2537 524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ettore Generale</text:p>
          </table:table-cell>
          <table:table-cell table:number-columns-repeated="16370"/>
        </table:table-row>
        <table:table-row table:style-name="ro4">
          <table:table-cell office:value-type="float" office:value="3" calcext:value-type="float">
            <text:p>3</text:p>
          </table:table-cell>
          <table:table-cell office:value-type="string" calcext:value-type="string">
            <text:p>Monitoraggio sullo stato di attuazione delle misure anticorruzione e degli obblighi di pubblicazione</text:p>
          </table:table-cell>
          <table:table-cell office:value-type="string" calcext:value-type="string">
            <text:p>PIAO di Ateneo; Decreto Legislativo 14/03/2013 n. 33</text:p>
          </table:table-cell>
          <table:table-cell office:value-type="string" calcext:value-type="string">
            <text:p>entro le scadenze stabilite dal PIAO</text:p>
          </table:table-cell>
          <table:table-cell office:value-type="string" calcext:value-type="string">
            <text:p>Area Didattica e Servizi agli studenti</text:p>
          </table:table-cell>
          <table:table-cell table:number-columns-repeated="8"/>
          <table:table-cell office:value-type="string" calcext:value-type="string">
            <text:p>Direttore Generale</text:p>
          </table:table-cell>
          <table:table-cell table:number-columns-repeated="16370"/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Rilascio Certificati per laureati e specializzati della ex I Facoltà di Medicina e Chirurgia</text:p>
          </table:table-cell>
          <table:table-cell office:value-type="string" calcext:value-type="string">
            <text:p>DD.MM.509/99 e 270/04;</text:p>
            <text:p>Regolamento Didattico di Ateneo D.R.3276/2001 art.31.</text:p>
          </table:table-cell>
          <table:table-cell office:value-type="string" calcext:value-type="string">
            <text:p>A vista studenti meccanizzati;</text:p>
            <text:p>30 giorni studenti non meccanizzati.</text:p>
          </table:table-cell>
          <table:table-cell office:value-type="string" calcext:value-type="string">
            <text:p>Area Didattica e Servizi agli studenti</text:p>
          </table:table-cell>
          <table:table-cell table:number-columns-repeated="2"/>
          <table:table-cell office:value-type="string" calcext:value-type="string">
            <text:p>Email: area.studenti@unina.it</text:p>
            <text:p>PEC: area.studenti@pec.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office:value-type="string" calcext:value-type="string">
            <text:p>Modulo scaricabile sul link /home/modulistica/segreteria-studenti</text:p>
          </table:table-cell>
          <table:table-cell office:value-type="string" calcext:value-type="string">
            <text:p>Direttore Generale</text:p>
          </table:table-cell>
          <table:table-cell table:number-columns-repeated="16370"/>
        </table:table-row>
        <table:table-row table:style-name="ro5">
          <table:table-cell office:value-type="float" office:value="5" calcext:value-type="float">
            <text:p>5</text:p>
          </table:table-cell>
          <table:table-cell office:value-type="string" calcext:value-type="string">
            <text:p>Rilascio Certificati</text:p>
          </table:table-cell>
          <table:table-cell office:value-type="string" calcext:value-type="string">
            <text:p>DD.MM.509/99 e 270/04;</text:p>
            <text:p>Regolamento Didattico di Ateneo D.R.3276/2001 art.31.</text:p>
          </table:table-cell>
          <table:table-cell office:value-type="string" calcext:value-type="string">
            <text:p>A vista studenti meccanizzati;</text:p>
            <text:p>30 giorni studenti non meccanizzati.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/</text:a></text:p>
          </table:table-cell>
          <table:table-cell/>
          <table:table-cell table:style-name="ce7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6" calcext:value-type="float">
            <text:p>6</text:p>
          </table:table-cell>
          <table:table-cell office:value-type="string" calcext:value-type="string">
            <text:p>Immatricolazioni ed iscrizioni</text:p>
          </table:table-cell>
          <table:table-cell office:value-type="string" calcext:value-type="string">
            <text:p>DD.MM.509/99 e 270/04</text:p>
          </table:table-cell>
          <table:table-cell office:value-type="string" calcext:value-type="string">
            <text:p>A vista per corsi di studio meccanizzati; </text:p>
            <text:p>5 giorni per corsi di studio non meccanizzat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5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7" calcext:value-type="float">
            <text:p>7</text:p>
          </table:table-cell>
          <table:table-cell office:value-type="string" calcext:value-type="string">
            <text:p>Annullamento esami di profitto o di <text:s/>laurea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90 giorni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igente dell’Area</text:p>
          </table:table-cell>
          <table:table-cell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5">
          <table:table-cell office:value-type="float" office:value="8" calcext:value-type="float">
            <text:p>8</text:p>
          </table:table-cell>
          <table:table-cell office:value-type="string" calcext:value-type="string">
            <text:p>Emanazione decreti di rimborso <text:s/>tasse</text:p>
          </table:table-cell>
          <table:table-cell office:value-type="string" calcext:value-type="string">
            <text:p>DD.MM.509/99 e 270/04;</text:p>
            <text:p>Regolamento Didattico di Ateneo, art.34.</text:p>
          </table:table-cell>
          <table:table-cell office:value-type="string" calcext:value-type="string">
            <text:p>60 giorni dall'istanz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</text:p>
          </table:table-cell>
          <table:table-cell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 https://www.segrepass1.unina.it/</text:a></text:p>
          </table:table-cell>
          <table:table-cell office:value-type="string" calcext:value-type="string">
            <text:p>Mandato Pagamento Istituto Cassiere</text:p>
          </table:table-cell>
          <table:table-cell table:style-name="ce7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9" calcext:value-type="float">
            <text:p>9</text:p>
          </table:table-cell>
          <table:table-cell office:value-type="string" calcext:value-type="string">
            <text:p>Emissione fogli di congedo passaggi <text:s text:c="8"/>e trasferimenti in uscita</text:p>
          </table:table-cell>
          <table:table-cell office:value-type="string" calcext:value-type="string">
            <text:p>DD.MM.509/99 e 270/04;</text:p>
            <text:p>Regolamento Didattico di Ateneo,</text:p>
            <text:p>art.20.</text:p>
          </table:table-cell>
          <table:table-cell office:value-type="string" calcext:value-type="string">
            <text:p>30 giorn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0" calcext:value-type="float">
            <text:p>10</text:p>
          </table:table-cell>
          <table:table-cell office:value-type="string" calcext:value-type="string">
            <text:p>Rilascio pergamene di laurea e diploma universitario</text:p>
          </table:table-cell>
          <table:table-cell office:value-type="string" calcext:value-type="string">
            <text:p>DD.MM.509/99 e 270/04;</text:p>
            <text:p>Regolamento Didattico di Ateneo, art.31.</text:p>
          </table:table-cell>
          <table:table-cell office:value-type="string" calcext:value-type="string">
            <text:p>90 giorni dall'esame di laure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1" calcext:value-type="float">
            <text:p>11</text:p>
          </table:table-cell>
          <table:table-cell office:value-type="string" calcext:value-type="string">
            <text:p>Rilascio diploma studi medi</text:p>
          </table:table-cell>
          <table:table-cell office:value-type="string" calcext:value-type="string">
            <text:p>*****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2" calcext:value-type="float">
            <text:p>12</text:p>
          </table:table-cell>
          <table:table-cell office:value-type="string" calcext:value-type="string">
            <text:p>Attività istruttoria in ordine alle pratiche studenti da sottoporre ai CCL</text:p>
          </table:table-cell>
          <table:table-cell office:value-type="string" calcext:value-type="string">
            <text:p>DD.MM.509/99 e 270/04</text:p>
            <text:p> -Regolamento Didattico di Ateneo, art.20 e 30.</text:p>
          </table:table-cell>
          <table:table-cell office:value-type="string" calcext:value-type="string">
            <text:p>90 giorn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3" calcext:value-type="float">
            <text:p>13</text:p>
          </table:table-cell>
          <table:table-cell office:value-type="string" calcext:value-type="string">
            <text:p>Rilascio badge universitario</text:p>
          </table:table-cell>
          <table:table-cell office:value-type="string" calcext:value-type="string">
            <text:p>DD.MM.509/99 e 270/04 </text:p>
            <text:p>-Regolamento Didattico di Ateneo, art.30 e 31.</text:p>
          </table:table-cell>
          <table:table-cell office:value-type="string" calcext:value-type="string">
            <text:p>90 giorni dal termine del periodo utile per le immatricolazioni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4" calcext:value-type="float">
            <text:p>14</text:p>
          </table:table-cell>
          <table:table-cell office:value-type="string" calcext:value-type="string">
            <text:p>Rilascio duplicato badge universitario</text:p>
          </table:table-cell>
          <table:table-cell office:value-type="string" calcext:value-type="string">
            <text:p>DD.MM.509/99 e 270/04 </text:p>
            <text:p>-Regolamento Didattico di Ateneo D.R. 3276/2001 art.31.</text:p>
          </table:table-cell>
          <table:table-cell office:value-type="string" calcext:value-type="string">
            <text:p>15 giorni dall'istanza</text:p>
          </table:table-cell>
          <table:table-cell office:value-type="string" calcext:value-type="string">
            <text:p>Segreterie Studenti</text:p>
          </table:table-cell>
          <table:table-cell table:number-columns-repeated="2"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egreteria-studenti" xlink:type="simple">Modulo scaricabile alla pagina 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5" calcext:value-type="float">
            <text:p>15</text:p>
          </table:table-cell>
          <table:table-cell office:value-type="string" calcext:value-type="string">
            <text:p>Emanazione decreto di equipollenza <text:s/>possessori titolo di studio estero o ammissione Università degli stessi</text:p>
          </table:table-cell>
          <table:table-cell office:value-type="string" calcext:value-type="string">
            <text:p>T.U. R.D. n.1592/1933</text:p>
            <text:p>R.G.S. R.D.1269/1938</text:p>
          </table:table-cell>
          <table:table-cell office:value-type="string" calcext:value-type="string">
            <text:p>90 giorni dalla presentazione dell'istanz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6" calcext:value-type="float">
            <text:p>16</text:p>
          </table:table-cell>
          <table:table-cell office:value-type="string" calcext:value-type="string">
            <text:p>Convalida esami sostenuti all'estero nell'ambito del programma Socrates/Erasmus</text:p>
          </table:table-cell>
          <table:table-cell office:value-type="string" calcext:value-type="string">
            <text:p>DD.MM.509/99 e 270/04 <text:s/>- Regolamento Didattico di Ateneo D.R.3276/2001 art.21</text:p>
          </table:table-cell>
          <table:table-cell office:value-type="string" calcext:value-type="string">
            <text:p>30 giorni dal ricevimento delle delibere degli organi competenti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7" calcext:value-type="float">
            <text:p>17</text:p>
          </table:table-cell>
          <table:table-cell office:value-type="string" calcext:value-type="string">
            <text:p>Procedimento di ammissione ai Corsi a numero programmato</text:p>
          </table:table-cell>
          <table:table-cell office:value-type="string" calcext:value-type="string">
            <text:p>Legge 264/99 e Bando di concorso</text:p>
          </table:table-cell>
          <table:table-cell office:value-type="string" calcext:value-type="string">
            <text:p>Indicato nella legge e nel bando di concorso</text:p>
          </table:table-cell>
          <table:table-cell office:value-type="string" calcext:value-type="string">
            <text:p>Segreterie Studenti</text:p>
          </table:table-cell>
          <table:table-cell/>
          <table:table-cell office:value-type="string" calcext:value-type="string">
            <text:p>Ricorso al Tar Campania contro provvedimento finale entro 30 giorni</text:p>
          </table:table-cell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18" calcext:value-type="float">
            <text:p>18</text:p>
          </table:table-cell>
          <table:table-cell office:value-type="string" calcext:value-type="string">
            <text:p>Decadenza dagli studi</text:p>
          </table:table-cell>
          <table:table-cell office:value-type="string" calcext:value-type="string">
            <text:p>T.U. R.D. n.1592/1933</text:p>
            <text:p>Regolamento Didattico di Ateneo</text:p>
          </table:table-cell>
          <table:table-cell office:value-type="string" calcext:value-type="string">
            <text:p>90 giorni dall'avvenuta decadenza</text:p>
          </table:table-cell>
          <table:table-cell office:value-type="string" calcext:value-type="string">
            <text:p>Segreterie Studenti</text:p>
          </table:table-cell>
          <table:table-cell office:value-type="string" calcext:value-type="string">
            <text:p>Sottoscrizione da parte del Direttore Generale e del Rettore</text:p>
          </table:table-cell>
          <table:table-cell/>
          <table:table-cell table:style-name="ce7" office:value-type="string" calcext:value-type="string">
            <text:p><text:a xlink:href="https://www.unina.it/-/768436-area-didattica-servizi-studenti" xlink:type="simple">Segreterie Studenti</text:a>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/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6">
          <table:table-cell office:value-type="float" office:value="19" calcext:value-type="float">
            <text:p>19</text:p>
          </table:table-cell>
          <table:table-cell office:value-type="string" calcext:value-type="string">
            <text:p>Rilascio di certificati di abilitazione professionale</text:p>
          </table:table-cell>
          <table:table-cell office:value-type="string" calcext:value-type="string">
            <text:p>D.M. 09.09.1957 e succ. mod.</text:p>
          </table:table-cell>
          <table:table-cell office:value-type="string" calcext:value-type="string">
            <text:p>A vista abilitati meccanizzati;  </text:p>
            <text:p>30 giorni abilitati non meccanizzati.</text:p>
          </table:table-cell>
          <table:table-cell office:value-type="string" calcext:value-type="string">
            <text:p>Ufficio Esami di Stato</text:p>
          </table:table-cell>
          <table:table-cell/>
          <table:table-cell office:value-type="string" calcext:value-type="string">
            <text:p>a) Ricorso al TAR Campania entro un anno dalla scadenza del termine di conclusione del procedimento. Modi: vedi art. 117 codice processo amm.vo b) istanza riesame a Commissione per l'accesso c/o Pres.za Consiglio Ministri Modi: vedi art.25 L.241/90</text:p>
          </table:table-cell>
          <table:table-cell office:value-type="string" calcext:value-type="string">
            <text:p>Mail: Ufficio: <text:s/>Uff.esamidistato@unina.it; uff.esamidistato@pec.unina.it - 081/2532130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esami-di-stato" xlink:type="simple">Modulo scaricabile al link: www.unina.it/modulistica/esami-di-stat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0" calcext:value-type="float">
            <text:p>20</text:p>
          </table:table-cell>
          <table:table-cell office:value-type="string" calcext:value-type="string">
            <text:p>Annullamento esam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90 giorni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5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1" calcext:value-type="float">
            <text:p>21</text:p>
          </table:table-cell>
          <table:table-cell office:value-type="string" calcext:value-type="string">
            <text:p>Procedimento di ammissione alle Scuole di Specializzazione di Area Medica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office:value-type="string" calcext:value-type="string">
            <text:p>Ricorso avverso contro provvedimento finale entro 30 giorni</text:p>
          </table:table-cell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2" calcext:value-type="float">
            <text:p>22</text:p>
          </table:table-cell>
          <table:table-cell office:value-type="string" calcext:value-type="string">
            <text:p>Nomina Commissioni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6"/>
          <table:table-cell table:style-name="ce9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10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3" calcext:value-type="float">
            <text:p>23</text:p>
          </table:table-cell>
          <table:table-cell office:value-type="string" calcext:value-type="string">
            <text:p>Approvazione graduatorie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6" office:value-type="string" calcext:value-type="string">
            <text:p>Ricorso avverso contro provvedimento finale entro 30 giorni</text:p>
          </table:table-cell>
          <table:table-cell table:style-name="ce9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10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4" calcext:value-type="float">
            <text:p>24</text:p>
          </table:table-cell>
          <table:table-cell office:value-type="string" calcext:value-type="string">
            <text:p>Iscrizioni e stipula contratto ex-lege 368/1999: fase conclusiva del procedimento concorsuale (dall’emanazione del bando di concorso)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Indicato nel bando di concorso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5" calcext:value-type="float">
            <text:p>25</text:p>
          </table:table-cell>
          <table:table-cell office:value-type="string" calcext:value-type="string">
            <text:p>Registrazione dati di reddito per determinazione tasse da corrispondere per le iscrizion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5 giorni dalla consegn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6"/>
          <table:table-cell table:style-name="ce9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10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/" xlink:type="simple">https://www.segrepass1.unina</text:a></text:p>
          </table:table-cell>
          <table:table-cell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6" calcext:value-type="float">
            <text:p>26</text:p>
          </table:table-cell>
          <table:table-cell office:value-type="string" calcext:value-type="string">
            <text:p>Sospensione e riammissione carriere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30 giorni dall'istanz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6"/>
          <table:table-cell table:style-name="ce9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10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7" calcext:value-type="float">
            <text:p>27</text:p>
          </table:table-cell>
          <table:table-cell office:value-type="string" calcext:value-type="string">
            <text:p>Autorizzazione ad effettuare la <text:s/>formazione fuori sede</text:p>
          </table:table-cell>
          <table:table-cell office:value-type="string" calcext:value-type="string">
            <text:p>DPR 162/1982; D.Lgs 368/1999</text:p>
          </table:table-cell>
          <table:table-cell office:value-type="string" calcext:value-type="string">
            <text:p>30 giorni dall'istanz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6"/>
          <table:table-cell table:style-name="ce9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10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8" calcext:value-type="float">
            <text:p>28</text:p>
          </table:table-cell>
          <table:table-cell office:value-type="string" calcext:value-type="string">
            <text:p>Rimborso tasse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60 giorni dall'istanza</text:p>
          </table:table-cell>
          <table:table-cell office:value-type="string" calcext:value-type="string">
            <text:p>Ufficio Scuole di Specializzazione di Area Medica</text:p>
          </table:table-cell>
          <table:table-cell/>
          <table:table-cell table:style-name="ce6"/>
          <table:table-cell table:style-name="ce9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style-name="ce10" office:value-type="string" calcext:value-type="string">
            <text:p>no</text:p>
          </table:table-cell>
          <table:table-cell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29" calcext:value-type="float">
            <text:p>29</text:p>
          </table:table-cell>
          <table:table-cell office:value-type="string" calcext:value-type="string">
            <text:p>Rilascio fogli di congedo per trasferimenti</text:p>
          </table:table-cell>
          <table:table-cell office:value-type="string" calcext:value-type="string">
            <text:p>Regolamento Didattico di Ateneo – art. 20</text:p>
          </table:table-cell>
          <table:table-cell office:value-type="string" calcext:value-type="string">
            <text:p>30 giorni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30" calcext:value-type="float">
            <text:p>30</text:p>
          </table:table-cell>
          <table:table-cell office:value-type="string" calcext:value-type="string">
            <text:p>Rinunce agli stud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31" calcext:value-type="float">
            <text:p>31</text:p>
          </table:table-cell>
          <table:table-cell office:value-type="string" calcext:value-type="string">
            <text:p>Rilascio certificat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A vista studenti meccanizzati; </text:p>
            <text:p>30 giorni studenti non meccanizzati.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cuole-di-specializzazione/areamedica" xlink:type="simple">Modulistica presente nella pagina del sito www.unina.it/home/didattica/post-laurea/specializzazione/area-medica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32" calcext:value-type="float">
            <text:p>32</text:p>
          </table:table-cell>
          <table:table-cell office:value-type="string" calcext:value-type="string">
            <text:p>Restituzione diploma studi secondari</text:p>
          </table:table-cell>
          <table:table-cell office:value-type="string" calcext:value-type="string">
            <text:p>Regolamento Didattico di Ateneo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7">
          <table:table-cell office:value-type="float" office:value="33" calcext:value-type="float">
            <text:p>33</text:p>
          </table:table-cell>
          <table:table-cell office:value-type="string" calcext:value-type="string">
            <text:p>Rilascio pergamene</text:p>
          </table:table-cell>
          <table:table-cell office:value-type="string" calcext:value-type="string">
            <text:p>Regolamento Didattico di Ateneo – Art. 31</text:p>
          </table:table-cell>
          <table:table-cell office:value-type="string" calcext:value-type="string">
            <text:p>90 giorni dall'esame di specializzazione</text:p>
          </table:table-cell>
          <table:table-cell office:value-type="string" calcext:value-type="string">
            <text:p>Ufficio Scuole di Specializzazione di Area Medica</text:p>
          </table:table-cell>
          <table:table-cell table:number-columns-repeated="2"/>
          <table:table-cell table:style-name="ce8" office:value-type="string" calcext:value-type="string">
            <text:p>mail dell'ufficio sscppol@unina.it pec <text:span text:style-name="T7">scsppol@pec.unina.it </text:span><text:span text:style-name="T8">presso l'ufficio dal lunedì al venerdì dalle 9:00 alle 12:00 il martedì e giovedì anche dalle 14:30 alle 16:00, recapiti telefonici. 081 2536 882 - 081 2536 885 -  081 2536 881 - 0812536884 -  0812536880 - 0812536883 </text:span>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string" calcext:value-type="string">
            <text:p>Procedimento concorsuale di ammissione ai master (dal D.R. di <text:s/>emanazione del bando l D.R. di approvazione degli atti)</text:p>
          </table:table-cell>
          <table:table-cell office:value-type="string" calcext:value-type="string">
            <text:p>Normativa generale: DD.MM. 509/99 , 270/04, 9.7.2009 e succ. mod. e integr. Regolamento Didattico di Ateneo; Regolamento di istituzione e funzionamento Master; Bando di concorso singolo Master</text:p>
          </table:table-cell>
          <table:table-cell office:value-type="string" calcext:value-type="string">
            <text:p>Indicato nel bando di concorso del singolo Master</text:p>
          </table:table-cell>
          <table:table-cell office:value-type="string" calcext:value-type="string">
            <text:p>Ufficio Scuole di Specializzazione e <text:s text:c="4"/>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didattica/post-laurea/master" xlink:type="simple">Per informazioni e modulistica: http://www.unina.it/didattica/post-laurea/master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string" calcext:value-type="string">
            <text:p>Procedimenti concorsuali per l'accesso alle scuole di specializzazione afferenti ai Dipartimenti di: Giurisprudenza Farmacia, Veterinaria e produzioni animali, Architettura e Studi Umanistici (dal D.R. di emanazione del bando l D.R. di approvazione degli atti):</text:p>
          </table:table-cell>
          <table:table-cell office:value-type="string" calcext:value-type="string">
            <text:p>DD.MM. 509/99 , 270/04, 9.7.2009 e</text:p>
            <text:p>succ. mod. e integr. Legge 264/99,</text:p>
            <text:p>D.P.R. del 10.03.1982 n. 162 e succ. mod. ed int.., D.M. del 16.09.1982; Normative ministeriali specifiche di settore e Regolamenti didattici di Ateneo relativi a ciascuna Scuola, singoli bandi di concorso</text:p>
          </table:table-cell>
          <table:table-cell office:value-type="string" calcext:value-type="string">
            <text:p>Termini previsti dalla normativa vigente e dai singoli bandi di concorso</text:p>
          </table:table-cell>
          <table:table-cell office:value-type="string" calcext:value-type="string">
            <text:p>Ufficio Scuole di Specializzazione e <text:s text:c="3"/>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://www.concorsi.unina.it/specializzazioni/" xlink:type="simple"> http://www.concorsi.unina.it/specializzazioni/</text:a></text:p>
          </table:table-cell>
          <table:table-cell/>
          <table:table-cell table:style-name="ce7" office:value-type="string" calcext:value-type="string">
            <text:p><text:a xlink:href="https://www.unina.it/didattica/post-laurea/specializzazione/altre-aree" xlink:type="simple">Modulistica presente nella pagina del sito http://www.unina.it/didattica/post-laurea/specializzazione/altre-aree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string" calcext:value-type="string">
            <text:p>Procedimenti concorsuali per l'accesso al Tirocinio Formativo Attivo (TFA)</text:p>
          </table:table-cell>
          <table:table-cell office:value-type="string" calcext:value-type="string">
            <text:p>DD.MM. 509/99 , 270/04, 9.7.2009 e</text:p>
            <text:p>succ.mod. e integr., DD.MM. nn. 39/98 e succ. mod. ed int.., , 354/98 e succ. mod. ed int.., 22/2005 succ. mod. ed int..</text:p>
            <text:p>D.M n. 249/2010 e succ. mod. ed int.., singoli bandi di concorso</text:p>
          </table:table-cell>
          <table:table-cell office:value-type="string" calcext:value-type="string">
            <text:p>Termini previsti dalla normativa vigente e dai singoli bandi di concorso</text:p>
          </table:table-cell>
          <table:table-cell office:value-type="string" calcext:value-type="string">
            <text:p>Ufficio Scuole di Specializzazione e 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Pagamento contributo partecipazione concorsi mediante BOEL presso sportelli del Gruppo Intesa San Paolo S.p.A.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37" calcext:value-type="float">
            <text:p>37</text:p>
          </table:table-cell>
          <table:table-cell office:value-type="string" calcext:value-type="string">
            <text:p>Risposta alle istanza di revisione dei</text:p>
            <text:p>punteggi riportati in graduatoria, risposta alle richieste di chiarimenti sulle procedure concorsuali e trasmissione documentale per</text:p>
            <text:p>accesso agli atti concorsuali</text:p>
          </table:table-cell>
          <table:table-cell office:value-type="string" calcext:value-type="string">
            <text:p>Legge 241/1990 e succ. mod. ed int,;</text:p>
            <text:p>normative specifiche delle singole Scuole</text:p>
          </table:table-cell>
          <table:table-cell office:value-type="string" calcext:value-type="string">
            <text:p>30 giorni dall'istanza</text:p>
          </table:table-cell>
          <table:table-cell office:value-type="string" calcext:value-type="string">
            <text:p>Ufficio Scuole di Specializzazione e Master</text:p>
          </table:table-cell>
          <table:table-cell office:value-type="string" calcext:value-type="string">
            <text:p>Sottoscrizione da parte del Direttore Generale o del Rettore</text:p>
          </table:table-cell>
          <table:table-cell office:value-type="string" calcext:value-type="string">
            <text:p>Ricorso all'autorità giudiziaria competente/ricorso amministrativo</text:p>
          </table:table-cell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38" calcext:value-type="float">
            <text:p>38</text:p>
          </table:table-cell>
          <table:table-cell office:value-type="string" calcext:value-type="string">
            <text:p>Iscrizioni/ Immatricolazioni</text:p>
          </table:table-cell>
          <table:table-cell office:value-type="string" calcext:value-type="string">
            <text:p>DD.MM. 509/99 e 270/04 e succ.mod. e integr., normativa ministeriale di settore, Regolamento Didattico di Ateneo; Regolamenti Didattici delle singole Scuole di Specializzazione e dei corsi di Master, singoli bandi di concorso</text:p>
          </table:table-cell>
          <table:table-cell office:value-type="string" calcext:value-type="string">
            <text:p>Termini indicati nei bandi di concorso</text:p>
          </table:table-cell>
          <table:table-cell office:value-type="string" calcext:value-type="string">
            <text:p>Ufficio Scuole di Specializzazione e <text:s/>Master</text:p>
          </table:table-cell>
          <table:table-cell office:value-type="string" calcext:value-type="string">
            <text:p>Sottoscrizione da parte del Direttore Generale o del Rettore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</text:a></text:p>
          </table:table-cell>
          <table:table-cell table:style-name="ce7" office:value-type="string" calcext:value-type="string">
            <text:p><text:a xlink:href="https://www.segrepass1.unina/" xlink:type="simple">pagamento I rata mediante BOEL presso sportelli del Gruppo Intesa San Paolo S.p.A. - pagamento I rata (ove previsto), II rata e successive anche mediante MAV o carta di credito tramite la procedura on line al link https://www.segrepass1.unina.it</text:a></text:p>
          </table:table-cell>
          <table:table-cell office:value-type="string" calcext:value-type="string">
            <text:p>Modulistica presente alle pagine http://www.unina.it/didattica/post-laurea/specializzazione/altre-aree e http://www.unina.it/didattica/post-laurea/master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39" calcext:value-type="float">
            <text:p>39</text:p>
          </table:table-cell>
          <table:table-cell office:value-type="string" calcext:value-type="string">
            <text:p>Rilascio certificati</text:p>
          </table:table-cell>
          <table:table-cell office:value-type="string" calcext:value-type="string">
            <text:p>D.M.509/99 e 270/2004 e succ. mod. ed int.; Regolamento Didattico di Ateneo Ateneo</text:p>
          </table:table-cell>
          <table:table-cell office:value-type="string" calcext:value-type="string">
            <text:p>Studenti meccanizzati: a vista; </text:p>
            <text:p>Studenti non meccanizzati: 30 giorni</text:p>
          </table:table-cell>
          <table:table-cell office:value-type="string" calcext:value-type="string">
            <text:p>Ufficio Scuole di Specializzazione e <text:s/>Master</text:p>
          </table:table-cell>
          <table:table-cell office:value-type="string" calcext:value-type="string">
            <text:p>Sottoscrizione da parte del Direttore Generale o del Rettore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</text:a></text:p>
          </table:table-cell>
          <table:table-cell table:number-columns-repeated="2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40" calcext:value-type="float">
            <text:p>40</text:p>
          </table:table-cell>
          <table:table-cell office:value-type="string" calcext:value-type="string">
            <text:p>Emissione fogli di congedo per trasferimenti in entrata e uscita</text:p>
          </table:table-cell>
          <table:table-cell office:value-type="string" calcext:value-type="string">
            <text:p>D.M.509/99 e 270/2004 e succ. mod. ed int.; Regolamento Didattico di Ateneo</text:p>
          </table:table-cell>
          <table:table-cell office:value-type="string" calcext:value-type="string">
            <text:p>15 giorni</text:p>
          </table:table-cell>
          <table:table-cell office:value-type="string" calcext:value-type="string">
            <text:p>Ufficio Scuole di Specializzazione e <text:s text:c="2"/>Master</text:p>
          </table:table-cell>
          <table:table-cell table:number-columns-repeated="2"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41" calcext:value-type="float">
            <text:p>41</text:p>
          </table:table-cell>
          <table:table-cell office:value-type="string" calcext:value-type="string">
            <text:p>Registrazione dati di reddito per determinazione tasse da corrispondere per le iscrizioni</text:p>
          </table:table-cell>
          <table:table-cell/>
          <table:table-cell office:value-type="string" calcext:value-type="string">
            <text:p>5 giorni dalla consegna</text:p>
          </table:table-cell>
          <table:table-cell office:value-type="string" calcext:value-type="string">
            <text:p>Ufficio Scuole di Specializzazione e <text:s text:c="2"/>Master</text:p>
          </table:table-cell>
          <table:table-cell table:number-columns-repeated="8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9">
          <table:table-cell office:value-type="float" office:value="42" calcext:value-type="float">
            <text:p>42</text:p>
          </table:table-cell>
          <table:table-cell office:value-type="string" calcext:value-type="string">
            <text:p>Rilascio pergamene di <text:s/>specializzazione e master</text:p>
          </table:table-cell>
          <table:table-cell office:value-type="string" calcext:value-type="string">
            <text:p>DD.MM.509/99 e 270/04;</text:p>
            <text:p>Regolamento Didattico di Ateneo.</text:p>
          </table:table-cell>
          <table:table-cell office:value-type="string" calcext:value-type="string">
            <text:p>90 giorni dall'esame finale</text:p>
          </table:table-cell>
          <table:table-cell office:value-type="string" calcext:value-type="string">
            <text:p>Ufficio Scuole di Specializzazione e Master</text:p>
          </table:table-cell>
          <table:table-cell table:number-columns-repeated="2"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  <text:p>Link di riferimento: http://www.unina.it/didattica/post-laurea/specializzazione/altre-aree - http://www.unina.it/didattica/post-laurea/master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43" calcext:value-type="float">
            <text:p>43</text:p>
          </table:table-cell>
          <table:table-cell office:value-type="string" calcext:value-type="string">
            <text:p>Rinunce agli studi</text:p>
          </table:table-cell>
          <table:table-cell office:value-type="string" calcext:value-type="string">
            <text:p>D.M. 509/99 e 270/2004 e succ. mod. ed int.; Regolamento Didattico di Ateneo</text:p>
          </table:table-cell>
          <table:table-cell office:value-type="string" calcext:value-type="string">
            <text:p>A vista</text:p>
          </table:table-cell>
          <table:table-cell office:value-type="string" calcext:value-type="string">
            <text:p>Ufficio Scuole di Specializzazione e <text:s/>Master</text:p>
          </table:table-cell>
          <table:table-cell table:number-columns-repeated="2"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44" calcext:value-type="float">
            <text:p>44</text:p>
          </table:table-cell>
          <table:table-cell office:value-type="string" calcext:value-type="string">
            <text:p>Sospensione e riammissione carriere</text:p>
          </table:table-cell>
          <table:table-cell office:value-type="string" calcext:value-type="string">
            <text:p>D.M.509/99 e succ. mod. ed int.;</text:p>
            <text:p>D.P.R. del 10.03.1982 n. 162 e succ. mod. ed int.; L. 39.11.1989 n. 398, art. 8; Regolamento Didattico di Ateneo emanato con D.R.3276/2001 artt. 25 e</text:p>
            <text:p>30; Regolamenti Didattici delle singole Scuole</text:p>
          </table:table-cell>
          <table:table-cell office:value-type="string" calcext:value-type="string">
            <text:p>15 giorni</text:p>
          </table:table-cell>
          <table:table-cell office:value-type="string" calcext:value-type="string">
            <text:p>Ufficio Scuole di Specializzazione e <text:s text:c="2"/>Master</text:p>
          </table:table-cell>
          <table:table-cell office:value-type="string" calcext:value-type="string">
            <text:p>Sottoscrizione da parte del Direttore Generale o del Rettore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style-name="ce7" office:value-type="string" calcext:value-type="string">
            <text:p><text:a xlink:href="https://www.segrepass1.unina.it/" xlink:type="simple">https://www.segrepass1.unina.it</text:a></text:p>
          </table:table-cell>
          <table:table-cell table:style-name="ce7" office:value-type="string" calcext:value-type="string">
            <text:p><text:a xlink:href="https://www.segrepass1.unina.it/" xlink:type="simple">Contributo ricognizione carriera pagato mediante BOEL scaricabile al link http://www.unina.it/studentididattica/segreteriastudenti/guideStudenti  presso sportelli del Gruppo Intesa San Paolo  S.p:A.  oppure, mediante MAV tramite la procedura on line - link https://www.segrepass1.unina.it</text:a></text:p>
          </table:table-cell>
          <table:table-cell table:style-name="ce7" office:value-type="string" calcext:value-type="string">
            <text:p><text:a xlink:href="https://www.unina.it/modulistica/segreteria-studenti" xlink:type="simple">Per informazioni e modulistica http://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45" calcext:value-type="float">
            <text:p>45</text:p>
          </table:table-cell>
          <table:table-cell office:value-type="string" calcext:value-type="string">
            <text:p>Rimborso tasse (attività istruttoria)</text:p>
          </table:table-cell>
          <table:table-cell office:value-type="string" calcext:value-type="string">
            <text:p>D.M.509/99 e succ. mod. ed int.;</text:p>
            <text:p>D.P.R. del 10.03.1982 n. 162 e succ. mod. ed int.; R.D.A. emanato con D.R.3276/2001 art.34; Regolamento delle Scuole di Specializzazione approvato con D.R. n. 3985 del 03.03.1989 Regolamenti Didattici</text:p>
            <text:p>delle singole Scuole</text:p>
          </table:table-cell>
          <table:table-cell office:value-type="string" calcext:value-type="string">
            <text:p>30 giorni dall'istanza per le attività di competenza</text:p>
          </table:table-cell>
          <table:table-cell office:value-type="string" calcext:value-type="string">
            <text:p>Ufficio Scuole di Specializzazione e <text:s/>Master</text:p>
          </table:table-cell>
          <table:table-cell office:value-type="string" calcext:value-type="string">
            <text:p>Sottoscrizione da parte del Dirigente dell’Area</text:p>
          </table:table-cell>
          <table:table-cell/>
          <table:table-cell office:value-type="string" calcext:value-type="string">
            <text:p>Sportello - Palazzo degli Uffici, Via Giulio Cesare Cortese, 29/piano terra</text:p>
            <text:p>Orari: lu-me-ve 9,00-12,00 ma e gi 9,00-12,00/14,30- 16,30</text:p>
            <text:p>Tel. 081 2537 263 - 081 2534 553 - 081 2532 237 - 081 2535 731 - 081 2537 245</text:p>
            <text:p>E-mail: specializzazioni.master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segreteria-studenti" xlink:type="simple">Per informazioni e modulistica http://www.unina.it/modulistica/segreteria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46" calcext:value-type="float">
            <text:p>46</text:p>
          </table:table-cell>
          <table:table-cell office:value-type="string" calcext:value-type="string">
            <text:p>Rilascio Certificati</text:p>
          </table:table-cell>
          <table:table-cell/>
          <table:table-cell office:value-type="string" calcext:value-type="string">
            <text:p>A vista carriere meccanizzate; </text:p>
            <text:p>30 giorni carriere non meccanizzate.</text:p>
          </table:table-cell>
          <table:table-cell office:value-type="string" calcext:value-type="string">
            <text:p>Ufficio Dottorato e Borse di Studio</text:p>
          </table:table-cell>
          <table:table-cell table:number-columns-repeated="2"/>
          <table:table-cell office:value-type="string" calcext:value-type="string">
            <text:p>presso l'ufficio dal lunedì al venerdì dalle 9:00 alle 12:00 il martedì e giovedì anche dalle 14:30 alle 16:00;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8">
          <table:table-cell office:value-type="float" office:value="47" calcext:value-type="float">
            <text:p>47</text:p>
          </table:table-cell>
          <table:table-cell office:value-type="string" calcext:value-type="string">
            <text:p>Emanazione Decreti per rimborso <text:s/>tasse</text:p>
          </table:table-cell>
          <table:table-cell office:value-type="string" calcext:value-type="string">
            <text:p>Art. 4 L. n. 210/1998</text:p>
          </table:table-cell>
          <table:table-cell office:value-type="string" calcext:value-type="string">
            <text:p>60 giorni dall'istanza</text:p>
          </table:table-cell>
          <table:table-cell office:value-type="string" calcext:value-type="string">
            <text:p>Ufficio Dottorato e Borse <text:s text:c="7"/>di Studio</text:p>
          </table:table-cell>
          <table:table-cell table:number-columns-repeated="2"/>
          <table:table-cell office:value-type="string" calcext:value-type="string">
            <text:p>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0">
          <table:table-cell office:value-type="float" office:value="48" calcext:value-type="float">
            <text:p>48</text:p>
          </table:table-cell>
          <table:table-cell office:value-type="string" calcext:value-type="string">
            <text:p>Procedimento concorsuale di ammissione a corsi di dottorato di ricerca</text:p>
          </table:table-cell>
          <table:table-cell office:value-type="string" calcext:value-type="string">
            <text:p>Art. 4 L. n. 210/1998 DM 45/2013</text:p>
            <text:p> Regolamento di Ateneo</text:p>
          </table:table-cell>
          <table:table-cell office:value-type="string" calcext:value-type="string">
            <text:p>Indicati nel bando di concorso</text:p>
          </table:table-cell>
          <table:table-cell office:value-type="string" calcext:value-type="string">
            <text:p>Ufficio Dottorato e Borse <text:s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4"/>
          <table:table-cell table:style-name="ce7" office:value-type="string" calcext:value-type="string">
            <text:p><text:a xlink:href="https://www.unina.it/home/didattica/post-laurea/dottorati-di-ricerca/bandi-di-ammissione" xlink:type="simple">Procedura on line per presentazione domanda, bando e modulistica sul sito web di Ateneo www.unina.it/home/didattica/post-laurea/dottorati-di-ricerca/bandi-di-ammissione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0">
          <table:table-cell office:value-type="float" office:value="49" calcext:value-type="float">
            <text:p>49</text:p>
          </table:table-cell>
          <table:table-cell office:value-type="string" calcext:value-type="string">
            <text:p>Conferimento Borse di Studio per frequenza Corsi di Dottorato di Ricerca</text:p>
          </table:table-cell>
          <table:table-cell office:value-type="string" calcext:value-type="string">
            <text:p>Art. 4 L. n. 210/1998 DM 45/2013 Regolamento di Ateneo</text:p>
          </table:table-cell>
          <table:table-cell office:value-type="string" calcext:value-type="string">
            <text:p>30 giorni da presentazione documentazione</text:p>
          </table:table-cell>
          <table:table-cell office:value-type="string" calcext:value-type="string">
            <text:p>Ufficio Dottorato e Borse <text:s text:c="3"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4">
          <table:table-cell office:value-type="float" office:value="50" calcext:value-type="float">
            <text:p>50</text:p>
          </table:table-cell>
          <table:table-cell office:value-type="string" calcext:value-type="string">
            <text:p>Conferimento Borse di Studio per attività di Ricerca post-Dottorato</text:p>
          </table:table-cell>
          <table:table-cell office:value-type="string" calcext:value-type="string">
            <text:p>Legge 398/89 art. 4; Regolamento di Ateneo.</text:p>
          </table:table-cell>
          <table:table-cell office:value-type="string" calcext:value-type="string">
            <text:p>30 giorni da presentazione documentazione</text:p>
          </table:table-cell>
          <table:table-cell office:value-type="string" calcext:value-type="string">
            <text:p>Ufficio Dottorato e Borse <text:s text:c="3"/>di Studio</text:p>
          </table:table-cell>
          <table:table-cell table:number-columns-repeated="8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0">
          <table:table-cell office:value-type="float" office:value="51" calcext:value-type="float">
            <text:p>51</text:p>
          </table:table-cell>
          <table:table-cell office:value-type="string" calcext:value-type="string">
            <text:p>Conferimento Borse di Studio per frequenza Corsi o attività di Perfezionamento all'estero</text:p>
          </table:table-cell>
          <table:table-cell office:value-type="string" calcext:value-type="string">
            <text:p>Legge 398/89 art. 5; Regolamento di Ateneo.</text:p>
          </table:table-cell>
          <table:table-cell office:value-type="string" calcext:value-type="string">
            <text:p>30 giorni da presentazione documentazione</text:p>
          </table:table-cell>
          <table:table-cell office:value-type="string" calcext:value-type="string">
            <text:p>Ufficio Dottorato e Borse <text:s text:c="6"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</text:p>
          </table:table-cell>
          <table:table-cell table:number-columns-repeated="5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0">
          <table:table-cell office:value-type="float" office:value="52" calcext:value-type="float">
            <text:p>52</text:p>
          </table:table-cell>
          <table:table-cell office:value-type="string" calcext:value-type="string">
            <text:p>Conferimento Borse di Studio per frequenza Scuole di Specializzazione</text:p>
          </table:table-cell>
          <table:table-cell office:value-type="string" calcext:value-type="string">
            <text:p>Legge 398/89 art. 2; Regolamento di Ateneo.</text:p>
          </table:table-cell>
          <table:table-cell office:value-type="string" calcext:value-type="string">
            <text:p>60 giorni dalla Delibera degli Organi Accademici</text:p>
          </table:table-cell>
          <table:table-cell office:value-type="string" calcext:value-type="string">
            <text:p>Ufficio Dottorato e Borse <text:s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0">
          <table:table-cell office:value-type="float" office:value="53" calcext:value-type="float">
            <text:p>53</text:p>
          </table:table-cell>
          <table:table-cell office:value-type="string" calcext:value-type="string">
            <text:p>Stipula contratto relativo ad assegni per la collaborazione ad attività di ricerca</text:p>
          </table:table-cell>
          <table:table-cell office:value-type="string" calcext:value-type="string">
            <text:p>L. 240/2010; Regolamento di Ateneo.</text:p>
          </table:table-cell>
          <table:table-cell office:value-type="string" calcext:value-type="string">
            <text:p>30 giorni dalla ricezione della comunicazione finale della procedura concorsuale</text:p>
          </table:table-cell>
          <table:table-cell office:value-type="string" calcext:value-type="string">
            <text:p>Ufficio Dottorato e Borse <text:s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0">
          <table:table-cell office:value-type="float" office:value="54" calcext:value-type="float">
            <text:p>54</text:p>
          </table:table-cell>
          <table:table-cell office:value-type="string" calcext:value-type="string">
            <text:p>Conferimento emolumenti relativi a contratti di formazione specialistica per la frequenza Scuole di Specializzazione conformi a norme <text:s text:c="3"/>C.E.E.</text:p>
          </table:table-cell>
          <table:table-cell office:value-type="string" calcext:value-type="string">
            <text:p>D.Lgs. 368/99</text:p>
          </table:table-cell>
          <table:table-cell office:value-type="string" calcext:value-type="string">
            <text:p>30 giorni dalla ricezione degli attestati di frequenza</text:p>
          </table:table-cell>
          <table:table-cell office:value-type="string" calcext:value-type="string">
            <text:p>Ufficio Dottorato e Borse <text:s text:c="5"/>di Studio</text:p>
          </table:table-cell>
          <table:table-cell office:value-type="string" calcext:value-type="string">
            <text:p>Sottoscrizione da parte del Rettore</text:p>
          </table:table-cell>
          <table:table-cell/>
          <table:table-cell office:value-type="string" calcext:value-type="string">
            <text:p>mail dell'ufficio dottric@unina.it; presso l'ufficio dal lunedì al venerdì dalle 9:00 alle 12:00 il martedì e giovedì anche dalle 14:30 alle 16:00, recapiti telefonici 0812537863, 0812537638, 0812537692, 0812537646, 0812537627, 0812537836, 0812537623, 0812537688, 0812534831, 0812532053 - fax 0812537616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s://www.unina.it/modulistica/dottorato-assegni-e-borse-di-studio" xlink:type="simple">Modulo reperibile all'indirizzo web: www.unina.it/modulistica/dottorato-assegni-e-borse-di-studio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1">
          <table:table-cell office:value-type="float" office:value="55" calcext:value-type="float">
            <text:p>55</text:p>
          </table:table-cell>
          <table:table-cell office:value-type="string" calcext:value-type="string">
            <text:p>Stipula Convenzioni di tirocinio curriculare non conforme allo schema adottato dall’Ateneo e quindi da sottoporre all’approvazione degli Organi di Governo S.A. e C.d.A.</text:p>
          </table:table-cell>
          <table:table-cell office:value-type="string" calcext:value-type="string">
            <text:p>DM 142/98 Regolamento attuativo della legge 196/97</text:p>
          </table:table-cell>
          <table:table-cell office:value-type="string" calcext:value-type="string">
            <text:p>30 giorni dalla ricezione delle delibere del Consiglio di Amministrazione e del Senato Accademic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tirocini-student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://www.unina.it/didattica/tirocini-studenti" xlink:type="simple">http://www.unina.it/didattica/tirocini-student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1">
          <table:table-cell office:value-type="float" office:value="56" calcext:value-type="float">
            <text:p>56</text:p>
          </table:table-cell>
          <table:table-cell office:value-type="string" calcext:value-type="string">
            <text:p>Stipula Convenzioni di tirocinio curriculare con Enti/Aziende proposte dai Responsabili per i tirocini dei Corsi di Studio</text:p>
          </table:table-cell>
          <table:table-cell office:value-type="string" calcext:value-type="string">
            <text:p>DM 142/98 Regolamento attuativo della legge 196/97</text:p>
          </table:table-cell>
          <table:table-cell table:style-name="ce4" office:value-type="string" calcext:value-type="string">
            <text:p>30 giorni dalla ricezione della Convenzione da parte dei Corsi di Studi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tirocini-student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1">
          <table:table-cell office:value-type="float" office:value="57" calcext:value-type="float">
            <text:p>57</text:p>
          </table:table-cell>
          <table:table-cell office:value-type="string" calcext:value-type="string">
            <text:p>Stipula Convenzione di tirocinio obbligatorio per l’ammissione all’Esame di Stato per l’abilitazione alla Professione di Psicologo</text:p>
          </table:table-cell>
          <table:table-cell office:value-type="string" calcext:value-type="string">
            <text:p>L.18/02/1989 n. 56 art.1 D.M. 13/01/1992 n. 239 art.1</text:p>
          </table:table-cell>
          <table:table-cell office:value-type="string" calcext:value-type="string">
            <text:p>30 giorni dalla ricezione della Convenzione da parte della Referente per il tirocinio obbligatorio per l’ammissione all’ Esame di Stat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offerta-didattica-tirocini-psicolog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://www.unina.it/didattica/offerta-didattica-tirocini-psicologi" xlink:type="simple">www.unina.it/didattica/offerta-didattica-tirocini-psicolog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2">
          <table:table-cell office:value-type="float" office:value="58" calcext:value-type="float">
            <text:p>58</text:p>
          </table:table-cell>
          <table:table-cell office:value-type="string" calcext:value-type="string">
            <text:p>Pubblicazione elenco aggiornato sul sito di Ateneo delle Convenzioni di tirocinio obbligatorio per l’ammissione all’Esame di Stato per l’abilitazione alla Professione di Psicologo</text:p>
          </table:table-cell>
          <table:table-cell office:value-type="string" calcext:value-type="string">
            <text:p>L. 18/02/1989 n. 56 art. 1 D.M. 13/01/1992 n. 239 art.1</text:p>
          </table:table-cell>
          <table:table-cell office:value-type="string" calcext:value-type="string">
            <text:p>10 giorni dalla firma del Rettore</text:p>
          </table:table-cell>
          <table:table-cell office:value-type="string" calcext:value-type="string">
            <text:p>Ufficio Tirocini Studenti</text:p>
          </table:table-cell>
          <table:table-cell/>
          <table:table-cell office:value-type="string" calcext:value-type="string">
            <text:p>Non applicabile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www.unina.it/didattica/offerta-didattica-tirocini-psicologi l'aggiornamento dell'elenco avviene a mezzo richiesta inviata a daportale@unina.it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1">
          <table:table-cell office:value-type="float" office:value="59" calcext:value-type="float">
            <text:p>59</text:p>
          </table:table-cell>
          <table:table-cell office:value-type="string" calcext:value-type="string">
            <text:p>Stipula Convenzione di tirocinio curriculare per lo svolgimento di attività didattica pratica nel Corso di Studi del Dipartimento di Medicina Veterinaria e Produzioni Animali, proposta dal Responsabile per i tirocini del Corso di Studi</text:p>
          </table:table-cell>
          <table:table-cell office:value-type="string" calcext:value-type="string">
            <text:p>D.M. 270/2004, art. 27 del DPR 382/80, art. 8 co 1° L. 341/90</text:p>
          </table:table-cell>
          <table:table-cell office:value-type="string" calcext:value-type="string">
            <text:p>30 giorni dalla ricezione della Convenzione da parte dei Corsi di Studio</text:p>
          </table:table-cell>
          <table:table-cell office:value-type="string" calcext:value-type="string">
            <text:p>Ufficio Tirocini Studenti</text:p>
          </table:table-cell>
          <table:table-cell office:value-type="string" calcext:value-type="string">
            <text:p>Sottoscrizione del provvedimento finale da parte del Rettore</text:p>
          </table:table-cell>
          <table:table-cell office:value-type="string" calcext:value-type="string">
            <text:p>Impugnabile al TAR entro 60 giorni</text:p>
          </table:table-cell>
          <table:table-cell table:style-name="ce2"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offerta-didattica-tirocini-veterinari</text:p>
          </table:table-cell>
          <table:table-cell table:number-columns-repeated="2" office:value-type="string" calcext:value-type="string">
            <text:p>no</text:p>
          </table:table-cell>
          <table:table-cell table:number-columns-repeated="2"/>
          <table:table-cell table:style-name="ce7" office:value-type="string" calcext:value-type="string">
            <text:p><text:a xlink:href="http://www.unina.it/didattica/offerta-didattica-tirocini-veterinari" xlink:type="simple">http://www.unina.it/didattica/offerta-didattica-tirocini-veterinari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1">
          <table:table-cell office:value-type="float" office:value="60" calcext:value-type="float">
            <text:p>60</text:p>
          </table:table-cell>
          <table:table-cell office:value-type="string" calcext:value-type="string">
            <text:p>Pubblicazione elenco aggiornato sul sito di Ateneo delle Convenzioni di tirocinio curriculare per lo svolgimento di attività didattica pratica nel Corso di Studi del Dipartimento di Medicina Veterinaria e Produzioni animali</text:p>
          </table:table-cell>
          <table:table-cell office:value-type="string" calcext:value-type="string">
            <text:p>D.M. 270/2004, art. 27 del DPR 382/80, art. 8 co 1° L. 341/90</text:p>
          </table:table-cell>
          <table:table-cell office:value-type="string" calcext:value-type="string">
            <text:p>10 giorni dalla firma del Rettore</text:p>
          </table:table-cell>
          <table:table-cell office:value-type="string" calcext:value-type="string">
            <text:p>Ufficio Tirocini Studenti</text:p>
          </table:table-cell>
          <table:table-cell table:number-columns-repeated="2" office:value-type="string" calcext:value-type="string">
            <text:p>Non applicabile</text:p>
          </table:table-cell>
          <table:table-cell office:value-type="string" calcext:value-type="string">
            <text:p>Email: tirocini.studenti@unina.it</text:p>
            <text:p>PEC: tirocini.studenti@pec.unina.it</text:p>
            <text:p>Fax 081 2534 712</text:p>
            <text:p>Orari di Apertura:</text:p>
            <text:p>Lunedì-Mercoledì-Venerdì dalle ore 09.00 alle 12.00</text:p>
            <text:p>Martedì e Giovedì dalle 09.00 alle 12.00 e dalle 14.30 alle 16.30.</text:p>
            <text:p>Tel. 081 2534 533 - 081 2537 795 - 081 2537 802</text:p>
            <text:p>Link di accesso al servizio on line: http://www.unina.it/didattica/offerta-didattica-tirocini-veterinari</text:p>
          </table:table-cell>
          <table:table-cell table:number-columns-repeated="4"/>
          <table:table-cell table:style-name="ce7" office:value-type="string" calcext:value-type="string">
            <text:p><text:a xlink:href="http://www.unina.it/didattica/offerta-didattica-tirocini-veterinari" xlink:type="simple">www.unina.it/didattica/offerta-didattica-tirocini-veterinari, l'aggiornamento dell'elenco avviene a mezzo richiesta inviata a daportale@unina.it</text:a></text:p>
          </table:table-cell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61" calcext:value-type="float">
            <text:p>61</text:p>
          </table:table-cell>
          <table:table-cell table:style-name="ce4" office:value-type="string" calcext:value-type="string">
            <text:p>Supporto agli attori dei processi di AQ nelle procedure relative all’attivazione di Corsi di Studio di nuova istituzione, alle modifiche di ordinamento e di regolamento.</text:p>
            <text:p>Assistenza alla corretta compilazione dei quadri della scheda SUA-CdS relativa alle sezioni Qualità e Amministrazione, campi ordinamentali (RAD) e non ordinamentali</text:p>
          </table:table-cell>
          <table:table-cell table:style-name="ce5"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e linee guida per l’accreditamento iniziale e periodico delle sedi e dei corsi di studio universitari (ANVUR).</text:span></text:p>
          </table:table-cell>
          <table:table-cell office:value-type="string" calcext:value-type="string">
            <text:p>15 gg a decorrere dalla ricezione dell’istanza.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62" calcext:value-type="float">
            <text:p>62</text:p>
          </table:table-cell>
          <table:table-cell office:value-type="string" calcext:value-type="string">
            <text:p>Nell’ambito dei processi di AQ: approvazione da parte degli organi di governo dell’Ateneo degli atti necessari per l’attivazione di Corsi di Studio di nuova istituzione, previa istruttoria dell’Ufficio Management della Didattica</text:p>
          </table:table-cell>
          <table:table-cell table:style-name="ce5"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63" calcext:value-type="float">
            <text:p>63</text:p>
          </table:table-cell>
          <table:table-cell office:value-type="string" calcext:value-type="string">
            <text:p>Nell’ambito dei processi di AQ: approvazione da parte degli organi di governo dell’Ateneo degli atti necessari per modifiche di ordinamento dei Corsi di Studio, previa istruttoria dell’Ufficio Management della Didattica</text:p>
          </table:table-cell>
          <table:table-cell table:style-name="ce5"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64" calcext:value-type="float">
            <text:p>64</text:p>
          </table:table-cell>
          <table:table-cell office:value-type="string" calcext:value-type="string">
            <text:p>Nell’ambito dei processi di AQ: approvazione da parte degli organi di governo dell’Ateneo degli atti necessari per modifiche di regolamento dei Corsi di Studio, previa istruttoria dell’Ufficio Management della Didattica </text:p>
          </table:table-cell>
          <table:table-cell table:style-name="ce5"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65" calcext:value-type="float">
            <text:p>65</text:p>
          </table:table-cell>
          <table:table-cell office:value-type="string" calcext:value-type="string">
            <text:p>Supporto alla gestione dell’offerta didattica dei Corsi di Studio senza alcuna modifica </text:p>
            <text:p>Assistenza alla corretta compilazione dei quadri della scheda SUA-CdS relativa alle sezioni Qualità e Amministrazione, campi non ordinamentali.</text:p>
          </table:table-cell>
          <table:table-cell table:style-name="ce5"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30 gg a decorrere dalla ricezione dell’istanza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66" calcext:value-type="float">
            <text:p>66</text:p>
          </table:table-cell>
          <table:table-cell office:value-type="string" calcext:value-type="string">
            <text:p>Nell'ambito dei processi di AQ: approvazione da parte degli organi di governo dell'Ateneo degli atti dell'offerta didattica dei <text:span text:style-name="T1">Corsi di Studio senza alcuna modifica, </text:span><text:span text:style-name="T2">previa istruttoria dell'Ufficio Management della Didattica</text:span></text:p>
          </table:table-cell>
          <table:table-cell table:style-name="ce5"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 e linee guida per l’accreditamento iniziale e periodico delle sedi e dei corsi di studio universitari (ANVUR).</text:span></text:p>
          </table:table-cell>
          <table:table-cell office:value-type="string" calcext:value-type="string">
            <text:p>90 gg a decorrere dalla ricezione della documentazione completa per la conclusione della istruttoria di competenza dell’Ufficio e la trasmissione degli atti agli organi competenti per l’approvazione 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  <table:table-row table:style-name="ro13">
          <table:table-cell office:value-type="float" office:value="67" calcext:value-type="float">
            <text:p>67</text:p>
          </table:table-cell>
          <table:table-cell table:style-name="ce4" office:value-type="string" calcext:value-type="string">
            <text:p>Gestione procedura relativa alla scheda SUA-CdS.</text:p>
            <text:p>Abilitazione/disattivazione utenti in lettura/scrittura</text:p>
            <text:p>Apertura scheda SUA-CdS mediante creazione singole schede CdS relative agli anni di offerta</text:p>
            <text:p>Gestione in Banca Dati dei quadri ai fini dell’approvazione dell’intera offerta formativa.</text:p>
          </table:table-cell>
          <table:table-cell table:style-name="ce5" office:value-type="string" calcext:value-type="string">
            <text:p>D.M.<text:span text:style-name="T3"> n. </text:span><text:span text:style-name="T4">270</text:span><text:span text:style-name="T5"> del 22 ottobre 2004, e ss.mm.ii., Legge 240 del 30 dicembre 2010 e ss.mm.ii., D.M. n. 6 del 7 gennaio 2019 e </text:span><text:span text:style-name="T6">ss.mm.ii, </text:span><text:span text:style-name="T6">e linee guida per l’accreditamento iniziale e periodico delle sedi e dei corsi di studio universitari (ANVUR).</text:span></text:p>
          </table:table-cell>
          <table:table-cell office:value-type="string" calcext:value-type="string">
            <text:p>30 gg a decorrere dalla ricezione dell’istanza e/o inserimento informazione in banca dati</text:p>
          </table:table-cell>
          <table:table-cell office:value-type="string" calcext:value-type="string">
            <text:p>Ufficio Management della Didattica</text:p>
          </table:table-cell>
          <table:table-cell table:number-columns-repeated="2"/>
          <table:table-cell office:value-type="string" calcext:value-type="string">
            <text:p>Via Mail all'indirizzo didattica@unina.it;</text:p>
            <text:p>Via PEC all'indirizzo didattica@pec.unina.it;</text:p>
            <text:p>Via Telefono ai seguenti numeri: 081 2532 189  - 081 2537 684 - 081 2537 829 - 081 2537 840 - 081 2532 901 (dalle 9.30 alle 12.30 tutti i giorni e dalle 15.00 alle 16.00 i giorni pari);</text:p>
            <text:p>Sportello utenza interna: dal lunedì al venerdì dalle ore 9.30 alle ore 12.30 e il martedì e il giovedì anche dalle ore 15.00 alle ore 16.00.</text:p>
          </table:table-cell>
          <table:table-cell table:number-columns-repeated="2" office:value-type="string" calcext:value-type="string">
            <text:p>no</text:p>
          </table:table-cell>
          <table:table-cell table:number-columns-repeated="3"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A_20_MODIFICATA" style:display-name="PageStyle_TABELLA MODIFICA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1T08:37:35</meta:print-date>
    <meta:creation-date>2023-10-05T12:00:51</meta:creation-date>
    <dc:date>2024-03-21T06:54:32</dc:date>
    <meta:editing-duration>P0D</meta:editing-duration>
    <meta:generator>LibreOffice/24.2.5.2$Windows_X86_64 LibreOffice_project/bffef4ea93e59bebbeaf7f431bb02b1a39ee8a59</meta:generator>
    <meta:document-statistic meta:table-count="1" meta:cell-count="682" meta:object-count="0"/>
    <meta:user-defined meta:name="AppVersion">16.0300</meta:user-defined>
    <meta:user-defined meta:name="MSIP_Label_2ad0b24d-6422-44b0-b3de-abb3a9e8c81a_ActionId">3c5b5871-92e4-41bd-a70a-2e7f0ee9e2b4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5T12:01:52Z</meta:user-defined>
    <meta:user-defined meta:name="MSIP_Label_2ad0b24d-6422-44b0-b3de-abb3a9e8c81a_SiteId" meta:value-type="string">2fcfe26a-bb62-46b0-b1e3-28f9da0c45fd</meta:user-defined>
  </office:meta>
</office:document-meta>
</file>