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Calibri" svg:font-family="Calibri" style:font-family-generic="swiss"/>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office:font-face-decls>
  <office:automatic-styles>
    <style:style style:name="co1" style:family="table-column">
      <style:table-column-properties fo:break-before="auto" style:column-width="1.783cm"/>
    </style:style>
    <style:style style:name="co2" style:family="table-column">
      <style:table-column-properties fo:break-before="auto" style:column-width="9.659cm"/>
    </style:style>
    <style:style style:name="co3" style:family="table-column">
      <style:table-column-properties fo:break-before="auto" style:column-width="7.114cm"/>
    </style:style>
    <style:style style:name="co4" style:family="table-column">
      <style:table-column-properties fo:break-before="auto" style:column-width="12.248cm"/>
    </style:style>
    <style:style style:name="co5" style:family="table-column">
      <style:table-column-properties fo:break-before="auto" style:column-width="7.135cm"/>
    </style:style>
    <style:style style:name="co6" style:family="table-column">
      <style:table-column-properties fo:break-before="auto" style:column-width="4.59cm"/>
    </style:style>
    <style:style style:name="co7" style:family="table-column">
      <style:table-column-properties fo:break-before="auto" style:column-width="6.787cm"/>
    </style:style>
    <style:style style:name="co8" style:family="table-column">
      <style:table-column-properties fo:break-before="auto" style:column-width="8.093cm"/>
    </style:style>
    <style:style style:name="co9" style:family="table-column">
      <style:table-column-properties fo:break-before="auto" style:column-width="2.937cm"/>
    </style:style>
    <style:style style:name="co10" style:family="table-column">
      <style:table-column-properties fo:break-before="auto" style:column-width="2.522cm"/>
    </style:style>
    <style:style style:name="co11" style:family="table-column">
      <style:table-column-properties fo:break-before="auto" style:column-width="2.828cm"/>
    </style:style>
    <style:style style:name="co12" style:family="table-column">
      <style:table-column-properties fo:break-before="auto" style:column-width="5.112cm"/>
    </style:style>
    <style:style style:name="co13" style:family="table-column">
      <style:table-column-properties fo:break-before="auto" style:column-width="6.07cm"/>
    </style:style>
    <style:style style:name="ro1" style:family="table-row">
      <style:table-row-properties style:row-height="0.612cm" fo:break-before="auto" style:use-optimal-row-height="true"/>
    </style:style>
    <style:style style:name="ro2" style:family="table-row">
      <style:table-row-properties style:row-height="2.027cm" fo:break-before="auto" style:use-optimal-row-height="true"/>
    </style:style>
    <style:style style:name="ro3" style:family="table-row">
      <style:table-row-properties style:row-height="2.448cm" fo:break-before="auto" style:use-optimal-row-height="true"/>
    </style:style>
    <style:style style:name="ro4" style:family="table-row">
      <style:table-row-properties style:row-height="7.488cm" fo:break-before="page" style:use-optimal-row-height="false"/>
    </style:style>
    <style:style style:name="ro5" style:family="table-row">
      <style:table-row-properties style:row-height="7.488cm" fo:break-before="auto" style:use-optimal-row-height="false"/>
    </style:style>
    <style:style style:name="ro6" style:family="table-row">
      <style:table-row-properties style:row-height="7.17cm" fo:break-before="page" style:use-optimal-row-height="false"/>
    </style:style>
    <style:style style:name="ro7" style:family="table-row">
      <style:table-row-properties style:row-height="9.292cm" fo:break-before="auto" style:use-optimal-row-height="true"/>
    </style:style>
    <style:style style:name="ro8" style:family="table-row">
      <style:table-row-properties style:row-height="7.223cm" fo:break-before="auto" style:use-optimal-row-height="false"/>
    </style:style>
    <style:style style:name="ro9" style:family="table-row">
      <style:table-row-properties style:row-height="5.345cm" fo:break-before="auto" style:use-optimal-row-height="false"/>
    </style:style>
    <style:style style:name="ro10" style:family="table-row">
      <style:table-row-properties style:row-height="5.927cm" fo:break-before="auto" style:use-optimal-row-height="false"/>
    </style:style>
    <style:style style:name="ro11" style:family="table-row">
      <style:table-row-properties style:row-height="7.276cm" fo:break-before="page" style:use-optimal-row-height="false"/>
    </style:style>
    <style:style style:name="ro12" style:family="table-row">
      <style:table-row-properties style:row-height="6.429cm" fo:break-before="auto" style:use-optimal-row-height="false"/>
    </style:style>
    <style:style style:name="ro13" style:family="table-row">
      <style:table-row-properties style:row-height="6.297cm" fo:break-before="auto" style:use-optimal-row-height="false"/>
    </style:style>
    <style:style style:name="ro14" style:family="table-row">
      <style:table-row-properties style:row-height="5.477cm" fo:break-before="auto" style:use-optimal-row-height="false"/>
    </style:style>
    <style:style style:name="ro15" style:family="table-row">
      <style:table-row-properties style:row-height="6.218cm" fo:break-before="auto" style:use-optimal-row-height="false"/>
    </style:style>
    <style:style style:name="ro16" style:family="table-row">
      <style:table-row-properties style:row-height="6.033cm" fo:break-before="auto" style:use-optimal-row-height="false"/>
    </style:style>
    <style:style style:name="ro17" style:family="table-row">
      <style:table-row-properties style:row-height="6.033cm" fo:break-before="page" style:use-optimal-row-height="false"/>
    </style:style>
    <style:style style:name="ro18" style:family="table-row">
      <style:table-row-properties style:row-height="6.562cm" fo:break-before="auto" style:use-optimal-row-height="false"/>
    </style:style>
    <style:style style:name="ro19" style:family="table-row">
      <style:table-row-properties style:row-height="3.475cm" fo:break-before="auto" style:use-optimal-row-height="true"/>
    </style:style>
    <style:style style:name="ro20" style:family="table-row">
      <style:table-row-properties style:row-height="5.847cm" fo:break-before="auto" style:use-optimal-row-height="false"/>
    </style:style>
    <style:style style:name="ro21" style:family="table-row">
      <style:table-row-properties style:row-height="6.059cm" fo:break-before="auto" style:use-optimal-row-height="false"/>
    </style:style>
    <style:style style:name="ro22" style:family="table-row">
      <style:table-row-properties style:row-height="6.403cm" fo:break-before="page" style:use-optimal-row-height="false"/>
    </style:style>
    <style:style style:name="ro23" style:family="table-row">
      <style:table-row-properties style:row-height="3.133cm" fo:break-before="auto" style:use-optimal-row-height="true"/>
    </style:style>
    <style:style style:name="ro24" style:family="table-row">
      <style:table-row-properties style:row-height="1.762cm" fo:break-before="page" style:use-optimal-row-height="true"/>
    </style:style>
    <style:style style:name="ro25" style:family="table-row">
      <style:table-row-properties style:row-height="1.762cm" fo:break-before="auto" style:use-optimal-row-height="true"/>
    </style:style>
    <style:style style:name="ro26" style:family="table-row">
      <style:table-row-properties style:row-height="3.757cm" fo:break-before="auto" style:use-optimal-row-height="false"/>
    </style:style>
    <style:style style:name="ro27" style:family="table-row">
      <style:table-row-properties style:row-height="3.889cm" fo:break-before="auto" style:use-optimal-row-height="false"/>
    </style:style>
    <style:style style:name="ro28" style:family="table-row">
      <style:table-row-properties style:row-height="3.678cm" fo:break-before="auto" style:use-optimal-row-height="false"/>
    </style:style>
    <style:style style:name="ro29" style:family="table-row">
      <style:table-row-properties style:row-height="3.651cm" fo:break-before="auto" style:use-optimal-row-height="false"/>
    </style:style>
    <style:style style:name="ro30" style:family="table-row">
      <style:table-row-properties style:row-height="0.503cm" fo:break-before="auto" style:use-optimal-row-height="true"/>
    </style:style>
    <style:style style:name="ta1" style:family="table" style:master-page-name="PageStyle_5f_Foglio1">
      <style:table-properties table:display="true" style:writing-mode="lr-tb"/>
    </style:style>
    <style:style style:name="ce1" style:family="table-cell" style:parent-style-name="Default">
      <style:table-cell-properties fo:background-color="#ffffff" style:diagonal-bl-tr="none" style:diagonal-tl-br="none" style:text-align-source="fix" style:repeat-content="false" fo:wrap-option="no-wrap" fo:border="1.76pt solid #000000" style:direction="ltr" style:rotation-angle="0" style:rotation-align="none" style:shrink-to-fit="false" style:vertical-align="middle" loext:vertical-justify="auto">
        <loext:background-complex-color loext:theme-type="light1" loext:color-type="theme"/>
      </style:table-cell-properties>
      <style:paragraph-properties fo:text-align="center" css3t:text-justify="auto" fo:margin-left="0cm" style:writing-mode="page"/>
      <style:text-properties fo:color="#000000" style:text-outline="false" style:text-line-through-style="none" style:text-line-through-type="none" style:font-name="Calibri" fo:font-size="14pt" fo:font-style="normal" fo:text-shadow="none" style:text-underline-style="none" fo:font-weight="bold" style:font-size-asian="14pt" style:font-style-asian="normal" style:font-weight-asian="bold" style:font-name-complex="Calibri" style:font-size-complex="14pt" style:font-style-complex="normal" style:font-weight-complex="bold">
        <loext:char-complex-color loext:theme-type="dark1" loext:color-type="theme"/>
      </style:text-properties>
    </style:style>
    <style:style style:name="ce2" style:family="table-cell" style:parent-style-name="Default">
      <style:table-cell-properties fo:background-color="#ffffff" style:diagonal-bl-tr="none" style:diagonal-tl-br="none" style:text-align-source="fix" style:repeat-content="false" fo:wrap-option="wrap" fo:border="1.76pt solid #000000" style:direction="ltr" style:rotation-angle="0" style:rotation-align="none" style:shrink-to-fit="false" style:vertical-align="middle" loext:vertical-justify="auto">
        <loext:background-complex-color loext:theme-type="light1" loext:color-type="theme"/>
      </style:table-cell-properties>
      <style:paragraph-properties fo:text-align="start" css3t:text-justify="auto" fo:margin-left="1.058cm"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loext:char-complex-color loext:theme-type="dark1" loext:color-type="theme"/>
      </style:text-properties>
    </style:style>
    <style:style style:name="ce3" style:family="table-cell" style:parent-style-name="Default">
      <style:table-cell-properties fo:background-color="#ffffff" style:diagonal-bl-tr="none" style:diagonal-tl-br="none" style:text-align-source="fix" style:repeat-content="false" fo:wrap-option="wrap" fo:border="1.76pt solid #000000" style:direction="ltr" style:rotation-angle="0" style:rotation-align="none" style:shrink-to-fit="false" style:vertical-align="middle" loext:vertical-justify="auto">
        <loext:background-complex-color loext:theme-type="light1" loext:color-type="theme"/>
      </style:table-cell-properties>
      <style:paragraph-properties fo:text-align="start" css3t:text-justify="auto" fo:margin-left="0cm"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loext:char-complex-color loext:theme-type="dark1" loext:color-type="theme"/>
      </style:text-properties>
    </style:style>
    <style:style style:name="ce4" style:family="table-cell" style:parent-style-name="Default">
      <style:table-cell-properties fo:border-bottom="1.76pt solid #000000" fo:background-color="#ffffff" style:diagonal-bl-tr="none" style:diagonal-tl-br="none" style:text-align-source="fix" style:repeat-content="false" fo:wrap-option="wrap" fo:border-left="1.76pt solid #000000" style:direction="ltr" fo:border-right="1.76pt solid #000000" style:rotation-angle="0" style:rotation-align="none" style:shrink-to-fit="false" fo:border-top="none" style:vertical-align="middle" loext:vertical-justify="auto">
        <loext:background-complex-color loext:theme-type="light1" loext:color-type="theme"/>
      </style:table-cell-properties>
      <style:paragraph-properties fo:text-align="end" css3t:text-justify="auto" fo:margin-left="0cm"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5" style:family="table-cell" style:parent-style-name="Default">
      <style:table-cell-properties fo:border-bottom="1.76pt solid #000000" fo:background-color="#ffffff" style:diagonal-bl-tr="none" style:diagonal-tl-br="none" style:text-align-source="fix" style:repeat-content="false" fo:wrap-option="wrap" fo:border-left="1.76pt solid #000000" style:direction="ltr" fo:border-right="1.76pt solid #000000" style:rotation-angle="0" style:rotation-align="none" style:shrink-to-fit="false" fo:border-top="none" style:vertical-align="middle" loext:vertical-justify="auto">
        <loext:background-complex-color loext:theme-type="light1" loext:color-type="theme"/>
      </style:table-cell-properties>
      <style:paragraph-properties fo:text-align="end" css3t:text-justify="auto" fo:margin-left="0cm" style:writing-mode="page"/>
      <style:text-properties style:use-window-font-color="true"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6" style:family="table-cell" style:parent-style-name="Default">
      <style:table-cell-properties fo:background-color="#ffffff" style:rotation-align="none">
        <loext:background-complex-color loext:theme-type="light1" loext:color-type="theme"/>
      </style:table-cell-properties>
    </style:style>
    <style:style style:name="ce7" style:family="table-cell" style:parent-style-name="Default">
      <style:table-cell-properties fo:border-bottom="1.76pt solid #000000" fo:background-color="#ffffff" style:diagonal-bl-tr="none" style:diagonal-tl-br="none" style:text-align-source="fix" style:repeat-content="false" fo:wrap-option="no-wrap" fo:border-left="none" style:direction="ltr" fo:border-right="none" style:rotation-angle="0" style:rotation-align="none" style:shrink-to-fit="false" fo:border-top="1.76pt solid #000000" style:vertical-align="middle" loext:vertical-justify="auto">
        <loext:background-complex-color loext:theme-type="light1" loext:color-type="theme"/>
      </style:table-cell-properties>
      <style:paragraph-properties fo:text-align="center" css3t:text-justify="auto" fo:margin-left="0cm" style:writing-mode="page"/>
      <style:text-properties fo:color="#000000" style:text-outline="false" style:text-line-through-style="none" style:text-line-through-type="none" style:font-name="Calibri" fo:font-size="14pt" fo:font-style="normal" fo:text-shadow="none" style:text-underline-style="none" fo:font-weight="bold" style:font-size-asian="14pt" style:font-style-asian="normal" style:font-weight-asian="bold" style:font-name-complex="Calibri" style:font-size-complex="14pt" style:font-style-complex="normal" style:font-weight-complex="bold">
        <loext:char-complex-color loext:theme-type="dark1" loext:color-type="theme"/>
      </style:text-properties>
    </style:style>
    <style:style style:name="ce8" style:family="table-cell" style:parent-style-name="Default">
      <style:table-cell-properties fo:border-bottom="1.76pt solid #000000" fo:background-color="#ffffff" style:diagonal-bl-tr="none" style:diagonal-tl-br="none" style:text-align-source="value-type" style:repeat-content="false" fo:wrap-option="wrap" fo:border-left="none" style:direction="ltr" fo:border-right="1.76pt solid #000000" style:rotation-angle="0" style:rotation-align="none" style:shrink-to-fit="false" fo:border-top="none" style:vertical-align="middle" loext:vertical-justify="auto">
        <loext:background-complex-color loext:theme-type="light1" loext:color-type="theme"/>
      </style:table-cell-properties>
      <style:paragraph-properties css3t:text-justify="auto" fo:margin-left="0cm"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9" style:family="table-cell" style:parent-style-name="Default">
      <style:table-cell-properties fo:border-bottom="1.76pt solid #000000" fo:background-color="#ffffff" style:diagonal-bl-tr="none" style:diagonal-tl-br="none" style:text-align-source="value-type" style:repeat-content="false" fo:wrap-option="wrap" fo:border-left="none" style:direction="ltr" fo:border-right="1.76pt solid #000000" style:rotation-angle="0" style:rotation-align="none" style:shrink-to-fit="false" fo:border-top="none" style:vertical-align="middle" loext:vertical-justify="auto">
        <loext:background-complex-color loext:theme-type="light1" loext:color-type="theme"/>
      </style:table-cell-properties>
      <style:paragraph-properties css3t:text-justify="auto" fo:margin-left="0cm" style:writing-mode="page"/>
      <style:text-properties style:use-window-font-color="true"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10" style:family="table-cell" style:parent-style-name="Default">
      <style:table-cell-properties fo:background-color="#ffffff" style:diagonal-bl-tr="none" style:diagonal-tl-br="none" style:text-align-source="fix" style:repeat-content="false" fo:wrap-option="wrap" fo:border="1.76pt solid #000000" style:direction="ltr" style:rotation-angle="0" style:rotation-align="none" style:shrink-to-fit="false" style:vertical-align="middle" loext:vertical-justify="auto">
        <loext:background-complex-color loext:theme-type="light1" loext:color-type="theme"/>
      </style:table-cell-properties>
      <style:paragraph-properties fo:text-align="start" css3t:text-justify="auto" fo:margin-left="0cm"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11" style:family="table-cell" style:parent-style-name="Default">
      <style:table-cell-properties fo:background-color="#ffffff" style:diagonal-bl-tr="none" style:diagonal-tl-br="none" style:text-align-source="value-type" style:repeat-content="false" fo:wrap-option="wrap" fo:border="1.76pt solid #000000" style:direction="ltr" style:rotation-angle="0" style:rotation-align="none" style:shrink-to-fit="false" style:vertical-align="middle" loext:vertical-justify="auto">
        <loext:background-complex-color loext:theme-type="light1" loext:color-type="theme"/>
      </style:table-cell-properties>
      <style:paragraph-properties css3t:text-justify="auto" fo:margin-left="0cm"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12" style:family="table-cell" style:parent-style-name="Default">
      <style:table-cell-properties fo:background-color="#ffffff" style:diagonal-bl-tr="none" style:diagonal-tl-br="none" style:text-align-source="fix" style:repeat-content="false" fo:wrap-option="wrap" fo:border="1.76pt solid #000000" style:direction="ltr" style:rotation-angle="0" style:rotation-align="none" style:shrink-to-fit="false" style:vertical-align="middle" loext:vertical-justify="auto">
        <loext:background-complex-color loext:theme-type="light1" loext:color-type="theme"/>
      </style:table-cell-properties>
      <style:paragraph-properties fo:text-align="start"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loext:char-complex-color loext:theme-type="dark1" loext:color-type="theme"/>
      </style:text-properties>
    </style:style>
    <style:style style:name="ce13" style:family="table-cell" style:parent-style-name="Default">
      <style:table-cell-properties fo:background-color="#ffffff" style:diagonal-bl-tr="none" style:diagonal-tl-br="none" style:text-align-source="fix" style:repeat-content="false" fo:wrap-option="wrap" fo:border="1.76pt solid #000000" style:direction="ltr" style:rotation-angle="0" style:rotation-align="none" style:shrink-to-fit="false" style:vertical-align="bottom" loext:vertical-justify="auto">
        <loext:background-complex-color loext:theme-type="light1" loext:color-type="theme"/>
      </style:table-cell-properties>
      <style:paragraph-properties fo:text-align="start" css3t:text-justify="auto" fo:margin-left="0cm" style:writing-mode="page"/>
      <style:text-properties fo:color="#000000" style:text-outline="false" style:text-line-through-style="none" style:text-line-through-type="none" style:font-name="Calibri" fo:font-size="9.5pt" fo:font-style="normal" fo:text-shadow="none" style:text-underline-style="none" fo:font-weight="normal" style:font-size-asian="9.5pt" style:font-style-asian="normal" style:font-weight-asian="normal" style:font-name-complex="Calibri" style:font-size-complex="9.5pt" style:font-style-complex="normal" style:font-weight-complex="normal">
        <loext:char-complex-color loext:theme-type="dark1" loext:color-type="theme"/>
      </style:text-properties>
    </style:style>
    <style:style style:name="ce14" style:family="table-cell" style:parent-style-name="Default">
      <style:table-cell-properties fo:border-bottom="1.76pt solid #000000" fo:background-color="#ffffff" style:diagonal-bl-tr="none" style:diagonal-tl-br="none" style:text-align-source="value-type" style:repeat-content="false" fo:wrap-option="wrap" fo:border-left="none" style:direction="ltr" fo:border-right="none" style:rotation-angle="0" style:rotation-align="none" style:shrink-to-fit="false" fo:border-top="none" style:vertical-align="middle" loext:vertical-justify="auto">
        <loext:background-complex-color loext:theme-type="light1" loext:color-type="theme"/>
      </style:table-cell-properties>
      <style:paragraph-properties css3t:text-justify="auto" fo:margin-left="0cm"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15" style:family="table-cell" style:parent-style-name="Default">
      <style:table-cell-properties fo:border-bottom="1.76pt solid #000000" fo:background-color="#ffffff" style:diagonal-bl-tr="none" style:diagonal-tl-br="none" style:text-align-source="value-type" style:repeat-content="false" fo:wrap-option="wrap" fo:border-left="none" style:direction="ltr" fo:border-right="none" style:rotation-angle="0" style:rotation-align="none" style:shrink-to-fit="false" fo:border-top="none" style:vertical-align="middle" loext:vertical-justify="auto">
        <loext:background-complex-color loext:theme-type="light1" loext:color-type="theme"/>
      </style:table-cell-properties>
      <style:paragraph-properties css3t:text-justify="auto" fo:margin-left="0cm" style:writing-mode="page"/>
      <style:text-properties style:use-window-font-color="true"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16" style:family="table-cell" style:parent-style-name="Default">
      <style:table-cell-properties fo:border-bottom="1.76pt solid #000000" fo:background-color="#ffffff" style:diagonal-bl-tr="none" style:diagonal-tl-br="none" style:text-align-source="value-type" style:repeat-content="false" fo:wrap-option="wrap" fo:border-left="1.76pt solid #000000" style:direction="ltr" fo:border-right="1.76pt solid #000000" style:rotation-angle="0" style:rotation-align="none" style:shrink-to-fit="false" fo:border-top="none" style:vertical-align="middle" loext:vertical-justify="auto">
        <loext:background-complex-color loext:theme-type="light1" loext:color-type="theme"/>
      </style:table-cell-properties>
      <style:paragraph-properties css3t:text-justify="auto" fo:margin-left="0cm" style:writing-mode="page"/>
      <style:text-properties style:use-window-font-color="true"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17" style:family="table-cell" style:parent-style-name="Default">
      <style:table-cell-properties fo:border-bottom="1.76pt solid #000000" fo:background-color="#ffffff" style:diagonal-bl-tr="none" style:diagonal-tl-br="none" style:text-align-source="fix" style:repeat-content="false" fo:wrap-option="wrap" fo:border-left="1.76pt solid #000000" style:direction="ltr" fo:border-right="none" style:rotation-angle="0" style:rotation-align="none" style:shrink-to-fit="false" fo:border-top="1.76pt solid #000000" style:vertical-align="middle" loext:vertical-justify="auto">
        <loext:background-complex-color loext:theme-type="light1" loext:color-type="theme"/>
      </style:table-cell-properties>
      <style:paragraph-properties fo:text-align="start" css3t:text-justify="auto" fo:margin-left="0cm"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loext:char-complex-color loext:theme-type="dark1" loext:color-type="theme"/>
      </style:text-properties>
    </style:style>
    <style:style style:name="ce18" style:family="table-cell" style:parent-style-name="Default">
      <style:table-cell-properties fo:border-bottom="1.76pt solid #000000" fo:background-color="#ffffff" style:diagonal-bl-tr="none" style:diagonal-tl-br="none" style:text-align-source="fix" style:repeat-content="false" fo:wrap-option="wrap" fo:border-left="1.76pt solid #000000" style:direction="ltr" fo:border-right="none" style:rotation-angle="0" style:rotation-align="none" style:shrink-to-fit="false" fo:border-top="1.76pt solid #000000" style:vertical-align="middle" loext:vertical-justify="auto">
        <loext:background-complex-color loext:theme-type="light1" loext:color-type="theme"/>
      </style:table-cell-properties>
      <style:paragraph-properties fo:text-align="start" css3t:text-justify="auto" fo:margin-left="0cm"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19" style:family="table-cell" style:parent-style-name="Default">
      <style:table-cell-properties fo:border-bottom="none" fo:background-color="#ffffff" style:diagonal-bl-tr="none" style:diagonal-tl-br="none" style:text-align-source="fix" style:repeat-content="false" fo:wrap-option="wrap" fo:border-left="1.76pt solid #000000" style:direction="ltr" fo:border-right="none" style:rotation-angle="0" style:rotation-align="none" style:shrink-to-fit="false" fo:border-top="1.76pt solid #000000" style:vertical-align="middle" loext:vertical-justify="auto">
        <loext:background-complex-color loext:theme-type="light1" loext:color-type="theme"/>
      </style:table-cell-properties>
      <style:paragraph-properties fo:text-align="start" css3t:text-justify="auto" fo:margin-left="0cm"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loext:char-complex-color loext:theme-type="dark1" loext:color-type="theme"/>
      </style:text-properties>
    </style:style>
    <style:style style:name="ce20" style:family="table-cell" style:parent-style-name="Excel_20_Built-in_20_Hyperlink" style:data-style-name="N0">
      <style:table-cell-properties fo:border-bottom="1.76pt solid #000000" fo:background-color="#ffffff" style:cell-protect="protected" style:print-content="true" style:diagonal-bl-tr="none" style:diagonal-tl-br="none" style:text-align-source="fix" style:repeat-content="false" fo:wrap-option="wrap" fo:border-left="1.76pt solid #000000" style:direction="ltr" fo:border-right="none" style:rotation-angle="0" style:rotation-align="none" style:shrink-to-fit="false" fo:border-top="none" style:vertical-align="middle" loext:vertical-justify="auto">
        <loext:background-complex-color loext:theme-type="light1" loext:color-type="theme"/>
      </style:table-cell-properties>
      <style:paragraph-properties fo:text-align="start" css3t:text-justify="auto" fo:margin-left="0cm" style:writing-mode="page"/>
      <style:text-properties fo:color="#0563c1"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name-complex="Calibri" style:font-size-complex="11pt" style:font-style-complex="normal" style:font-weight-complex="normal">
        <loext:char-complex-color loext:theme-type="hyperlink" loext:color-type="theme"/>
      </style:text-properties>
    </style:style>
    <style:style style:name="ce21" style:family="table-cell" style:parent-style-name="Default">
      <style:table-cell-properties fo:background-color="#ffffff" style:diagonal-bl-tr="none" style:diagonal-tl-br="none" style:text-align-source="fix" style:repeat-content="false" fo:wrap-option="wrap" fo:border="1.76pt solid #000000" style:direction="ltr" style:rotation-angle="0" style:rotation-align="none" style:shrink-to-fit="false" style:vertical-align="middle" loext:vertical-justify="auto">
        <loext:background-complex-color loext:theme-type="light1" loext:color-type="theme"/>
      </style:table-cell-properties>
      <style:paragraph-properties fo:text-align="center" css3t:text-justify="auto" fo:margin-left="0cm"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loext:char-complex-color loext:theme-type="dark1" loext:color-type="theme"/>
      </style:text-properties>
    </style:style>
    <style:style style:name="ce22" style:family="table-cell" style:parent-style-name="Default">
      <style:table-cell-properties fo:border-bottom="1.76pt solid #000000" fo:background-color="#ffffff" style:diagonal-bl-tr="none" style:diagonal-tl-br="none" style:text-align-source="fix" style:repeat-content="false" fo:wrap-option="wrap" fo:border-left="none" style:direction="ltr" fo:border-right="1.76pt solid #000000" style:rotation-angle="0" style:rotation-align="none" style:shrink-to-fit="false" fo:border-top="1.76pt solid #000000" style:vertical-align="middle" loext:vertical-justify="auto">
        <loext:background-complex-color loext:theme-type="light1" loext:color-type="theme"/>
      </style:table-cell-properties>
      <style:paragraph-properties fo:text-align="start" css3t:text-justify="auto" fo:margin-left="0cm"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loext:char-complex-color loext:theme-type="dark1" loext:color-type="theme"/>
      </style:text-properties>
    </style:style>
    <style:style style:name="ce23" style:family="table-cell" style:parent-style-name="Default">
      <style:table-cell-properties fo:border-bottom="1.76pt solid #000000" fo:background-color="#ffffff" style:diagonal-bl-tr="none" style:diagonal-tl-br="none" style:text-align-source="fix" style:repeat-content="false" fo:wrap-option="wrap" fo:border-left="1.76pt solid #000000" style:direction="ltr" fo:border-right="1.76pt solid #000000" style:rotation-angle="0" style:rotation-align="none" style:shrink-to-fit="false" fo:border-top="none" style:vertical-align="middle" loext:vertical-justify="auto">
        <loext:background-complex-color loext:theme-type="light1" loext:color-type="theme"/>
      </style:table-cell-properties>
      <style:paragraph-properties fo:text-align="start" css3t:text-justify="auto" fo:margin-left="0cm"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loext:char-complex-color loext:theme-type="dark1" loext:color-type="theme"/>
      </style:text-properties>
    </style:style>
    <style:style style:name="ce24" style:family="table-cell" style:parent-style-name="Default">
      <style:table-cell-properties fo:background-color="#ffffff" style:diagonal-bl-tr="none" style:diagonal-tl-br="none" style:text-align-source="fix" style:repeat-content="false" fo:wrap-option="wrap" fo:border="1.76pt solid #000000" style:direction="ltr" style:rotation-angle="0" style:rotation-align="none" style:shrink-to-fit="false" style:vertical-align="top" loext:vertical-justify="auto">
        <loext:background-complex-color loext:theme-type="light1" loext:color-type="theme"/>
      </style:table-cell-properties>
      <style:paragraph-properties fo:text-align="start" css3t:text-justify="auto" fo:margin-left="0cm"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loext:char-complex-color loext:theme-type="dark1" loext:color-type="theme"/>
      </style:text-properties>
    </style:style>
    <style:style style:name="ce25" style:family="table-cell" style:parent-style-name="Excel_20_Built-in_20_Hyperlink" style:data-style-name="N0">
      <style:table-cell-properties fo:background-color="#ffffff" style:cell-protect="protected" style:print-content="true" style:diagonal-bl-tr="none" style:diagonal-tl-br="none" style:text-align-source="fix" style:repeat-content="false" fo:wrap-option="wrap" fo:border="1.76pt solid #000000" style:direction="ltr" style:rotation-angle="0" style:rotation-align="none" style:shrink-to-fit="false" style:vertical-align="middle" loext:vertical-justify="auto">
        <loext:background-complex-color loext:theme-type="light1" loext:color-type="theme"/>
      </style:table-cell-properties>
      <style:paragraph-properties fo:text-align="start" css3t:text-justify="auto" fo:margin-left="0cm" style:writing-mode="page"/>
      <style:text-properties fo:color="#0563c1"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name-complex="Calibri" style:font-size-complex="11pt" style:font-style-complex="normal" style:font-weight-complex="normal">
        <loext:char-complex-color loext:theme-type="hyperlink" loext:color-type="theme"/>
      </style:text-properties>
    </style:style>
    <style:style style:name="ce26" style:family="table-cell" style:parent-style-name="Hyperlink_20_1" style:data-style-name="N0">
      <style:table-cell-properties fo:border-bottom="1.76pt solid #000000" fo:background-color="#ffffff" style:cell-protect="protected" style:print-content="true" style:diagonal-bl-tr="none" style:diagonal-tl-br="none" style:text-align-source="value-type" style:repeat-content="false" fo:wrap-option="wrap" fo:border-left="none" style:direction="ltr" fo:border-right="1.76pt solid #000000" style:rotation-angle="0" style:rotation-align="none" style:shrink-to-fit="false" fo:border-top="none" style:vertical-align="middle" loext:vertical-justify="auto">
        <loext:background-complex-color loext:theme-type="light1" loext:color-type="theme"/>
      </style:table-cell-properties>
      <style:paragraph-properties css3t:text-justify="auto" fo:margin-left="0cm" style:writing-mode="page"/>
      <style:text-properties fo:color="#0563c1"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name-complex="Calibri" style:font-size-complex="11pt" style:font-style-complex="normal" style:font-weight-complex="normal">
        <loext:char-complex-color loext:theme-type="hyperlink" loext:color-type="theme"/>
      </style:text-properties>
    </style:style>
    <style:style style:name="ce27" style:family="table-cell" style:parent-style-name="Hyperlink_20_1" style:data-style-name="N0">
      <style:table-cell-properties fo:background-color="#ffffff" style:cell-protect="protected" style:print-content="true" style:diagonal-bl-tr="none" style:diagonal-tl-br="none" style:text-align-source="fix" style:repeat-content="false" fo:wrap-option="wrap" fo:border="1.76pt solid #000000" style:direction="ltr" style:rotation-angle="0" style:rotation-align="none" style:shrink-to-fit="false" style:vertical-align="middle" loext:vertical-justify="auto">
        <loext:background-complex-color loext:theme-type="light1" loext:color-type="theme"/>
      </style:table-cell-properties>
      <style:paragraph-properties fo:text-align="start" css3t:text-justify="auto" fo:margin-left="0cm" style:writing-mode="page"/>
      <style:text-properties fo:color="#0563c1"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name-complex="Calibri" style:font-size-complex="11pt" style:font-style-complex="normal" style:font-weight-complex="normal">
        <loext:char-complex-color loext:theme-type="hyperlink" loext:color-type="theme"/>
      </style:text-properties>
    </style:style>
    <style:style style:name="ce28" style:family="table-cell" style:parent-style-name="Default">
      <style:table-cell-properties fo:border-bottom="1.76pt solid #000000" fo:background-color="#ffffff" style:diagonal-bl-tr="none" style:diagonal-tl-br="none" style:text-align-source="fix" style:repeat-content="false" fo:wrap-option="no-wrap" fo:border-left="none" style:direction="ltr" fo:border-right="1.76pt solid #000000" style:rotation-angle="0" style:rotation-align="none" style:shrink-to-fit="false" fo:border-top="1.76pt solid #000000" style:vertical-align="middle" loext:vertical-justify="auto">
        <loext:background-complex-color loext:theme-type="light1" loext:color-type="theme"/>
      </style:table-cell-properties>
      <style:paragraph-properties fo:text-align="center" css3t:text-justify="auto" fo:margin-left="0cm" style:writing-mode="page"/>
      <style:text-properties fo:color="#000000" style:text-outline="false" style:text-line-through-style="none" style:text-line-through-type="none" style:font-name="Calibri" fo:font-size="14pt" fo:font-style="normal" fo:text-shadow="none" style:text-underline-style="none" fo:font-weight="bold" style:font-size-asian="14pt" style:font-style-asian="normal" style:font-weight-asian="bold" style:font-name-complex="Calibri" style:font-size-complex="14pt" style:font-style-complex="normal" style:font-weight-complex="bold">
        <loext:char-complex-color loext:theme-type="dark1" loext:color-type="theme"/>
      </style:text-properties>
    </style:style>
    <style:style style:name="T1" style:family="text">
      <style:text-properties style:use-window-font-color="true" style:font-name="Calibri" fo:font-size="10pt" fo:font-weight="normal" style:text-underline-style="none" style:text-underline-color="font-color" style:text-line-through-type="none" fo:font-style="normal" style:text-outline="false" fo:text-shadow="none" style:text-position="0% 100%" style:font-name-complex="Calibri" style:font-size-asian="10pt" style:font-size-complex="10pt" style:font-weight-asian="normal" style:font-weight-complex="normal" style:font-style-asian="normal" style:font-style-complex="normal"/>
    </style:style>
    <style:style style:name="T2" style:family="text">
      <style:text-properties fo:color="#000000" style:font-name="Calibri" fo:font-size="10pt" fo:font-weight="bold" style:text-underline-style="none" style:text-underline-color="font-color" style:text-line-through-type="none" fo:font-style="normal" style:text-outline="false" fo:text-shadow="none" style:text-position="0% 100%" style:font-name-complex="Calibri" style:font-size-asian="10pt" style:font-size-complex="10pt" style:font-weight-asian="bold" style:font-weight-complex="bold" style:font-style-asian="normal" style:font-style-complex="normal"/>
    </style:style>
    <style:style style:name="T3" style:family="text">
      <style:text-properties fo:color="#000000" style:font-name="Calibri" fo:font-size="10pt" style:text-underline-style="none" style:text-underline-color="font-color" style:text-line-through-type="none" fo:font-style="normal" style:text-outline="false" fo:text-shadow="none" style:text-position="0% 100%" style:font-name-complex="Calibri" style:font-size-asian="10pt" style:font-size-complex="10pt" style:font-style-asian="normal" style:font-style-complex="normal" fo:font-weight="normal" style:font-weight-asian="normal" style:font-weight-complex="normal"/>
    </style:style>
    <style:style style:name="T4" style:family="text">
      <style:text-properties style:use-window-font-color="true" style:font-name="Calibri" fo:font-size="10pt" fo:font-weight="bold" style:text-underline-style="none" style:text-underline-color="font-color" style:text-line-through-type="none" fo:font-style="normal" style:text-outline="false" fo:text-shadow="none" style:text-position="0% 100%" style:font-name-complex="Calibri" style:font-size-asian="10pt" style:font-size-complex="10pt" style:font-weight-asian="bold" style:font-weight-complex="bold" style:font-style-asian="normal" style:font-style-complex="normal"/>
    </style:style>
    <style:style style:name="T5" style:family="text">
      <style:text-properties style:use-window-font-color="true" style:font-name="Calibri" fo:font-size="10pt" style:text-underline-style="none" style:text-underline-color="font-color" style:text-line-through-type="none" fo:font-style="normal" style:text-outline="false" fo:text-shadow="none" style:text-position="0% 100%" style:font-name-complex="Calibri" style:font-size-asian="10pt" style:font-size-complex="10pt" style:font-style-asian="normal" style:font-style-complex="normal" fo:font-weight="normal" style:font-weight-asian="normal" style:font-weight-complex="normal"/>
    </style:style>
    <style:style style:name="T6" style:family="text">
      <style:text-properties style:use-window-font-color="true" style:font-name="Calibri" fo:font-size="10pt" style:text-underline-style="none" style:text-underline-color="font-color" style:text-line-through-type="none" fo:font-style="normal" style:text-outline="false" fo:text-shadow="none" style:text-position="0% 100%" style:font-name-complex="Calibri" style:font-size-asian="10pt" style:font-size-complex="10pt" style:font-style-asian="normal" style:font-style-complex="normal" fo:font-weight="bold" style:font-weight-asian="bold" style:font-weight-complex="bold"/>
    </style:style>
    <style:style style:name="T7" style:family="text">
      <style:text-properties style:font-name="Calibri" fo:font-size="10pt" fo:font-weight="bold" style:text-underline-style="none" style:text-underline-color="font-color" style:text-line-through-type="none" fo:font-style="normal" style:text-outline="false" fo:text-shadow="none" style:text-position="0% 100%" style:font-name-complex="Calibri" style:font-size-asian="10pt" style:font-size-complex="10pt" style:font-weight-asian="bold" style:font-weight-complex="bold" style:font-style-asian="normal" style:font-style-complex="normal" fo:color="#000000"/>
    </style:style>
    <style:style style:name="T8" style:family="text">
      <style:text-properties style:font-name="Calibri" fo:font-size="10pt" style:text-underline-style="none" style:text-underline-color="font-color" style:text-line-through-type="none" fo:font-style="normal" style:text-outline="false" fo:text-shadow="none" style:text-position="0% 100%" style:font-name-complex="Calibri" style:font-size-asian="10pt" style:font-size-complex="10pt" style:font-style-asian="normal" style:font-style-complex="normal" fo:color="#000000" fo:font-weight="normal" style:font-weight-asian="normal" style:font-weight-complex="normal"/>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Foglio1" table:style-name="ta1" table:protected="true">
        <loext:table-protection loext:select-protected-cells="true" loext:select-unprotected-cells="true"/>
        <office:forms form:automatic-focus="false" form:apply-design-mode="false"/>
        <table:table-column table:style-name="co1" table:default-cell-style-name="ce6"/>
        <table:table-column table:style-name="co2" table:default-cell-style-name="ce6"/>
        <table:table-column table:style-name="co3" table:default-cell-style-name="ce6"/>
        <table:table-column table:style-name="co4" table:default-cell-style-name="ce6"/>
        <table:table-column table:style-name="co5" table:default-cell-style-name="ce6"/>
        <table:table-column table:style-name="co6" table:default-cell-style-name="ce6"/>
        <table:table-column table:style-name="co7" table:default-cell-style-name="ce6"/>
        <table:table-column table:style-name="co8" table:default-cell-style-name="ce6"/>
        <table:table-column table:style-name="co9" table:default-cell-style-name="ce6"/>
        <table:table-column table:style-name="co10" table:default-cell-style-name="ce6"/>
        <table:table-column table:style-name="co9" table:default-cell-style-name="ce6"/>
        <table:table-column table:style-name="co11" table:default-cell-style-name="ce6"/>
        <table:table-column table:style-name="co12" table:default-cell-style-name="ce6"/>
        <table:table-column table:style-name="co13" table:default-cell-style-name="ce6"/>
        <table:table-column table:style-name="co1" table:number-columns-repeated="16370" table:default-cell-style-name="ce6"/>
        <table:table-row table:style-name="ro1">
          <table:table-cell table:style-name="ce1" office:value-type="string" calcext:value-type="string" table:number-columns-spanned="14" table:number-rows-spanned="1">
            <text:p>TABELLA PROCEDIMENTI/ATTIVITÀ AREA LEGALE, PRIVACY E TRATTAMENTI ACCESSORI E PENSIONISTICI</text:p>
          </table:table-cell>
          <table:covered-table-cell table:number-columns-repeated="12" table:style-name="ce7"/>
          <table:covered-table-cell table:style-name="ce28"/>
          <table:table-cell table:number-columns-repeated="16370"/>
        </table:table-row>
        <table:table-header-rows>
          <table:table-row table:style-name="ro2">
            <table:table-cell table:style-name="ce2" office:value-type="string" calcext:value-type="string">
              <text:p>N.</text:p>
            </table:table-cell>
            <table:table-cell table:style-name="ce2" office:value-type="string" calcext:value-type="string">
              <text:p>Procedimento</text:p>
            </table:table-cell>
            <table:table-cell table:style-name="ce2" office:value-type="string" calcext:value-type="string">
              <text:p>Normativa di riferimento/ Fonte dell’obbligo</text:p>
            </table:table-cell>
            <table:table-cell table:style-name="ce12" office:value-type="string" calcext:value-type="string">
              <text:p>Termine di conclusione e ogni altro termine procedimentale rilevante</text:p>
            </table:table-cell>
            <table:table-cell table:style-name="ce12" office:value-type="string" calcext:value-type="string">
              <text:p>Unita' organizzativa responsabile della istruttoria </text:p>
            </table:table-cell>
            <table:table-cell table:style-name="ce12" office:value-type="string" calcext:value-type="string">
              <text:p>Soggetto competente all'adozione del provvedimento finale</text:p>
            </table:table-cell>
            <table:table-cell table:style-name="ce12" office:value-type="string" calcext:value-type="string">
              <text:p>Strumenti di tutela amministrativa e giurisdizionale</text:p>
            </table:table-cell>
            <table:table-cell table:style-name="ce12" office:value-type="string" calcext:value-type="string">
              <text:p>Modalità per le richieste informazioni</text:p>
            </table:table-cell>
            <table:table-cell table:style-name="ce12" office:value-type="string" calcext:value-type="string">
              <text:p>Può essere sostituito da dichiarazione dell'interessato</text:p>
            </table:table-cell>
            <table:table-cell table:style-name="ce12" office:value-type="string" calcext:value-type="string">
              <text:p>Può concludersi con il silenzio – assenso</text:p>
            </table:table-cell>
            <table:table-cell table:style-name="ce12" office:value-type="string" calcext:value-type="string">
              <text:p>Sito web/link di accesso al servizio on line</text:p>
            </table:table-cell>
            <table:table-cell table:style-name="ce12" office:value-type="string" calcext:value-type="string">
              <text:p>Modalità per l'effettuazione di pagamenti eventualmente necessari</text:p>
            </table:table-cell>
            <table:table-cell table:style-name="ce12" office:value-type="string" calcext:value-type="string">
              <text:p>Modulistica</text:p>
            </table:table-cell>
            <table:table-cell table:style-name="ce12" office:value-type="string" calcext:value-type="string">
              <text:p>Nome del soggetto a cui è attribuito, in caso di inerzia, il potere sostitutivo</text:p>
            </table:table-cell>
            <table:table-cell table:number-columns-repeated="16370"/>
          </table:table-row>
        </table:table-header-rows>
        <table:table-row table:style-name="ro3">
          <table:table-cell table:style-name="ce3"/>
          <table:table-cell table:style-name="ce3" office:value-type="string" calcext:value-type="string">
            <text:p>Monitoraggio sullo stato di attuazione delle delibere degli organi collegiali di competenza della Area</text:p>
          </table:table-cell>
          <table:table-cell table:style-name="ce3" office:value-type="string" calcext:value-type="string">
            <text:p>Non definibili a priori</text:p>
          </table:table-cell>
          <table:table-cell table:style-name="ce3" office:value-type="string" calcext:value-type="string">
            <text:p>Entro 30 giorni dal ricevimento della delibera</text:p>
          </table:table-cell>
          <table:table-cell table:style-name="ce3" office:value-type="string" calcext:value-type="string">
            <text:p>Area Legale, Privacy e Trattamenti Accessori e Pensionistici </text:p>
          </table:table-cell>
          <table:table-cell table:number-columns-repeated="2" table:style-name="ce3" office:value-type="string" calcext:value-type="string">
            <text:p>n.a.</text:p>
          </table:table-cell>
          <table:table-cell table:style-name="ce3" office:value-type="string" calcext:value-type="string">
            <text:p>Tel. 081 2537697 - 081 2532585</text:p>
            <text:p>Email: area.legale@unina.it</text:p>
            <text:p>PEC: area.legale@pec.unina.it</text:p>
            <text:p>tutte le altre informazioni sono reperibili al seguente link</text:p>
            <text:p>https://www.unina.it/-/769507-area-legale-privacy-trattamenti-accessori-pensionistici</text:p>
          </table:table-cell>
          <table:table-cell table:number-columns-repeated="2" table:style-name="ce3" office:value-type="string" calcext:value-type="string">
            <text:p>no</text:p>
          </table:table-cell>
          <table:table-cell table:number-columns-repeated="3" table:style-name="ce3" office:value-type="string" calcext:value-type="string">
            <text:p>n.a.</text:p>
          </table:table-cell>
          <table:table-cell table:style-name="ce3" office:value-type="string" calcext:value-type="string">
            <text:p>Direttore Generale </text:p>
            <text:p>Tel. 081 2537 251</text:p>
            <text:p>Email: direzionegenerale@unina.it  PEC: direzionegenerale@pec.unina.it</text:p>
            <text:p/>
            <text:p/>
          </table:table-cell>
          <table:table-cell table:number-columns-repeated="16370"/>
        </table:table-row>
        <table:table-row table:style-name="ro3">
          <table:table-cell table:style-name="ce3"/>
          <table:table-cell table:style-name="ce3" office:value-type="string" calcext:value-type="string">
            <text:p>Gestione delle fatture elettroniche che pervengono all'Area mediante la procedura eDocumento con eventuale successivo inoltro ai competenti uffici afferenti all'Area</text:p>
          </table:table-cell>
          <table:table-cell table:style-name="ce3" office:value-type="string" calcext:value-type="string">
            <text:p>Decreto del Ministero dell’Economia e delle Finanze n. 55 del 3 aprile 2013</text:p>
          </table:table-cell>
          <table:table-cell table:style-name="ce3" office:value-type="string" calcext:value-type="string">
            <text:p>3 giorni lavorativi dalla ricezione della fattura elettronica indirizzata alla Area</text:p>
          </table:table-cell>
          <table:table-cell table:style-name="ce3" office:value-type="string" calcext:value-type="string">
            <text:p>Area Legale, Privacy e Trattamenti Accessori e Pensionistici</text:p>
          </table:table-cell>
          <table:table-cell table:number-columns-repeated="2" table:style-name="ce3" office:value-type="string" calcext:value-type="string">
            <text:p>n.a.</text:p>
          </table:table-cell>
          <table:table-cell table:style-name="ce3" office:value-type="string" calcext:value-type="string">
            <text:p>Tel. 081 2537697 - 081 2532585</text:p>
            <text:p>Email: area.legale@unina.it</text:p>
            <text:p>PEC: area.legale@pec.unina.it</text:p>
            <text:p>tutte le altre informazioni sono reperibili al seguente link</text:p>
            <text:p>https://www.unina.it/-/769507-area-legale-privacy-trattamenti-accessori-pensionistici</text:p>
          </table:table-cell>
          <table:table-cell table:number-columns-repeated="2" table:style-name="ce3" office:value-type="string" calcext:value-type="string">
            <text:p>no</text:p>
          </table:table-cell>
          <table:table-cell table:style-name="ce25" office:value-type="string" calcext:value-type="string">
            <text:p><text:a xlink:href="http://edoc.unina.it/eDocumento/" xlink:type="simple">http://edoc.unina.it/eDocumento/</text:a></text:p>
          </table:table-cell>
          <table:table-cell table:number-columns-repeated="2" table:style-name="ce3" office:value-type="string" calcext:value-type="string">
            <text:p>n.a.</text:p>
          </table:table-cell>
          <table:table-cell table:style-name="ce3" office:value-type="string" calcext:value-type="string">
            <text:p>Direttore Generale </text:p>
            <text:p>Tel. 081 2537 251</text:p>
            <text:p>Email: direzionegenerale@unina.it  PEC: direzionegenerale@pec.unina.it</text:p>
            <text:p/>
            <text:p/>
          </table:table-cell>
          <table:table-cell table:number-columns-repeated="16370"/>
        </table:table-row>
        <table:table-row table:style-name="ro3">
          <table:table-cell table:style-name="ce3"/>
          <table:table-cell table:style-name="ce3" office:value-type="string" calcext:value-type="string">
            <text:p>Assegnazione degli obiettivi ai Responsabili degli Uffici afferenti all'Area</text:p>
          </table:table-cell>
          <table:table-cell table:style-name="ce3" office:value-type="string" calcext:value-type="string">
            <text:p>Contratto Collettivo Nazionale Comparto Università e Contratto collettivo integrativo</text:p>
          </table:table-cell>
          <table:table-cell table:style-name="ce3" office:value-type="string" calcext:value-type="string">
            <text:p>Entro 30 giorni dall’assegnazione degli obiettivi al Capo Area da parte del Direttore Generale</text:p>
          </table:table-cell>
          <table:table-cell table:style-name="ce3" office:value-type="string" calcext:value-type="string">
            <text:p>Area Legale, Privacy e Trattamenti Accessori e Pensionistici</text:p>
          </table:table-cell>
          <table:table-cell table:style-name="ce3" office:value-type="string" calcext:value-type="string">
            <text:p>n.a.</text:p>
          </table:table-cell>
          <table:table-cell table:style-name="ce3" office:value-type="string" calcext:value-type="string">
            <text:p>Ricorso al giudice ordinario in funzione di giudice lavoro</text:p>
          </table:table-cell>
          <table:table-cell table:style-name="ce3" office:value-type="string" calcext:value-type="string">
            <text:p>Tel. 081 2537697 - 081 2532585</text:p>
            <text:p>Email: area.legale@unina.it</text:p>
            <text:p>PEC: area.legale@pec.unina.it</text:p>
            <text:p>tutte le altre informazioni sono reperibili al seguente link</text:p>
            <text:p>https://www.unina.it/-/769507-area-legale-privacy-trattamenti-accessori-pensionistici</text:p>
          </table:table-cell>
          <table:table-cell table:number-columns-repeated="2" table:style-name="ce3" office:value-type="string" calcext:value-type="string">
            <text:p>no</text:p>
          </table:table-cell>
          <table:table-cell table:number-columns-repeated="3" table:style-name="ce3" office:value-type="string" calcext:value-type="string">
            <text:p>n.a.</text:p>
          </table:table-cell>
          <table:table-cell table:style-name="ce3" office:value-type="string" calcext:value-type="string">
            <text:p>Direttore Generale </text:p>
            <text:p>Tel. 081 2537 251</text:p>
            <text:p>Email: direzionegenerale@unina.it  PEC: direzionegenerale@pec.unina.it</text:p>
            <text:p/>
            <text:p/>
          </table:table-cell>
          <table:table-cell table:number-columns-repeated="16370"/>
        </table:table-row>
        <table:table-row table:style-name="ro4">
          <table:table-cell table:style-name="ce3"/>
          <table:table-cell table:style-name="ce3" office:value-type="string" calcext:value-type="string">
            <text:p>Esecuzione dei provvedimenti giurisdizionali di condanna al pagamento di somme, incluse spese legali, <text:s/>di competenza dell’Ufficio.</text:p>
          </table:table-cell>
          <table:table-cell table:style-name="ce3" office:value-type="string" calcext:value-type="string">
            <text:p>D.L. 31/12/1996 n. 669, <text:s/>convertito con modificazioni dalla L. 28 febbraio 1997, n. 30 (in G.U. 01/03/1997, n.50).</text:p>
          </table:table-cell>
          <table:table-cell table:style-name="ce3" office:value-type="string" calcext:value-type="string">
            <text:p>La procedura per l'esecuzione dei provvedimenti giurisdizionali e dei lodi arbitrali aventi efficacia esecutiva e comportanti l'obbligo di pagamento di somme di danaro deve essere completata entro 120 giorni dalla notificazione del titolo esecutivo</text:p>
          </table:table-cell>
          <table:table-cell table:style-name="ce3" office:value-type="string" calcext:value-type="string">
            <text:p>Ufficio Legale</text:p>
          </table:table-cell>
          <table:table-cell table:style-name="ce17" office:value-type="string" calcext:value-type="string">
            <text:p>Rettore / Direttore Generale secondo le rispettive competenze per l'adozione del Decreto di liquidazione delle somme <text:s/>- Ufficio Contabilità Area 1 <text:s/>e Ufficio Contabilità Area 2 per l'esecuzione materiale del pagamento</text:p>
          </table:table-cell>
          <table:table-cell table:style-name="ce17" office:value-type="string" calcext:value-type="string">
            <text:p>Ricorso all'autorità giurisdizionale competente per l'esecuzione dei provvedimenti <text:s/>nei termini di prescrizione</text:p>
          </table:table-cell>
          <table:table-cell table:style-name="ce3" office:value-type="string" calcext:value-type="string">
            <text:p>Email: legale@unina.it</text:p>
            <text:p>Pec: legale@pec.unina.it</text:p>
            <text:p>Tel. 081 2537 208/ 210 - 081 2532 114</text:p>
            <text:p>tutte le altre informazioni sono reperibili al seguente link</text:p>
            <text:p>https://www.unina.it/-/769628-ufficio-legale</text:p>
          </table:table-cell>
          <table:table-cell table:style-name="ce22" office:value-type="string" calcext:value-type="string">
            <text:p>no</text:p>
          </table:table-cell>
          <table:table-cell table:style-name="ce3" office:value-type="string" calcext:value-type="string">
            <text:p>no</text:p>
          </table:table-cell>
          <table:table-cell table:number-columns-repeated="3" table:style-name="ce3" office:value-type="string" calcext:value-type="string">
            <text:p>n.a.</text:p>
          </table:table-cell>
          <table:table-cell table:style-name="ce3" office:value-type="string" calcext:value-type="string">
            <text:p>Dirigente dell'Area di afferenza. Modalità per attivare tale potere: </text:p>
            <text:p>mail: area.legale@unina.it </text:p>
            <text:p>PEC: area.legale@pec.unina.it. </text:p>
            <text:p>Tel 081 2537697 - 081 2532585</text:p>
          </table:table-cell>
          <table:table-cell table:number-columns-repeated="16370"/>
        </table:table-row>
        <table:table-row table:style-name="ro5">
          <table:table-cell table:style-name="ce3"/>
          <table:table-cell table:style-name="ce3" office:value-type="string" calcext:value-type="string">
            <text:p>Redazione di relazioni e scritti difensivi per l'Avvocatura dello Stato, patrocinante l'Ateneo nei giudizi civili ed amministrativi diversi da quelli in materia di lavoro.</text:p>
          </table:table-cell>
          <table:table-cell table:style-name="ce3" office:value-type="string" calcext:value-type="string">
            <text:p>Art. 43 del R.D. n. 1611/1933 (testo unico delle leggi e delle norme giuridiche sulla rappresentanza e difesa in giudizio dello Stato e sull'ordinamento dell'Avvocatura dello Stato)</text:p>
          </table:table-cell>
          <table:table-cell table:style-name="ce3" office:value-type="string" calcext:value-type="string">
            <text:p>La trasmissione all'Avvocatura di Stato delle relazioni e degli scritti difensivi dovrà essere trasmessa prima della scadenza dei termini processuali di rito, di volta in volta previsti per ogni specifico contenzioso. <text:s/></text:p>
          </table:table-cell>
          <table:table-cell table:style-name="ce3" office:value-type="string" calcext:value-type="string">
            <text:p>Ufficio Legale</text:p>
          </table:table-cell>
          <table:table-cell table:style-name="ce17" office:value-type="string" calcext:value-type="string">
            <text:p>Direttore Generale / Rettore secondo le rispettive competenze</text:p>
          </table:table-cell>
          <table:table-cell table:style-name="ce17"/>
          <table:table-cell table:style-name="ce3" office:value-type="string" calcext:value-type="string">
            <text:p>Email: legale@unina.it</text:p>
            <text:p>Pec: legale@pec.unina.it</text:p>
            <text:p>Tel. 081 2537 208/ 210 - 081 2532 114</text:p>
            <text:p>tutte le altre informazioni sono reperibili al seguente link</text:p>
            <text:p>https://www.unina.it/-/769628-ufficio-legale</text:p>
          </table:table-cell>
          <table:table-cell table:style-name="ce22" office:value-type="string" calcext:value-type="string">
            <text:p>no</text:p>
          </table:table-cell>
          <table:table-cell table:style-name="ce3" office:value-type="string" calcext:value-type="string">
            <text:p>no</text:p>
          </table:table-cell>
          <table:table-cell table:number-columns-repeated="3" table:style-name="ce3" office:value-type="string" calcext:value-type="string">
            <text:p>n.a.</text:p>
          </table:table-cell>
          <table:table-cell table:style-name="ce3" office:value-type="string" calcext:value-type="string">
            <text:p>Dirigente dell'Area di afferenza. Modalità per attivare tale potere: </text:p>
            <text:p>mail: area.legale@unina.it </text:p>
            <text:p>PEC: area.legale@pec.unina.it. </text:p>
            <text:p>Tel 081 2537697 - 081 2532585</text:p>
          </table:table-cell>
          <table:table-cell table:number-columns-repeated="16370"/>
        </table:table-row>
        <table:table-row table:style-name="ro5">
          <table:table-cell table:style-name="ce3"/>
          <table:table-cell table:style-name="ce3" office:value-type="string" calcext:value-type="string">
            <text:p>Curare il conferimento del mandato per la rappresentanza e difesa in giudizio dell'Ateneo ad avvocati di libero foro ed il relativo provvedimento autorizzatorio, per giudizi diversi da quelli in materia di lavoro.</text:p>
          </table:table-cell>
          <table:table-cell table:style-name="ce3" office:value-type="string" calcext:value-type="string">
            <text:p>Art. 43 del R.D. n. 1611/1933 (testo unico delle leggi e delle norme giuridiche sulla rappresentanza e difesa in giudizio dello Stato e sull'ordinamento dell'Avvocatura dello Stato) - Articolo 6, comma 5, art. 14, art. 19 dello Statuto di Ateneo; DR/2013/3722 del 15/11/2013</text:p>
          </table:table-cell>
          <table:table-cell table:style-name="ce3" office:value-type="string" calcext:value-type="string">
            <text:p>La procedura per il conferimento di incarichi ad avvocati del libero foro dovrà essere <text:s/>completata in tempo utile a garantire al legale incaricato il tempestivo espletamento delle attività difensive, nel pieno rispetto dei termini di rito previsti dalle specifiche norme processuali.</text:p>
          </table:table-cell>
          <table:table-cell table:style-name="ce3" office:value-type="string" calcext:value-type="string">
            <text:p>Ufficio Legale</text:p>
          </table:table-cell>
          <table:table-cell table:style-name="ce17" office:value-type="string" calcext:value-type="string">
            <text:p>Rettore / CdA secondo le rispettive competenze previste dallo Statuto e dal regolamento di Ateneo</text:p>
          </table:table-cell>
          <table:table-cell table:style-name="ce17"/>
          <table:table-cell table:style-name="ce3" office:value-type="string" calcext:value-type="string">
            <text:p>Email: legale@unina.it</text:p>
            <text:p>Pec: legale@pec.unina.it</text:p>
            <text:p>Tel. 081 2537 208/ 210 - 081 2532 114</text:p>
            <text:p>tutte le altre informazioni sono reperibili al seguente link</text:p>
            <text:p>https://www.unina.it/-/769628-ufficio-legale</text:p>
          </table:table-cell>
          <table:table-cell table:style-name="ce22" office:value-type="string" calcext:value-type="string">
            <text:p>no</text:p>
          </table:table-cell>
          <table:table-cell table:style-name="ce3" office:value-type="string" calcext:value-type="string">
            <text:p>no</text:p>
          </table:table-cell>
          <table:table-cell table:number-columns-repeated="3" table:style-name="ce3" office:value-type="string" calcext:value-type="string">
            <text:p>n.a.</text:p>
          </table:table-cell>
          <table:table-cell table:style-name="ce3" office:value-type="string" calcext:value-type="string">
            <text:p>Dirigente dell'Area di afferenza. Modalità per attivare tale potere: </text:p>
            <text:p>mail: area.legale@unina.it </text:p>
            <text:p>PEC: area.legale@pec.unina.it. </text:p>
            <text:p>Tel 081 2537697 - 081 2532585</text:p>
          </table:table-cell>
          <table:table-cell table:number-columns-repeated="16370"/>
        </table:table-row>
        <table:table-row table:style-name="ro5">
          <table:table-cell table:style-name="ce3"/>
          <table:table-cell table:style-name="ce3" office:value-type="string" calcext:value-type="string">
            <text:p>Curare il conferimento dell'incarico di rappresentanza e difesa dell'Ateneo nei giudizi in materia pensionistica dinanzi alla Corte dei Conti a Dirigenti e Funizionari appositamente delegati, ai sensi dell'art.158 del D. Lgs. 174 del 26/08/2016 .</text:p>
          </table:table-cell>
          <table:table-cell table:style-name="ce3" office:value-type="string" calcext:value-type="string">
            <text:p>Art. 158 del D. Lgs. 174 del 26/08/2016 (Codice di giustizia contabile, adottato ai sensi dell'articolo 20 della legge 7 agosto 2015, n. 124).</text:p>
          </table:table-cell>
          <table:table-cell table:style-name="ce3" office:value-type="string" calcext:value-type="string">
            <text:p>La procedura dovrà essere <text:s/>completata in tempo utile a garantire <text:s/>il tempestivo espletamento delle attività difensive dell'Ateneo avverso gli eventuali ricorsi in materia pensionistica.</text:p>
          </table:table-cell>
          <table:table-cell table:style-name="ce3" office:value-type="string" calcext:value-type="string">
            <text:p>Ufficio Legale</text:p>
          </table:table-cell>
          <table:table-cell table:style-name="ce17" office:value-type="string" calcext:value-type="string">
            <text:p>Rettore in qualità di legale rappresentante</text:p>
          </table:table-cell>
          <table:table-cell table:style-name="ce17"/>
          <table:table-cell table:style-name="ce3" office:value-type="string" calcext:value-type="string">
            <text:p>Email: legale@unina.it</text:p>
            <text:p>Pec: legale@pec.unina.it</text:p>
            <text:p>Tel. 081 2537 208/ 210 - 081 2532 114</text:p>
            <text:p>tutte le altre informazioni sono reperibili al seguente link</text:p>
            <text:p>https://www.unina.it/-/769628-ufficio-legale</text:p>
          </table:table-cell>
          <table:table-cell table:style-name="ce22" office:value-type="string" calcext:value-type="string">
            <text:p>no</text:p>
          </table:table-cell>
          <table:table-cell table:style-name="ce3" office:value-type="string" calcext:value-type="string">
            <text:p>no</text:p>
          </table:table-cell>
          <table:table-cell table:number-columns-repeated="3" table:style-name="ce3" office:value-type="string" calcext:value-type="string">
            <text:p>n.a.</text:p>
          </table:table-cell>
          <table:table-cell table:style-name="ce3" office:value-type="string" calcext:value-type="string">
            <text:p>Dirigente dell'Area di afferenza. Modalità per attivare tale potere: </text:p>
            <text:p>mail: area.legale@unina.it </text:p>
            <text:p>PEC: area.legale@pec.unina.it. </text:p>
            <text:p>Tel 081 2537697 - 081 2532585</text:p>
          </table:table-cell>
          <table:table-cell table:number-columns-repeated="16370"/>
        </table:table-row>
        <table:table-row table:style-name="ro5">
          <table:table-cell table:style-name="ce3"/>
          <table:table-cell table:style-name="ce3" office:value-type="string" calcext:value-type="string">
            <text:p>Curare il recupero dei crediti insoluti dell'Ateneo, a seguito di segnalazione da parte delle strutture competenti.</text:p>
          </table:table-cell>
          <table:table-cell table:style-name="ce10"/>
          <table:table-cell table:style-name="ce10" office:value-type="string" calcext:value-type="string">
            <text:p>Prescrizione decennale o quinquiennale a seconda della natura del credito</text:p>
          </table:table-cell>
          <table:table-cell table:style-name="ce3" office:value-type="string" calcext:value-type="string">
            <text:p>Ufficio Legale</text:p>
          </table:table-cell>
          <table:table-cell table:style-name="ce18" office:value-type="string" calcext:value-type="string">
            <text:p>Direttore Generale / Rettore secondo le rispettive competenze</text:p>
          </table:table-cell>
          <table:table-cell table:style-name="ce17"/>
          <table:table-cell table:style-name="ce3" office:value-type="string" calcext:value-type="string">
            <text:p>Email: legale@unina.it</text:p>
            <text:p>Pec: legale@pec.unina.it</text:p>
            <text:p>Tel. 081 2537 208/ 210 - 081 2532 114</text:p>
            <text:p>tutte le altre informazioni sono reperibili al seguente link</text:p>
            <text:p>https://www.unina.it/-/769628-ufficio-legale</text:p>
          </table:table-cell>
          <table:table-cell table:style-name="ce22" office:value-type="string" calcext:value-type="string">
            <text:p>no</text:p>
          </table:table-cell>
          <table:table-cell table:style-name="ce3" office:value-type="string" calcext:value-type="string">
            <text:p>no</text:p>
          </table:table-cell>
          <table:table-cell table:number-columns-repeated="3" table:style-name="ce3" office:value-type="string" calcext:value-type="string">
            <text:p>n.a.</text:p>
          </table:table-cell>
          <table:table-cell table:style-name="ce3" office:value-type="string" calcext:value-type="string">
            <text:p>Dirigente dell'Area di afferenza. Modalità per attivare tale potere: </text:p>
            <text:p>mail: area.legale@unina.it </text:p>
            <text:p>PEC: area.legale@pec.unina.it. </text:p>
            <text:p>Tel 081 2537697 - 081 2532585</text:p>
          </table:table-cell>
          <table:table-cell table:number-columns-repeated="16370"/>
        </table:table-row>
        <table:table-row table:style-name="ro5">
          <table:table-cell table:style-name="ce3"/>
          <table:table-cell table:style-name="ce3" office:value-type="string" calcext:value-type="string">
            <text:p>Transazione in ordine alle liti per giudizi diversi a quelli in materia di lavoro</text:p>
          </table:table-cell>
          <table:table-cell table:style-name="ce3" office:value-type="string" calcext:value-type="string">
            <text:p>art. 19 Statuto di Ateneo</text:p>
          </table:table-cell>
          <table:table-cell table:style-name="ce3"/>
          <table:table-cell table:style-name="ce3" office:value-type="string" calcext:value-type="string">
            <text:p>Ufficio Legale</text:p>
          </table:table-cell>
          <table:table-cell table:style-name="ce17" office:value-type="string" calcext:value-type="string">
            <text:p>CdA</text:p>
          </table:table-cell>
          <table:table-cell table:style-name="ce19"/>
          <table:table-cell table:style-name="ce3" office:value-type="string" calcext:value-type="string">
            <text:p>Email: legale@unina.it</text:p>
            <text:p>Pec: legale@pec.unina.it</text:p>
            <text:p>Tel. 081 2537 208/ 210 - 081 2532 114</text:p>
            <text:p>tutte le altre informazioni sono reperibili al seguente link</text:p>
            <text:p>https://www.unina.it/-/769628-ufficio-legale</text:p>
          </table:table-cell>
          <table:table-cell table:style-name="ce22" office:value-type="string" calcext:value-type="string">
            <text:p>no</text:p>
          </table:table-cell>
          <table:table-cell table:style-name="ce3" office:value-type="string" calcext:value-type="string">
            <text:p>no</text:p>
          </table:table-cell>
          <table:table-cell table:number-columns-repeated="3" table:style-name="ce3" office:value-type="string" calcext:value-type="string">
            <text:p>n.a.</text:p>
          </table:table-cell>
          <table:table-cell table:style-name="ce3" office:value-type="string" calcext:value-type="string">
            <text:p>Dirigente dell'Area di afferenza. Modalità per attivare tale potere: </text:p>
            <text:p>mail: area.legale@unina.it </text:p>
            <text:p>PEC: area.legale@pec.unina.it. </text:p>
            <text:p>Tel 081 2537697 - 081 2532585</text:p>
          </table:table-cell>
          <table:table-cell table:number-columns-repeated="16370"/>
        </table:table-row>
        <table:table-row table:style-name="ro5">
          <table:table-cell table:style-name="ce3"/>
          <table:table-cell table:style-name="ce3" office:value-type="string" calcext:value-type="string">
            <text:p>Predisposizione ricorsi in autotutela e giurisdizionali in materia tributaria, nei limiti in cui è consentita di stare in giudizio personalmente e/o conferimento all'avvocatura di stato e/o all'avvocato interno e/o di libero foro nei casi in cui è obbligatoria la difesa tecnica.</text:p>
          </table:table-cell>
          <table:table-cell table:style-name="ce3" office:value-type="string" calcext:value-type="string">
            <text:p>D.Lgs. 546 del 31/12/1992 (Disposizioni sul processo tributario in attuazione della delega al Governo contenuta nell'articolo 30 della legge 30 dicembre 1991, n 413). Art. 43 del R.D. n. 1611/1933 (testo unico delle leggi e delle norme giuridiche sulla rappresentanza e difesa in giudizio dello Stato e sull'ordinamento dell'Avvocatura dello Stato) - Articolo 6, comma 5, art. 14, art. 19 dello Statuto di Ateneo; DR/2013/3722 del 15/11/2013</text:p>
          </table:table-cell>
          <table:table-cell table:style-name="ce3"/>
          <table:table-cell table:style-name="ce3" office:value-type="string" calcext:value-type="string">
            <text:p>Ufficio Legale</text:p>
          </table:table-cell>
          <table:table-cell table:style-name="ce17" office:value-type="string" calcext:value-type="string">
            <text:p>Rettore / CdA secondo le rispettive competenze previste dallo Statuto e dal regolamento di Ateneo</text:p>
          </table:table-cell>
          <table:table-cell table:style-name="ce17"/>
          <table:table-cell table:style-name="ce3" office:value-type="string" calcext:value-type="string">
            <text:p>Email: legale@unina.it</text:p>
            <text:p>Pec: legale@pec.unina.it</text:p>
            <text:p>Tel. 081 2537 208/ 210 - 081 2532 114</text:p>
            <text:p>tutte le altre informazioni sono reperibili al seguente link</text:p>
            <text:p>https://www.unina.it/-/769628-ufficio-legale</text:p>
          </table:table-cell>
          <table:table-cell table:style-name="ce22" office:value-type="string" calcext:value-type="string">
            <text:p>no</text:p>
          </table:table-cell>
          <table:table-cell table:style-name="ce3" office:value-type="string" calcext:value-type="string">
            <text:p>no</text:p>
          </table:table-cell>
          <table:table-cell table:number-columns-repeated="3" table:style-name="ce3" office:value-type="string" calcext:value-type="string">
            <text:p>n.a.</text:p>
          </table:table-cell>
          <table:table-cell table:style-name="ce3" office:value-type="string" calcext:value-type="string">
            <text:p>Dirigente dell'Area di afferenza. Modalità per attivare tale potere: </text:p>
            <text:p>mail: area.legale@unina.it </text:p>
            <text:p>PEC: area.legale@pec.unina.it. </text:p>
            <text:p>Tel 081 2537697 - 081 2532585</text:p>
          </table:table-cell>
          <table:table-cell table:number-columns-repeated="16370"/>
        </table:table-row>
        <table:table-row table:style-name="ro6">
          <table:table-cell table:style-name="ce3"/>
          <table:table-cell table:style-name="ce3" office:value-type="string" calcext:value-type="string">
            <text:p>Autorizzazione e diniego allo svolgimento di incarichi extraistituzionali dei Dirigenti e del Personale Tecnico-Amministrativo</text:p>
          </table:table-cell>
          <table:table-cell table:style-name="ce3" office:value-type="string" calcext:value-type="string">
            <text:p>Art. 53 D.LGS. 165/2001 e successive modificazioni ed integrazioni. </text:p>
            <text:p>Regolamento di Ateneo vigente in materia </text:p>
          </table:table-cell>
          <table:table-cell table:style-name="ce3" office:value-type="string" calcext:value-type="string">
            <text:p>30 giorni dalla ricezione della richiesta di autorizzazione</text:p>
            <text:p>45 giorni dalla ricezione della richiesta di autorizzazione per il personale comandato</text:p>
          </table:table-cell>
          <table:table-cell table:style-name="ce3" office:value-type="string" calcext:value-type="string">
            <text:p>Ufficio Affari Speciali del Personale</text:p>
          </table:table-cell>
          <table:table-cell table:style-name="ce17" office:value-type="string" calcext:value-type="string">
            <text:p>Sottoscrizione da parte del Dirigente dell'Area di riferimento (personale t.a); sottoscrizione da parte del Direttore Generale (dirigenti)</text:p>
          </table:table-cell>
          <table:table-cell table:style-name="ce17" office:value-type="string" calcext:value-type="string">
            <text:p>Ricorso al Giudice Ordinario in funzione di Giudice del Lavoro</text:p>
          </table:table-cell>
          <table:table-cell table:style-name="ce3" office:value-type="string" calcext:value-type="string">
            <text:p>Responsabile del procedimento: dott.ssa Anna Maria Esposito Tel. 081-2537680 -081 2532 083 - 081 2537 642</text:p>
            <text:p>Email: uasp@unina.it</text:p>
            <text:p>PEC: uasp@pec.unina.it</text:p>
            <text:p>PIATTAFORMA MICROSOFT TEAMS (solo per gli utenti interni) –  tutte le altre informazioni sono reperibili al seguente link https://www.unina.it/-/769087-ufficio-affari-speciali-del-personale</text:p>
          </table:table-cell>
          <table:table-cell table:style-name="ce22" office:value-type="string" calcext:value-type="string">
            <text:p>no</text:p>
          </table:table-cell>
          <table:table-cell table:style-name="ce3" office:value-type="string" calcext:value-type="string">
            <text:p>si</text:p>
          </table:table-cell>
          <table:table-cell table:number-columns-repeated="2" table:style-name="ce3" office:value-type="string" calcext:value-type="string">
            <text:p>n.a.</text:p>
          </table:table-cell>
          <table:table-cell table:style-name="ce25" office:value-type="string" calcext:value-type="string">
            <text:p><text:a xlink:href="http://www.unina.it/documents/11958/6414984/UASP_Up_200515.pdf" xlink:type="simple">Per tutto il personale: UASP
Solo per il personale Tecnico-Amministrativo in servizio presso l'Azienda Ospedaliera Federico II con doppia sede di servizio (strutture universitarie/strutture dell'Azienda Ospedaliera Universitaria): UASP_AOU</text:a></text:p>
          </table:table-cell>
          <table:table-cell table:style-name="ce11" office:value-type="string" calcext:value-type="string">
            <text:p>Dirigente dell'Area di afferenza. Modalità per attivare tale potere: </text:p>
            <text:p>PEC: area.legale@pec.unina.it </text:p>
            <text:p>Tel  081-2537697 - 081 2532585 </text:p>
          </table:table-cell>
          <table:table-cell table:number-columns-repeated="16370"/>
        </table:table-row>
        <table:table-row table:style-name="ro7">
          <table:table-cell table:style-name="ce3"/>
          <table:table-cell table:style-name="ce3" office:value-type="string" calcext:value-type="string">
            <text:p>Procedimento disciplinare personale dirigente e tecnico amministrativo</text:p>
          </table:table-cell>
          <table:table-cell table:style-name="ce11" office:value-type="string" calcext:value-type="string">
            <text:p>CC.CC.NN.LL. vigenti nel tempo;</text:p>
            <text:p/>
            <text:p>Regolamento di Ateneo vigente in materia;</text:p>
            <text:p/>
            <text:p>- D.LGS. 165/2001 e successive modifiche ed integrazioni;</text:p>
            <text:p/>
            <text:p>Codici etico e di comportamento di Ateneo vigenti;</text:p>
            <text:p/>
            <text:p>Codice di comportamento dell’Azienda Ospedaliera Universitaria Federico II vigente;</text:p>
            <text:p/>
            <text:p>Codice di comportamento dei dipendenti pubblici emanato con DPR 62/2013 modiificato con il DPR 81/2023</text:p>
          </table:table-cell>
          <table:table-cell table:style-name="ce13" office:value-type="string" calcext:value-type="string">
            <text:p>per le infrazioni disciplinari commesse da tutto il personale t.a., per le quali è prevista l’irrogazione di sanzioni superiori al rimprovero verbale, e per tutte le infrazioni disciplinari commesse dal personale Dirigente: </text:p>
            <text:p>- contestazione addebiti entro 30 giorni dalla piena conoscenza dei fatti; </text:p>
            <text:p>- conclusione entro 120 giorni dalla contestazione addebiti, salvi i casi di differimento previsti dal combinato disposto dell’art. 55-bis, c. 4, del D.Lgs. n.165/2001 e ss.mm.ii. e dell’art. 7, c.4 del Regolamento di Ateneo vigente in materia. </text:p>
            <text:p>Nei casi in cui le condotte punibili con il licenziamento siano accertate in flagranza (art. 55-quater, D.Lgs. n. 165/2001): provvedimento di sospensione cautelare e contestazione scritta dell’addebito entro 48 ore dal ricevimento della segnalazione/conoscenza dei fatti; conclusione entro 30 giorni dalla ricezione della contestazione dell’addebito da parte del dipendente.</text:p>
            <text:p>Per i procedimenti disciplinari connessi a procedimenti penali ripresi o riaperti a seguito di sospensione ai sensi dell’art. 55 ter D.LGS. 165/2001: rinnovo della contestazione addebiti entro 60 giorni dalla comunicazione della sentenza, da parte della cancelleria del giudice ovvero dal ricevimento dell'istanza di riapertura; conclusione entro 120 giorni dal rinnovo della contestazione addebiti. </text:p>
            <text:p>Per le infrazioni di minore gravità commesse da tutto il personale t.a. per le quali è prevista l’irrogazione della sanzione del rimprovero verbale (art. 6 Regolamento di Ateneo vigente in materia): contestazione addebiti non oltre tre giorni lavorativi dalla piena conoscenza dei fatti. Detto termine è elevato a sei giorni lavorativi nel caso di infrazioni commesse dal personale t.a. inserito nel Protocollo d’Intesa Università/Regione Campania con doppia sede di servizio (strutture universitarie e assistenziali AOU) che abbiano rilevanza sia nell’ambito universitario che in quello assistenziale. Termine conclusione procedimento: 30 giorni dalla contestazione addebiti. </text:p>
          </table:table-cell>
          <table:table-cell table:style-name="ce3" office:value-type="string" calcext:value-type="string">
            <text:p>Ufficio Affari Speciali del Personale:</text:p>
            <text:p>a)<text:tab/>per le infrazioni disciplinari commesse da tutto il personale t.a. per le quali è prevista l’irrogazione di sanzioni superiori al rimprovero verbale;</text:p>
            <text:p>b)<text:tab/> per tutte le infrazioni disciplinari commesse dal personale Dirigente.</text:p>
            <text:p/>
            <text:p>Responsabili delle Strutture presso le quali prestano servizio i dipendenti, per le infrazioni di minore gravità commesse da tutto il personale Tecnico-Amministrativo per le quali è prevista l’irrogazione della sanzione del rimprovero verbale:</text:p>
            <text:p>a) per il personale t.a. in servizio presso strutture universitarie, i Responsabili delle stesse strutture/superiori gerarchici;</text:p>
            <text:p>b) per il personale t.a. inserito nel Protocollo di intesa Università/Regione Campania, vigente nel tempo, con doppia sede di servizio: i Responsabili delle strutture universitarie e delle strutture assistenziali dell’AOU Federico II;</text:p>
            <text:p>c) per il restante personale t.a. che presta servizio esclusivamente presso strutture dell’AOU Federico II, il Responsabile della stessa struttura/superiore gerarchico.</text:p>
            <text:p/>
          </table:table-cell>
          <table:table-cell table:style-name="ce11" office:value-type="string" calcext:value-type="string">
            <text:p>Sottoscrizione da parte del </text:p>
            <text:p>- Responsabile della Struttura di servizio  (limitatamente al rimprovero verbale)</text:p>
            <text:p>- Direttore Generale dell'Università (per tutto il personale tecnico amministrativo per  le infrazioni di maggiore gravità)</text:p>
          </table:table-cell>
          <table:table-cell table:style-name="ce20" office:value-type="string" calcext:value-type="string">
            <text:p><text:a xlink:href="http://www.normattiva.it/uri-res/N2Ls?urn:nir:stato:legge:1966-07-15;604!vig=" xlink:type="simple">Ricorso al Giudice Ordinario in funzione di Giudice del Lavoro. Nel caso di licenziamento, ai sensi dell'art.6 della legge 604/66 e ss.mm.ii., termine di 60 giorni dalla notifica del provvedimento</text:a></text:p>
          </table:table-cell>
          <table:table-cell table:style-name="ce23" office:value-type="string" calcext:value-type="string">
            <text:p>Responsabile del procedimento: dott.ssa Anna Maria Esposito Tel. 081-2537680 -081 2532 083 - 081 2537 642</text:p>
            <text:p>Email: uasp@unina.it</text:p>
            <text:p>PEC: uasp@pec.unina.it</text:p>
            <text:p> tutte le altre informazioni sono reperibili al seguente link https://www.unina.it/-/769087-ufficio-affari-speciali-del-personale</text:p>
          </table:table-cell>
          <table:table-cell table:number-columns-repeated="5" table:style-name="ce3" office:value-type="string" calcext:value-type="string">
            <text:p>n.a.</text:p>
          </table:table-cell>
          <table:table-cell table:style-name="ce3" office:value-type="string" calcext:value-type="string">
            <text:p>Direttore Generale </text:p>
            <text:p>Tel. 081 2537 251</text:p>
            <text:p>Email: direzionegenerale@unina.it  PEC: direzionegenerale@pec.unina.it</text:p>
            <text:p/>
            <text:p/>
          </table:table-cell>
          <table:table-cell table:number-columns-repeated="16370"/>
        </table:table-row>
        <table:table-row table:style-name="ro8">
          <table:table-cell table:style-name="ce3"/>
          <table:table-cell table:style-name="ce3" office:value-type="string" calcext:value-type="string">
            <text:p>Recupero delle somme percepite dal personale docente, ricercatore,tecnico-amministrativo e dirigente (escluso il personale tecnico-amministrativo utilizzato esclusivamente dall’AOU Federico II) e dirigente per lo svolgimento di incarichi extraistituzionali senza autorizzazione </text:p>
          </table:table-cell>
          <table:table-cell table:style-name="ce3" office:value-type="string" calcext:value-type="string">
            <text:p>Art. 53 D.Lgs. 165/2001 e successive modifiche ed integrazioni</text:p>
          </table:table-cell>
          <table:table-cell table:style-name="ce3" office:value-type="string" calcext:value-type="string">
            <text:p>1) richiesta versamento compensi percepiti, entro <text:s/>15 giorni dalla conclusione della relativa istruttoria avviata a seguito di: segnalazioni; <text:s/>verifiche ispettive <text:s/>ex lege n. 662/1996; trasmissione atti di citazione procura della Corte dei Conti; <text:s/>conclusione dell' eventuale procedimento disciplinare. 2) conclusione del procedimento: a) in caso di avvenuto versamento nei 30 giorni dalla notifica della relativa richiesta non vi è alcun provvedimento; b)in caso di proposta di rateizzazione entro 30 giorni dalla notifica della relativa richiesta di versamento, accoglimento con provvedimento del DG/Rettore nell'ambito delle rispettive competenze, nei successivi 30 giorni; c) in caso di mancato versamento/proposta rateizzazione,entro il suddetto termine di 30 giorni, segnalazione all'ufficio legale per recupero forzoso, entro i successivi 15 giorni.</text:p>
          </table:table-cell>
          <table:table-cell table:style-name="ce3" office:value-type="string" calcext:value-type="string">
            <text:p>Ufficio Affari Speciali del Personale</text:p>
          </table:table-cell>
          <table:table-cell table:style-name="ce3" office:value-type="string" calcext:value-type="string">
            <text:p>Sottoscrizione da parte del Direttore Generale (T.A e dirigente) <text:s/>o del Rettore (docente e ricercatore) in caso di proposta di rateizzazione delle somme da recuperare </text:p>
          </table:table-cell>
          <table:table-cell table:style-name="ce17" office:value-type="string" calcext:value-type="string">
            <text:p>Ricorso al T.A.R Campania entro 60 giorni dalla notifica del provvedimento, per il personale docente e ricercatore. Ricorso al Giudice ordinario in funzione di Giudice del Lavoro per il personale tecnico-amministrativo e dirigente.</text:p>
          </table:table-cell>
          <table:table-cell table:style-name="ce23" office:value-type="string" calcext:value-type="string">
            <text:p>Responsabile del procedimento: dott.ssa Anna Maria Esposito Tel. 081-2537680 -081 2532 083 - 081 2537 642</text:p>
            <text:p>Email: uasp@unina.it</text:p>
            <text:p>PEC: uasp@pec.unina.it</text:p>
            <text:p>   tutte le altre informazioni sono reperibili al seguente link https://www.unina.it/-/769087-ufficio-affari-speciali-del-personale</text:p>
          </table:table-cell>
          <table:table-cell table:number-columns-repeated="5" table:style-name="ce3" office:value-type="string" calcext:value-type="string">
            <text:p>n.a.</text:p>
          </table:table-cell>
          <table:table-cell table:style-name="ce11" office:value-type="string" calcext:value-type="string">
            <text:p>Dirigente dell'Area di afferenza. Modalità per attivare tale potere: </text:p>
            <text:p>PEC: area.legale@pec.unina.it </text:p>
            <text:p>Tel  081-2537697 - 081 2532585 </text:p>
          </table:table-cell>
          <table:table-cell table:number-columns-repeated="16370"/>
        </table:table-row>
        <table:table-row table:style-name="ro9">
          <table:table-cell table:style-name="ce3"/>
          <table:table-cell table:style-name="ce3" office:value-type="string" calcext:value-type="string">
            <text:p>Verifiche di cui alla legge n. 662/1996 (Servizio Ispettivo) nei confronti del personale docente, ricercatore, tecnico amministrativo e dirigente sorteggiato. </text:p>
          </table:table-cell>
          <table:table-cell table:style-name="ce3" office:value-type="string" calcext:value-type="string">
            <text:p>L. 662/1996</text:p>
            <text:p>Regolamento di Ateneo vigente in materia</text:p>
          </table:table-cell>
          <table:table-cell table:style-name="ce3" office:value-type="string" calcext:value-type="string">
            <text:p>1) Sorteggio del personale da sottoporre alla verifica ordinaria da effettuarsi entro il mese di febbraio di ogni anno (percentuale del personale da sottoporre a verifica e termine del sorteggio sono fissati dal Regolamento di Ateneo vigente in materia); 2) comunicazione avvio del procedimento al personale sorteggiato, entro 30 gg. dalla data del sorteggio; 3) comunicazione conclusione procedimento, entro 30 giorni dall'acquisizione dell'intera documentazione comprensiva del riscontro degli altri Enti pubblici eventualmente coinvolti nel procedimento (es. Agenzia delle Entrate). </text:p>
          </table:table-cell>
          <table:table-cell table:style-name="ce3" office:value-type="string" calcext:value-type="string">
            <text:p>Ufficio Affari Speciali del Personale</text:p>
          </table:table-cell>
          <table:table-cell table:style-name="ce3" office:value-type="string" calcext:value-type="string">
            <text:p>Sottoscrizione: da parte del Direttore Generale per il personale tecnico-amministrativo e dirigente; <text:s/>da parte del Rettore per il personale docente e ricercatore. </text:p>
          </table:table-cell>
          <table:table-cell table:style-name="ce17" office:value-type="string" calcext:value-type="string">
            <text:p>Ricorso al Giudice ordinario in funzione di Giudice del Lavoro per il personale tecnico-amministrativo e dirigente, entro i termini di legge. Ricorso al T.A.R Campania entro 60 giorni dalla notifica del provvedimento, per il personale docente e ricercatore. </text:p>
          </table:table-cell>
          <table:table-cell table:style-name="ce23" office:value-type="string" calcext:value-type="string">
            <text:p>Responsabile del procedimento: dott.ssa Anna Maria Esposito Tel. 081-2537680 -081 2532 083 - 081 2537 642</text:p>
            <text:p>Email: uasp@unina.it</text:p>
            <text:p>PEC: uasp@pec.unina.it</text:p>
            <text:p>tutte le altre informazioni sono reperibili al seguente link https://www.unina.it/-/769087-ufficio-affari-speciali-del-personale</text:p>
          </table:table-cell>
          <table:table-cell table:style-name="ce22" office:value-type="string" calcext:value-type="string">
            <text:p>no</text:p>
          </table:table-cell>
          <table:table-cell table:style-name="ce3" office:value-type="string" calcext:value-type="string">
            <text:p>no</text:p>
          </table:table-cell>
          <table:table-cell table:number-columns-repeated="2" table:style-name="ce3" office:value-type="string" calcext:value-type="string">
            <text:p>n.a.</text:p>
          </table:table-cell>
          <table:table-cell table:style-name="ce27" office:value-type="string" calcext:value-type="string">
            <text:p><text:a xlink:href="https://www.unina.it/documents/11958/37409198/UASP_Dich_Pers_TA_2023.pdf/24c64b35-f6a2-4c45-8770-9d8a2e7aa692" xlink:type="simple">https://www.unina.it/documents/11958/37409198/UASP_Dich_Pers_TA_2023.pdf/24c64b35-f6a2-4c45-8770-9d8a2e7aa692</text:a></text:p>
          </table:table-cell>
          <table:table-cell table:style-name="ce11" office:value-type="string" calcext:value-type="string">
            <text:p>Dirigente dell'Area di afferenza. Modalità per attivare tale potere: </text:p>
            <text:p>PEC: area.legale@pec.unina.it </text:p>
            <text:p>Tel  081-2537697 - 081 2532585 </text:p>
          </table:table-cell>
          <table:table-cell table:number-columns-repeated="16370"/>
        </table:table-row>
        <table:table-row table:style-name="ro10">
          <table:table-cell table:style-name="ce3"/>
          <table:table-cell table:style-name="ce3" office:value-type="string" calcext:value-type="string">
            <text:p>Comunicazioni obbligatorie nei confronti dell’autorità giudiziaria nell'ambito dei procedimenti di propria competenza, per il personale docente, ricercatore, <text:s/>tecnico amministrativo e dirigente</text:p>
          </table:table-cell>
          <table:table-cell table:style-name="ce11" office:value-type="string" calcext:value-type="string">
            <text:p>art.1, comma 3, L. n. 20 del 1994;</text:p>
            <text:p>art. 331 c.p.p.</text:p>
            <text:p>art 53 comma 7 bis e , art 55 quater D.Lgs 165/01</text:p>
            <text:p>art. 361 e 362 c.p.</text:p>
          </table:table-cell>
          <table:table-cell table:style-name="ce3" office:value-type="string" calcext:value-type="string">
            <text:p>tempestivamente</text:p>
            <text:p>nei casi di cui all’art. 55-quater, comma 3-quater, D.Lgs.n.165/2001: entro 20 giorni dall’avvio del procedimento disciplinare</text:p>
          </table:table-cell>
          <table:table-cell table:style-name="ce3" office:value-type="string" calcext:value-type="string">
            <text:p>Ufficio Affari Speciali del Personale</text:p>
          </table:table-cell>
          <table:table-cell table:style-name="ce3" office:value-type="string" calcext:value-type="string">
            <text:p>Nota a firma del Direttore Generale (T.A. e dirigenti). <text:s/>Rettore (docenti e ricercatori)</text:p>
          </table:table-cell>
          <table:table-cell table:style-name="ce17"/>
          <table:table-cell table:style-name="ce23" office:value-type="string" calcext:value-type="string">
            <text:p>Responsabile del procedimento: dott.ssa Anna Maria Esposito Tel. 081-2537680 -081 2532 083 - 081 2537 642</text:p>
            <text:p>Email: uasp@unina.it</text:p>
            <text:p>PEC: uasp@pec.unina.it</text:p>
            <text:p> tutte le altre informazioni sono reperibili al seguente link https://www.unina.it/-/769087-ufficio-affari-speciali-del-personale</text:p>
          </table:table-cell>
          <table:table-cell table:number-columns-repeated="5" table:style-name="ce3" office:value-type="string" calcext:value-type="string">
            <text:p>n.a.</text:p>
          </table:table-cell>
          <table:table-cell table:style-name="ce11" office:value-type="string" calcext:value-type="string">
            <text:p>Dirigente dell'Area di afferenza. Modalità per attivare tale potere: </text:p>
            <text:p>PEC: area.legale@pec.unina.it </text:p>
            <text:p>Tel  081-2537697 - 081 2532585 </text:p>
          </table:table-cell>
          <table:table-cell table:number-columns-repeated="16370"/>
        </table:table-row>
        <table:table-row table:style-name="ro11">
          <table:table-cell table:style-name="ce3"/>
          <table:table-cell table:style-name="ce3" office:value-type="string" calcext:value-type="string">
            <text:p>Supporto al Titolare e ai Referenti di Ateneo nella gestione delle attività e dei compiti cui sono tenuti in applicazione delle disposizioni regolamentari interne e nella gestione dei rapporti con le autorità di controllo nazionali e sovranazionali in materia di privacy, anche in relazione ad accertamenti e controlli disposti dal Garante</text:p>
          </table:table-cell>
          <table:table-cell table:style-name="ce3" office:value-type="string" calcext:value-type="string">
            <text:p>Artt. 31 e 39 del Regolamento UE 2016/679;</text:p>
            <text:p>artt. 7, comma 2, 22, comma 3, e 27, comma 2,  del Regolamento di Ateneo in materia di trattamento dei Dati Personali (DR n. 1226 del 19.03.2021)</text:p>
          </table:table-cell>
          <table:table-cell table:style-name="ce3" office:value-type="string" calcext:value-type="string">
            <text:p>Riscontro entro 30 giorni dall'acquisizione di tutta la documentazione</text:p>
          </table:table-cell>
          <table:table-cell table:style-name="ce3" office:value-type="string" calcext:value-type="string">
            <text:p>Ufficio Privacy</text:p>
          </table:table-cell>
          <table:table-cell table:style-name="ce3" office:value-type="string" calcext:value-type="string">
            <text:p>Responsabile della protezione dei dati personali (RPD)/Dirigente dell'Area di riferimento</text:p>
          </table:table-cell>
          <table:table-cell table:style-name="ce3"/>
          <table:table-cell table:style-name="ce3" office:value-type="string" calcext:value-type="string">
            <text:p>Email: uff.privacy@unina.it</text:p>
            <text:p>PEC: uff.privacy@pec.unina.it</text:p>
            <text:p/>
            <text:p>Tel.: 081 2538 355/342 - 0812537717</text:p>
            <text:p>tutte le altre informazioni sono reperibili al link https://www.unina.it/-/17825973-ufficio-privacy</text:p>
          </table:table-cell>
          <table:table-cell table:number-columns-repeated="2" table:style-name="ce3" office:value-type="string" calcext:value-type="string">
            <text:p>no</text:p>
          </table:table-cell>
          <table:table-cell table:number-columns-repeated="3" table:style-name="ce3" office:value-type="string" calcext:value-type="string">
            <text:p>n.a.</text:p>
          </table:table-cell>
          <table:table-cell table:style-name="ce11" office:value-type="string" calcext:value-type="string">
            <text:p>Dirigente dell'Area di afferenza. Modalità per attivare tale potere: </text:p>
            <text:p>PEC: area.legale@pec.unina.it </text:p>
            <text:p>Tel  081-2537697 - 081 2532585 </text:p>
          </table:table-cell>
          <table:table-cell table:number-columns-repeated="16370"/>
        </table:table-row>
        <table:table-row table:style-name="ro12">
          <table:table-cell table:style-name="ce3"/>
          <table:table-cell table:style-name="ce3" office:value-type="string" calcext:value-type="string">
            <text:p>Attività di consulenza alle Strutture di Ateneo sulla corretta interpretazione delle norme in materia di trattamento dei dati personali </text:p>
          </table:table-cell>
          <table:table-cell table:style-name="ce3" office:value-type="string" calcext:value-type="string">
            <text:p>Art. 39 del Regolamento UE 2016/679;</text:p>
            <text:p>artt. 7, comma 2, e 27, comma 2, del Regolamento di Ateneo in materia di trattamento dei Dati Personali (DR n. 1226 del 19.03.2021)</text:p>
          </table:table-cell>
          <table:table-cell table:style-name="ce3" office:value-type="string" calcext:value-type="string">
            <text:p>Riscontro entro 30 giorni dall'acquisizione di tutta la documentazione</text:p>
          </table:table-cell>
          <table:table-cell table:style-name="ce3" office:value-type="string" calcext:value-type="string">
            <text:p>Ufficio Privacy</text:p>
          </table:table-cell>
          <table:table-cell table:style-name="ce3" office:value-type="string" calcext:value-type="string">
            <text:p>Responsabile della protezione dei dati personali (RPD)/Dirigente dell'Area di riferimento/Direttore Generale e Rettore nell'ambito delle rispettive competenze nella qualità di titolari del trattamento dei dati</text:p>
          </table:table-cell>
          <table:table-cell table:style-name="ce3"/>
          <table:table-cell table:style-name="ce3" office:value-type="string" calcext:value-type="string">
            <text:p>Email: uff.privacy@unina.it</text:p>
            <text:p>PEC: uff.privacy@pec.unina.it</text:p>
            <text:p/>
            <text:p>Tel.: 081 2538 355/342 - 0812537717</text:p>
            <text:p>tutte le altre informazioni sono reperibili al link https://www.unina.it/-/17825973-ufficio-privacy</text:p>
          </table:table-cell>
          <table:table-cell table:number-columns-repeated="2" table:style-name="ce3" office:value-type="string" calcext:value-type="string">
            <text:p>no</text:p>
          </table:table-cell>
          <table:table-cell table:number-columns-repeated="3" table:style-name="ce3" office:value-type="string" calcext:value-type="string">
            <text:p>n.a.</text:p>
          </table:table-cell>
          <table:table-cell table:style-name="ce11" office:value-type="string" calcext:value-type="string">
            <text:p>Dirigente dell'Area di afferenza. Modalità per attivare tale potere: </text:p>
            <text:p>PEC: area.legale@pec.unina.it </text:p>
            <text:p>Tel  081-2537697 - 081 2532585 </text:p>
          </table:table-cell>
          <table:table-cell table:number-columns-repeated="16370"/>
        </table:table-row>
        <table:table-row table:style-name="ro13">
          <table:table-cell table:style-name="ce3"/>
          <table:table-cell table:style-name="ce3" office:value-type="string" calcext:value-type="string">
            <text:p>Supporto operativo a tutte le attività del Responsabile della protezione dei dati personali di Ateneo inclusa la gestione dei rapporti con il Garante Privacy anche in relazione ad accertamenti e controlli disposti dallo stesso</text:p>
          </table:table-cell>
          <table:table-cell table:style-name="ce3" office:value-type="string" calcext:value-type="string">
            <text:p>Artt. 7, comma 1, lett. h), <text:s/>comma 2, lett. e), e 20, comma 2, del Regolamento di Ateneo in materia di trattamento dei Dati Personali (DR n. 1226 del 19.03.2021)</text:p>
          </table:table-cell>
          <table:table-cell table:style-name="ce3" office:value-type="string" calcext:value-type="string">
            <text:p>In relazione a tutte le attività di supporto: Riscontro entro 30 giorni dall'acquisizione di tutta la documentazione;</text:p>
            <text:p>in relazione alle attività di supporto ai rapporti con il Garante Privacy: termine stabilito caso per caso dall'Autorità di controllo, salva la necessità di ulteriore attività istruttoria</text:p>
          </table:table-cell>
          <table:table-cell table:style-name="ce3" office:value-type="string" calcext:value-type="string">
            <text:p>Ufficio Privacy</text:p>
          </table:table-cell>
          <table:table-cell table:style-name="ce3" office:value-type="string" calcext:value-type="string">
            <text:p>Responsabile della protezione dei dati personali (RPD)/Dirigente dell'Area di riferimento/Direttore Generale e Rettore nell'ambito delle rispettive competenze nella qualità di titolari del trattamento dei dati</text:p>
          </table:table-cell>
          <table:table-cell table:style-name="ce3"/>
          <table:table-cell table:style-name="ce3" office:value-type="string" calcext:value-type="string">
            <text:p>Email: uff.privacy@unina.it</text:p>
            <text:p>PEC: uff.privacy@pec.unina.it</text:p>
            <text:p/>
            <text:p>Tel.: 081 2538 355/342 - 0812537717</text:p>
            <text:p>tutte le altre informazioni sono reperibili al link https://www.unina.it/-/17825973-ufficio-privacy</text:p>
          </table:table-cell>
          <table:table-cell table:number-columns-repeated="2" table:style-name="ce3" office:value-type="string" calcext:value-type="string">
            <text:p>no</text:p>
          </table:table-cell>
          <table:table-cell table:number-columns-repeated="3" table:style-name="ce3" office:value-type="string" calcext:value-type="string">
            <text:p>n.a.</text:p>
          </table:table-cell>
          <table:table-cell table:style-name="ce11" office:value-type="string" calcext:value-type="string">
            <text:p>Dirigente dell'Area di afferenza. Modalità per attivare tale potere: </text:p>
            <text:p>PEC: area.legale@pec.unina.it </text:p>
            <text:p>Tel  081-2537697 - 081 2532585 </text:p>
          </table:table-cell>
          <table:table-cell table:number-columns-repeated="16370"/>
        </table:table-row>
        <table:table-row table:style-name="ro14">
          <table:table-cell table:style-name="ce3"/>
          <table:table-cell table:style-name="ce3" office:value-type="string" calcext:value-type="string">
            <text:p>Regolamentazione e adempimenti connessi al rispetto della normativa sul trattamento dei dati personali</text:p>
          </table:table-cell>
          <table:table-cell table:style-name="ce3" office:value-type="string" calcext:value-type="string">
            <text:p>Regolamento UE 2016/679;</text:p>
            <text:p>Regolamento di Ateneo in materia di trattamento dei Dati Personali (DR n. 1226 del 19.03.2021)</text:p>
          </table:table-cell>
          <table:table-cell table:style-name="ce3" office:value-type="string" calcext:value-type="string">
            <text:p>Non soggetta a termini specifici, adempimento continuo. </text:p>
            <text:p>Nell'ipotesi di data breach: notifica al Garante Privacy senza ingiustificato ritardo e, ove possibile, entro 72 ore dalla segnalazione</text:p>
          </table:table-cell>
          <table:table-cell table:style-name="ce3" office:value-type="string" calcext:value-type="string">
            <text:p>Ufficio Privacy</text:p>
          </table:table-cell>
          <table:table-cell table:style-name="ce3" office:value-type="string" calcext:value-type="string">
            <text:p>Responsabile della protezione dei dati personali (RPD)/Dirigente dell'Area di riferimento/Direttore Generale e Rettore nell'ambito delle rispettive competenze nella qualità di titolari del trattamento dei dati</text:p>
          </table:table-cell>
          <table:table-cell table:style-name="ce3" office:value-type="string" calcext:value-type="string">
            <text:p>In caso di data breach:</text:p>
            <text:p>- reclamo all'autorità di controllo ex art. 77 del Regolamento UE 2016/679</text:p>
            <text:p>- ricorso giurisdizionale nei confronti del titolare del trattamento o del responsabile del trattamento ex art. 79 del Regolamento UE 2016/679</text:p>
          </table:table-cell>
          <table:table-cell table:style-name="ce3" office:value-type="string" calcext:value-type="string">
            <text:p>Email: uff.privacy@unina.it</text:p>
            <text:p>PEC: uff.privacy@pec.unina.it</text:p>
            <text:p/>
            <text:p>Tel.: 081 2538 355/342 - 0812537717</text:p>
            <text:p>tutte le altre informazioni sono reperibili al link https://www.unina.it/-/17825973-ufficio-privacy</text:p>
          </table:table-cell>
          <table:table-cell table:number-columns-repeated="2" table:style-name="ce3" office:value-type="string" calcext:value-type="string">
            <text:p>no</text:p>
          </table:table-cell>
          <table:table-cell table:number-columns-repeated="2" table:style-name="ce3" office:value-type="string" calcext:value-type="string">
            <text:p>n.a.</text:p>
          </table:table-cell>
          <table:table-cell table:style-name="ce25" office:value-type="string" calcext:value-type="string">
            <text:p><text:a xlink:href="https://www.unina.it/ateneo/statuto-e-normativa/privacy" xlink:type="simple">Modelli per la comunicazione all'RPD di avvenuta violazione dei dati personali, reperibili sul sito web di Ateneo alla pagina Privacy</text:a></text:p>
          </table:table-cell>
          <table:table-cell table:style-name="ce11" office:value-type="string" calcext:value-type="string">
            <text:p>Dirigente dell'Area di afferenza. Modalità per attivare tale potere: </text:p>
            <text:p>PEC: area.legale@pec.unina.it </text:p>
            <text:p>Tel  081-2537697 - 081 2532585 </text:p>
          </table:table-cell>
          <table:table-cell table:number-columns-repeated="16370"/>
        </table:table-row>
        <table:table-row table:style-name="ro15">
          <table:table-cell table:style-name="ce3"/>
          <table:table-cell table:style-name="ce3" office:value-type="string" calcext:value-type="string">
            <text:p>Supporto alle Strutture di Ateneo nella redazione di atti, contratti e provvedimenti in materia di trattamento dei dati personali </text:p>
          </table:table-cell>
          <table:table-cell table:style-name="ce3" office:value-type="string" calcext:value-type="string">
            <text:p>Art. 39 del Regolamento UE 2016/679;</text:p>
            <text:p>artt. 7,comma 2, e 27, comma 2, del Regolamento di Ateneo in materia di trattamento dei Dati Personali  (DR n. 1226 del 19.03.2021)</text:p>
          </table:table-cell>
          <table:table-cell table:style-name="ce3" office:value-type="string" calcext:value-type="string">
            <text:p>Riscontro entro 30 giorni dall'acquisizione di tutta la documentazione</text:p>
          </table:table-cell>
          <table:table-cell table:style-name="ce3" office:value-type="string" calcext:value-type="string">
            <text:p>Ufficio Privacy</text:p>
          </table:table-cell>
          <table:table-cell table:style-name="ce3" office:value-type="string" calcext:value-type="string">
            <text:p>Responsabile della protezione dei dati personali (RPD)/Dirigente dell'Area di riferimento</text:p>
          </table:table-cell>
          <table:table-cell table:style-name="ce3"/>
          <table:table-cell table:style-name="ce3" office:value-type="string" calcext:value-type="string">
            <text:p>Email: uff.privacy@unina.it</text:p>
            <text:p>PEC: uff.privacy@pec.unina.it</text:p>
            <text:p/>
            <text:p>Tel.: 081 2538 355/342 - 0812537717</text:p>
            <text:p>tutte le altre informazioni sono reperibili al link https://www.unina.it/-/17825973-ufficio-privacy</text:p>
          </table:table-cell>
          <table:table-cell table:number-columns-repeated="2" table:style-name="ce3" office:value-type="string" calcext:value-type="string">
            <text:p>no</text:p>
          </table:table-cell>
          <table:table-cell table:number-columns-repeated="3" table:style-name="ce3" office:value-type="string" calcext:value-type="string">
            <text:p>n.a.</text:p>
          </table:table-cell>
          <table:table-cell table:style-name="ce11" office:value-type="string" calcext:value-type="string">
            <text:p>Dirigente dell'Area di afferenza. Modalità per attivare tale potere: </text:p>
            <text:p>PEC: area.legale@pec.unina.it </text:p>
            <text:p>Tel  081-2537697 - 081 2532585 </text:p>
          </table:table-cell>
          <table:table-cell table:number-columns-repeated="16370"/>
        </table:table-row>
        <table:table-row table:style-name="ro16">
          <table:table-cell table:style-name="ce3"/>
          <table:table-cell table:style-name="ce3" office:value-type="string" calcext:value-type="string">
            <text:p>Ai fini delle autorizzazioni al trattamento di dati personali effettuati con archivi cartacei (A1), con banche dati esterne (A2) e con procedure centralizzate (B), analisi dei SICURDAT trasmessi all’Ufficio dal Titolare del trattamento e/o dai Referenti dell’Ateneo e, limitatamente ai modelli SICURDAT B, consequenziali approfondimenti/integrazioni/rigetti ove necessario e successivo inoltro al Centro di Ateneo per i Servizi Informativi (C.S.I.) per le conseguenti abilitazioni di competenza</text:p>
          </table:table-cell>
          <table:table-cell table:style-name="ce3" office:value-type="string" calcext:value-type="string">
            <text:p>Art.8 del Regolamento di Ateneo in materia di trattamento dei Dati Personali <text:s/>(DR n. 1226 del 19.03.2021) e art. 2.1 del Disciplinare per l’utilizzo nel rapporto di lavoro anche a distanza degli strumenti informatici e telematici (DR n. 1900 del 23.05.2023)</text:p>
          </table:table-cell>
          <table:table-cell table:style-name="ce3" office:value-type="string" calcext:value-type="string">
            <text:p>Per i SICURDAT A1 e A2: archiviazione entro 1 gg dalla presa in carico dal protocollo informatico;</text:p>
            <text:p>per i SICURDAT B,  entro 30 giorni dalla data di ricevimento a mezzo protocollo del modello Sicurdat</text:p>
          </table:table-cell>
          <table:table-cell table:style-name="ce3" office:value-type="string" calcext:value-type="string">
            <text:p>Ufficio Privacy</text:p>
          </table:table-cell>
          <table:table-cell table:style-name="ce3" table:number-columns-repeated="2"/>
          <table:table-cell table:style-name="ce3" office:value-type="string" calcext:value-type="string">
            <text:p>Email: uff.privacy@unina.it</text:p>
            <text:p>PEC: uff.privacy@pec.unina.it</text:p>
            <text:p/>
            <text:p>Tel.: 081 2538 355/342 - 0812537717</text:p>
            <text:p>tutte le altre informazioni sono reperibili al link https://www.unina.it/-/17825973-ufficio-privacy</text:p>
          </table:table-cell>
          <table:table-cell table:number-columns-repeated="2" table:style-name="ce3" office:value-type="string" calcext:value-type="string">
            <text:p>no</text:p>
          </table:table-cell>
          <table:table-cell table:number-columns-repeated="2" table:style-name="ce3" office:value-type="string" calcext:value-type="string">
            <text:p>n.a.</text:p>
          </table:table-cell>
          <table:table-cell table:style-name="ce25" office:value-type="string" calcext:value-type="string">
            <text:p><text:a xlink:href="https://www.unina.it/ateneo/statuto-e-normativa/privacy" xlink:type="simple">Modello scaricabile sul sito web di Ateneo alla pagina Privacy</text:a></text:p>
          </table:table-cell>
          <table:table-cell table:style-name="ce11" office:value-type="string" calcext:value-type="string">
            <text:p>Dirigente dell'Area di afferenza. Modalità per attivare tale potere: </text:p>
            <text:p>PEC: area.legale@pec.unina.it </text:p>
            <text:p>Tel  081-2537697 - 081 2532585 </text:p>
          </table:table-cell>
          <table:table-cell table:number-columns-repeated="16370"/>
        </table:table-row>
        <table:table-row table:style-name="ro17">
          <table:table-cell table:style-name="ce4"/>
          <table:table-cell table:style-name="ce8" office:value-type="string" calcext:value-type="string">
            <text:p>Costituzione dei fondi per il trattamento accessorio del personale tecnico-amministrativo previsti dal vigente CCNL, limitatamente al contributo relativo agli aspetti normativi e contrattuali.</text:p>
          </table:table-cell>
          <table:table-cell table:style-name="ce8" office:value-type="string" calcext:value-type="string">
            <text:p>art. 40 bis D.Lgs 30 marzo 2001, n. 165/2001</text:p>
            <text:p/>
            <text:p>CCNL comparto di riferimento;</text:p>
            <text:p/>
            <text:p>Legge finanziaria e altre normative in materia in vigore;</text:p>
            <text:p/>
            <text:p>Disposizioni MEF in vigore</text:p>
          </table:table-cell>
          <table:table-cell table:style-name="ce14" office:value-type="string" calcext:value-type="string">
            <text:p>Approvazione del Cosiglio di Ammiinistrazione e certificazione del Collegio dei Revisori dei Conti entro <text:span text:style-name="T2">90 giorni</text:span><text:span text:style-name="T3"> dall'acquisizione da parte dei competenti uffici di tutti i dati necessari alla costituzione in base al vigente Contratto Collettivo di Lavoro Nazionale, previa predisposizione di promemoria per il CdA e relazione per il Collegio</text:span></text:p>
          </table:table-cell>
          <table:table-cell table:style-name="ce16" office:value-type="string" calcext:value-type="string">
            <text:p>Ufficio Relazioni Sindacali e Trattamento Accessorio</text:p>
          </table:table-cell>
          <table:table-cell table:style-name="ce8" office:value-type="string" calcext:value-type="string">
            <text:p>Consiglio di Amministrazione e certificazione del Collegio dei Revisori dei Conti</text:p>
          </table:table-cell>
          <table:table-cell table:style-name="ce8" office:value-type="string" calcext:value-type="string">
            <text:p> </text:p>
          </table:table-cell>
          <table:table-cell table:style-name="ce9" office:value-type="string" calcext:value-type="string">
            <text:p>Email: ursta@unina.it</text:p>
            <text:p/>
            <text:p>PEC: ursta@pec.unina.it</text:p>
            <text:p/>
            <text:p>Telefono:  081 2537 815 -081 2537716 - 081 2537798 </text:p>
            <text:p>tutte le altre informazioni sono reperibili al link</text:p>
            <text:p>https://www.unina.it/-/769073-ufficio-relazioni-sindacali-trattamento-accessorio</text:p>
          </table:table-cell>
          <table:table-cell table:number-columns-repeated="2" table:style-name="ce8" office:value-type="string" calcext:value-type="string">
            <text:p>no</text:p>
          </table:table-cell>
          <table:table-cell table:style-name="ce26" office:value-type="string" calcext:value-type="string">
            <text:p><text:a xlink:href="http://www.unina.it/ateneo/personale/contratto-collettivo/contratto-integrativo" xlink:type="simple">http://www.unina.it/ateneo/personale/contratto-collettivo/contratto-integrativo</text:a></text:p>
          </table:table-cell>
          <table:table-cell table:number-columns-repeated="2" table:style-name="ce8" office:value-type="string" calcext:value-type="string">
            <text:p>n.a.</text:p>
          </table:table-cell>
          <table:table-cell table:style-name="ce11" office:value-type="string" calcext:value-type="string">
            <text:p>Dirigente dell'Area di afferenza. Modalità per attivare tale potere: </text:p>
            <text:p>PEC: area.legale@pec.unina.it </text:p>
            <text:p>Tel  081-2537697 - 081 2532585 </text:p>
          </table:table-cell>
        </table:table-row>
        <table:table-row table:style-name="ro18">
          <table:table-cell table:style-name="ce4"/>
          <table:table-cell table:style-name="ce8" office:value-type="string" calcext:value-type="string">
            <text:p>Contratti collettivi integrativi per il personale tecnico-ammnistrativo non dirigente.</text:p>
            <text:p>A valle delle riunioni di contrattazione integrativa e della sottoscrizione dell'ipotesi di contatto collettivo integrativo:</text:p>
            <text:p/>
            <text:p>A) predisposizione,limitatamente agli aspetti normativi e contrattuali,  della relazione tecnico-finanziaria e della relazione illustrativa relative all'ipotesi di contratto collettivo integrativo;</text:p>
            <text:p/>
            <text:p>B) a valle della sottoscrizione del contratto collettivo integrativo, pubblicazione  sia mediante invio telematico nella banca dati dell'ARAN, sia sul sito web di Ateneo.</text:p>
          </table:table-cell>
          <table:table-cell table:style-name="ce8" office:value-type="string" calcext:value-type="string">
            <text:p>CCNL comparto di riferimento</text:p>
            <text:p/>
            <text:p>A) art.40, comma 3 sexies, del D. Lgs. n.165/2001,</text:p>
            <text:p/>
            <text:p>B) art.40-bis, comma 5, del D. Lgs. n.165/2001  e art. 21, c. 2, d.lgs. n. 33/2013</text:p>
          </table:table-cell>
          <table:table-cell table:style-name="ce14" office:value-type="string" calcext:value-type="string">
            <text:p>A) entro 10 giorni dalla sottoscrizione dell'ipotesi di C.C.I.</text:p>
            <text:p/>
            <text:p>B)  entro 5 giorni dalla sottoscrizione del C.C.I. invio all'ARAN e al CNEL</text:p>
          </table:table-cell>
          <table:table-cell table:style-name="ce16" office:value-type="string" calcext:value-type="string">
            <text:p>Ufficio Relazioni Sindacali e Trattamento Accessorio</text:p>
          </table:table-cell>
          <table:table-cell table:style-name="ce8" office:value-type="string" calcext:value-type="string">
            <text:p>A) Consiglio di Amministrazione e Collegio dei Revisori dei Conti</text:p>
            <text:p/>
            <text:p>B) Capo dell'Ufficio Relazioni Sindacali e Trattamento Accessorio</text:p>
          </table:table-cell>
          <table:table-cell table:style-name="ce8" office:value-type="string" calcext:value-type="string">
            <text:p> </text:p>
          </table:table-cell>
          <table:table-cell table:style-name="ce9" office:value-type="string" calcext:value-type="string">
            <text:p>Email: ursta@unina.it</text:p>
            <text:p/>
            <text:p>PEC: ursta@pec.unina.it</text:p>
            <text:p/>
            <text:p>Telefono:  081 2537 815 -081 2537716 - 081 2537798 </text:p>
            <text:p>tutte le altre informazioni sono reperibili al link</text:p>
            <text:p>https://www.unina.it/-/769073-ufficio-relazioni-sindacali-trattamento-accessorio</text:p>
          </table:table-cell>
          <table:table-cell table:number-columns-repeated="2" table:style-name="ce8" office:value-type="string" calcext:value-type="string">
            <text:p>no</text:p>
          </table:table-cell>
          <table:table-cell table:style-name="ce26" office:value-type="string" calcext:value-type="string">
            <text:p><text:a xlink:href="http://www.unina.it/ateneo/personale/contratto-collettivo/contratto-integrativo" xlink:type="simple">http://www.unina.it/ateneo/personale/contratto-collettivo/contratto-integrativo</text:a></text:p>
          </table:table-cell>
          <table:table-cell table:number-columns-repeated="2" table:style-name="ce8" office:value-type="string" calcext:value-type="string">
            <text:p>n.a.</text:p>
          </table:table-cell>
          <table:table-cell table:style-name="ce11" office:value-type="string" calcext:value-type="string">
            <text:p>Dirigente dell'Area di afferenza. Modalità per attivare tale potere: </text:p>
            <text:p>PEC: area.legale@pec.unina.it </text:p>
            <text:p>Tel  081-2537697 - 081 2532585 </text:p>
          </table:table-cell>
        </table:table-row>
        <table:table-row table:style-name="ro19">
          <table:table-cell table:style-name="ce4"/>
          <table:table-cell table:style-name="ce8" office:value-type="string" calcext:value-type="string">
            <text:p>Provvedimento di liquidazione al personale tecnico amministrativo e personale comandato presso l’Ateneo dei compensi per il trattamento economico accessorio correlati ad attività particolarmente disagiate ovvero pericolose o dannose per la salute<text:span text:style-name="T1"> previste dal Contratto Collettivo Integrativo vigente</text:span></text:p>
          </table:table-cell>
          <table:table-cell table:style-name="ce8" office:value-type="string" calcext:value-type="string">
            <text:p>art. 40, comma 4, e art. 45, comma 3,  lett. c) del D. Lgs. n. 165/2001;</text:p>
            <text:p/>
            <text:p>CCNL comparto di riferimento;</text:p>
            <text:p/>
            <text:p>Contratto Collettivo Integrativo vigente per il periodo</text:p>
          </table:table-cell>
          <table:table-cell table:style-name="ce8" office:value-type="string" calcext:value-type="string">
            <text:p>1) analisi e verifica della documentazione pervenuta dalle strutture dell'Ateneo entro il 5 del mese successivo;</text:p>
            <text:p/>
            <text:p>2) emanazione decreto di liquidazione entro 60 giorni dal termine di ricezione delle comunicazioni da parte del responsabile della struttura di servizio del dipendente.</text:p>
            <text:p/>
            <text:p>3) entro 30 giorni dal termine di cui al punto 1) invio richieste di integrazione/revisione della docimentazione non conforme pervenuta.</text:p>
          </table:table-cell>
          <table:table-cell table:style-name="ce8" office:value-type="string" calcext:value-type="string">
            <text:p>Ufficio Relazioni Sindacali e Trattamento Accessorio</text:p>
          </table:table-cell>
          <table:table-cell table:style-name="ce8" office:value-type="string" calcext:value-type="string">
            <text:p>Direttore Generale o Dirigente dell'Area di riferimento all'uopo delegato</text:p>
          </table:table-cell>
          <table:table-cell table:style-name="ce8" office:value-type="string" calcext:value-type="string">
            <text:p>Ricorso al giudice ordinario in funzione di giudice del lavoro</text:p>
          </table:table-cell>
          <table:table-cell table:style-name="ce8" office:value-type="string" calcext:value-type="string">
            <text:p>Email: ursta@unina.it</text:p>
            <text:p/>
            <text:p>PEC: ursta@pec.unina.it</text:p>
            <text:p/>
            <text:p>Telefono:  081 2537 815 -081 2537716 - 081 2537798 - 081 2537 814 - 081 2532 129 - 081 2533 949 - 081 2533706 - 081 2535741</text:p>
            <text:p>tutte le altre informazioni sono reperibili al link</text:p>
            <text:p>https://www.unina.it/-/769073-ufficio-relazioni-sindacali-trattamento-accessorio</text:p>
          </table:table-cell>
          <table:table-cell table:number-columns-repeated="2" table:style-name="ce8" office:value-type="string" calcext:value-type="string">
            <text:p>no</text:p>
          </table:table-cell>
          <table:table-cell table:style-name="ce8" office:value-type="string" calcext:value-type="string">
            <text:p>http://www.unina.it/ateneo/personale/contratto-collettivo/contratto-integrativo</text:p>
          </table:table-cell>
          <table:table-cell table:style-name="ce8" office:value-type="string" calcext:value-type="string">
            <text:p>n.a.</text:p>
          </table:table-cell>
          <table:table-cell table:style-name="ce26" office:value-type="string" calcext:value-type="string">
            <text:p><text:a xlink:href="https://www.unina.it/modulistica/relazioni-sindacali-e-trattamento-accessorio" xlink:type="simple">https://www.unina.it/modulistica/relazioni-sindacali-e-trattamento-accessorio</text:a></text:p>
          </table:table-cell>
          <table:table-cell table:style-name="ce11" office:value-type="string" calcext:value-type="string">
            <text:p>Dirigente dell'Area di afferenza. Modalità per attivare tale potere: </text:p>
            <text:p>PEC: area.legale@pec.unina.it </text:p>
            <text:p>Tel  081-2537697 - 081 2532585 </text:p>
          </table:table-cell>
        </table:table-row>
        <table:table-row table:style-name="ro20">
          <table:table-cell table:style-name="ce5"/>
          <table:table-cell table:style-name="ce9" office:value-type="string" calcext:value-type="string">
            <text:p>Provvedimento di liquidazione al personale tecnico amministrativo e personale comandato presso l’Ateneo dei seguenti compensi per il trattamento economico accessorio correlati alla valutazione della performance  per il personale tecnico amministrativo e personale comandato presso l’Ateneo, esclusi i dirigenti:</text:p>
            <text:p>a) premi di performance organizzativa;</text:p>
            <text:p>b) premi di performance individuale.</text:p>
          </table:table-cell>
          <table:table-cell table:style-name="ce9" office:value-type="string" calcext:value-type="string">
            <text:p>art. 40, comma 4, e art. 45, comma 3,  lett. a) e b) del D. Lgs. n. 165/2001;</text:p>
            <text:p/>
            <text:p>CCNL comparto di riferimento;</text:p>
            <text:p/>
            <text:p>Contratto Collettivo Integrativo vigente per il periodo;</text:p>
            <text:p/>
            <text:p>Sistema di Misurazione e Valutazione della Performance vigente per il periodo</text:p>
          </table:table-cell>
          <table:table-cell table:style-name="ce9" office:value-type="string" calcext:value-type="string">
            <text:p>Previa analisi e verifica della documentazione pervenuta e previa acquisizione del positivo parere del Nucleo di Valutazione di Ateneo sulla relazione di monitoraggio predisposta da URSTA, nel rispetto dei termini di consegna della documentazione all’URSTA come fissati dal vigente Sistema di Misurazione e Valutazione della Performance, entro <text:span text:style-name="T4">60 giorni </text:span><text:span text:style-name="T5">dalla ricezione della documentazione completa richiesta dal vigente SMVP.</text:span></text:p>
          </table:table-cell>
          <table:table-cell table:style-name="ce9" office:value-type="string" calcext:value-type="string">
            <text:p>Ufficio Relazioni Sindacali e Trattamento Accessorio</text:p>
          </table:table-cell>
          <table:table-cell table:style-name="ce9" office:value-type="string" calcext:value-type="string">
            <text:p>Direttore Generale o Dirigente dell'Area di riferimento all'uopo delegato</text:p>
          </table:table-cell>
          <table:table-cell table:style-name="ce9" office:value-type="string" calcext:value-type="string">
            <text:p>Ricorso al giudice ordinario in funzione di giudice del lavoro</text:p>
          </table:table-cell>
          <table:table-cell table:style-name="ce9" office:value-type="string" calcext:value-type="string">
            <text:p>Email: ursta@unina.it</text:p>
            <text:p/>
            <text:p>PEC: ursta@pec.unina.it</text:p>
            <text:p/>
            <text:p>Telefono:  081 2537 815 -081 2537716 - 081 2537798 - 081 2537 814 - 081 2532 129 - 081 2533 949 - 081 2533706 - 081 2535741</text:p>
            <text:p>tutte le altre informazioni sono reperibili al link</text:p>
            <text:p>https://www.unina.it/-/769073-ufficio-relazioni-sindacali-trattamento-accessorio</text:p>
          </table:table-cell>
          <table:table-cell table:number-columns-repeated="2" table:style-name="ce9" office:value-type="string" calcext:value-type="string">
            <text:p>no</text:p>
          </table:table-cell>
          <table:table-cell table:number-columns-repeated="2" table:style-name="ce8" office:value-type="string" calcext:value-type="string">
            <text:p>n.a.</text:p>
          </table:table-cell>
          <table:table-cell table:style-name="ce26" office:value-type="string" calcext:value-type="string">
            <text:p><text:a xlink:href="https://www.unina.it/modulistica/relazioni-sindacali-e-trattamento-accessorio" xlink:type="simple">https://www.unina.it/modulistica/relazioni-sindacali-e-trattamento-accessorio</text:a></text:p>
          </table:table-cell>
          <table:table-cell table:style-name="ce11" office:value-type="string" calcext:value-type="string">
            <text:p>Dirigente dell'Area di afferenza. Modalità per attivare tale potere: </text:p>
            <text:p>PEC: area.legale@pec.unina.it </text:p>
            <text:p>Tel  081-2537697 - 081 2532585 </text:p>
          </table:table-cell>
        </table:table-row>
        <table:table-row table:style-name="ro19">
          <table:table-cell table:style-name="ce5"/>
          <table:table-cell table:style-name="ce9" office:value-type="string" calcext:value-type="string">
            <text:p>Provvedimento di attribuzione dei compensi accessori correlati agli incarichi conferiti dal Direttore Generale come previsti dal Contratto Collettivo Integrativo vigente (indennità di responsabilità, retribuzione di posizione)</text:p>
          </table:table-cell>
          <table:table-cell table:style-name="ce9" office:value-type="string" calcext:value-type="string">
            <text:p>art. 40, comma 4, del D.Lgs. n. 165/2001</text:p>
            <text:p/>
            <text:p>CCNL comparto di riferimento</text:p>
            <text:p/>
            <text:p>Contratto Collettivo Integrativo vigente per il periodo</text:p>
          </table:table-cell>
          <table:table-cell table:style-name="ce15" office:value-type="string" calcext:value-type="string">
            <text:p>Entro <text:span text:style-name="T4">30 giorni</text:span><text:span text:style-name="T5"> dalla comunicazione di effettiva immissione nelle  funzioni, a condizione della sottoscrizione del contratto collettivo integrativo nell'anno di riferimento ovvero entro </text:span><text:span text:style-name="T6">30 giorni </text:span><text:span text:style-name="T5"> dalla sottoscrizione del contratto collettivo integrativo</text:span></text:p>
          </table:table-cell>
          <table:table-cell table:style-name="ce16" office:value-type="string" calcext:value-type="string">
            <text:p>Ufficio Relazioni Sindacali e Trattamento Accessorio</text:p>
          </table:table-cell>
          <table:table-cell table:style-name="ce9" office:value-type="string" calcext:value-type="string">
            <text:p>Direttore Generale o Dirigente dell'Area di riferimento all'uopo delegato</text:p>
          </table:table-cell>
          <table:table-cell table:style-name="ce9" office:value-type="string" calcext:value-type="string">
            <text:p>Ricorso in opposizione/ Ricorso al giudice ordinario in funzione di giudice del lavoro</text:p>
          </table:table-cell>
          <table:table-cell table:style-name="ce9" office:value-type="string" calcext:value-type="string">
            <text:p>Email: ursta@unina.it</text:p>
            <text:p/>
            <text:p>PEC: ursta@pec.unina.it</text:p>
            <text:p/>
            <text:p>Telefono:  081 2537 815 -081 2537716 - 081 2537798 - 081 2537 814 - 081 2532 129 - 081 2533 949 - 081 2533706 - 081 2535741</text:p>
            <text:p>tutte le altre informazioni sono reperibili al link</text:p>
            <text:p>https://www.unina.it/-/769073-ufficio-relazioni-sindacali-trattamento-accessorio</text:p>
          </table:table-cell>
          <table:table-cell table:number-columns-repeated="2" table:style-name="ce9" office:value-type="string" calcext:value-type="string">
            <text:p>no</text:p>
          </table:table-cell>
          <table:table-cell table:number-columns-repeated="3" table:style-name="ce8" office:value-type="string" calcext:value-type="string">
            <text:p>n.a.</text:p>
          </table:table-cell>
          <table:table-cell table:style-name="ce11" office:value-type="string" calcext:value-type="string">
            <text:p>Dirigente dell'Area di afferenza. Modalità per attivare tale potere: </text:p>
            <text:p>PEC: area.legale@pec.unina.it </text:p>
            <text:p>Tel  081-2537697 - 081 2532585 </text:p>
          </table:table-cell>
        </table:table-row>
        <table:table-row table:style-name="ro21">
          <table:table-cell table:style-name="ce4"/>
          <table:table-cell table:style-name="ce9" office:value-type="string" calcext:value-type="string">
            <text:p>Provvedimento di  liquidazione al personale tecnico amministrativo e personale comandato presso l’Ateneo dei seguenti compensi per il trattamento economico accessorio correlati alla valutazione della performance  per il personale tecnico amministrativo e personale comandato presso l’Ateneo, esclusi i dirigenti:</text:p>
            <text:p/>
            <text:p>- quota indennità di responsabilità e retribuzione di risultato derivanti dalla valutazione dei risultati annuali conseguiti dal personale titolare di incarico e/o obiettivi.</text:p>
          </table:table-cell>
          <table:table-cell table:style-name="ce9" office:value-type="string" calcext:value-type="string">
            <text:p>art. 40, comma 4, e art. 45, comma 3,  lett. a) e b) del D. Lgs. n. 165/2001;</text:p>
            <text:p/>
            <text:p>CCNL comparto di riferimento;</text:p>
            <text:p/>
            <text:p>Contratto Collettivo Integrativo vigente per il periodo;</text:p>
            <text:p/>
            <text:p>Sistema di Misurazione e Valutazione della Performance vigente per il periodo</text:p>
          </table:table-cell>
          <table:table-cell table:style-name="ce9" office:value-type="string" calcext:value-type="string">
            <text:p>Previa verifica della documentazione pervenuta, entro 30 giorni dalla ricezione della documentazione completa nel rispetto del vigente Sistema di Misurazione e Valutazione della Performance (termine di consegna all’URSTA come fissato dal vigente SMVP).</text:p>
          </table:table-cell>
          <table:table-cell table:style-name="ce9" office:value-type="string" calcext:value-type="string">
            <text:p>Ufficio Relazioni Sindacali e Trattamento Accessorio</text:p>
          </table:table-cell>
          <table:table-cell table:style-name="ce9" office:value-type="string" calcext:value-type="string">
            <text:p>Direttore Generale o Dirigente dell'Area di riferimento all'uopo delegato</text:p>
          </table:table-cell>
          <table:table-cell table:style-name="ce9" office:value-type="string" calcext:value-type="string">
            <text:p>Ricorso al giudice ordinario in funzione di giudice del lavoro</text:p>
          </table:table-cell>
          <table:table-cell table:style-name="ce9" office:value-type="string" calcext:value-type="string">
            <text:p>Email: ursta@unina.it</text:p>
            <text:p/>
            <text:p>PEC: ursta@pec.unina.it</text:p>
            <text:p/>
            <text:p>Telefono:  081 2537 815 -081 2537716 - 081 2537798 - 081 2537 814 - 081 2532 129 - 081 2533 949 - 081 2533706 - 081 2535741</text:p>
            <text:p>tutte le altre informazioni sono reperibili al link</text:p>
            <text:p>https://www.unina.it/-/769073-ufficio-relazioni-sindacali-trattamento-accessorio</text:p>
          </table:table-cell>
          <table:table-cell table:number-columns-repeated="2" table:style-name="ce9" office:value-type="string" calcext:value-type="string">
            <text:p>no</text:p>
          </table:table-cell>
          <table:table-cell table:number-columns-repeated="2" table:style-name="ce8" office:value-type="string" calcext:value-type="string">
            <text:p>n.a.</text:p>
          </table:table-cell>
          <table:table-cell table:style-name="ce26" office:value-type="string" calcext:value-type="string">
            <text:p><text:a xlink:href="https://www.unina.it/modulistica/relazioni-sindacali-e-trattamento-accessorio" xlink:type="simple">https://www.unina.it/modulistica/relazioni-sindacali-e-trattamento-accessorio</text:a></text:p>
          </table:table-cell>
          <table:table-cell table:style-name="ce11" office:value-type="string" calcext:value-type="string">
            <text:p>Dirigente dell'Area di afferenza. Modalità per attivare tale potere: </text:p>
            <text:p>PEC: area.legale@pec.unina.it </text:p>
            <text:p>Tel  081-2537697 - 081 2532585 </text:p>
          </table:table-cell>
        </table:table-row>
        <table:table-row table:style-name="ro19">
          <table:table-cell table:style-name="ce5"/>
          <table:table-cell table:style-name="ce9" office:value-type="string" calcext:value-type="string">
            <text:p>Provvedimento di liquidazione degli emolumenti per lavoro straordinario al personale tecnico amministrativo e personale comandato presso l’Ateneo</text:p>
          </table:table-cell>
          <table:table-cell table:style-name="ce8" office:value-type="string" calcext:value-type="string">
            <text:p>CCNL comparto di riferimento;</text:p>
            <text:p/>
            <text:p>Contratto Collettivo Integrativo vigente per il periodo;</text:p>
          </table:table-cell>
          <table:table-cell table:style-name="ce8" office:value-type="string" calcext:value-type="string">
            <text:p>A valle del provvedimento di costituzione del fondo per il lavoro straordinario, dell'eventuale accordo sui criteri di ripartizione e della conseguente assegnazione del monte ore a ciascuna struttura dell'Ateneo, <text:span text:style-name="T2">entro 60 giorni</text:span><text:span text:style-name="T3"> dalla ricezione delle comunicazioni dei responsabili di struttura relative al lavoro straordinario, previa verifica dei dati e trasmissione all’Ufficio Stipendi delle comunicazioni delle strutture e dei file di riepilogo relativi alle ore per le quali si può procedere alla liquidazione per ciascuna unità di personale </text:span></text:p>
          </table:table-cell>
          <table:table-cell table:style-name="ce8" office:value-type="string" calcext:value-type="string">
            <text:p>Ufficio Relazioni Sindacali e Trattamento Accessorio</text:p>
          </table:table-cell>
          <table:table-cell table:style-name="ce8" office:value-type="string" calcext:value-type="string">
            <text:p>Capo dell'Ufficio Relazioni Sindacali e Trattamento Accessorio</text:p>
            <text:p>e</text:p>
            <text:p>Dirigente dell’Area di riferimento</text:p>
          </table:table-cell>
          <table:table-cell table:style-name="ce8" office:value-type="string" calcext:value-type="string">
            <text:p>Ricorso al giudice ordinario in funzione di giudice del lavoro</text:p>
          </table:table-cell>
          <table:table-cell table:style-name="ce9" office:value-type="string" calcext:value-type="string">
            <text:p>Email: ursta@unina.it</text:p>
            <text:p/>
            <text:p>PEC: ursta@pec.unina.it</text:p>
            <text:p/>
            <text:p>Telefono:  081 2537 815 -081 2537716 - 081 2537798 - 081 2537 814 - 081 2532 129 - 081 2533 949 - 081 2533706 - 081 2535741</text:p>
            <text:p>tutte le altre informazioni sono reperibili al link</text:p>
            <text:p>https://www.unina.it/-/769073-ufficio-relazioni-sindacali-trattamento-accessorio</text:p>
          </table:table-cell>
          <table:table-cell table:number-columns-repeated="2" table:style-name="ce8" office:value-type="string" calcext:value-type="string">
            <text:p>no</text:p>
          </table:table-cell>
          <table:table-cell table:number-columns-repeated="2" table:style-name="ce8" office:value-type="string" calcext:value-type="string">
            <text:p>n.a.</text:p>
          </table:table-cell>
          <table:table-cell table:style-name="ce26" office:value-type="string" calcext:value-type="string">
            <text:p><text:a xlink:href="https://www.unina.it/modulistica/relazioni-sindacali-e-trattamento-accessorio" xlink:type="simple">https://www.unina.it/modulistica/relazioni-sindacali-e-trattamento-accessorio</text:a></text:p>
          </table:table-cell>
          <table:table-cell table:style-name="ce11" office:value-type="string" calcext:value-type="string">
            <text:p>Dirigente dell'Area di afferenza. Modalità per attivare tale potere: </text:p>
            <text:p>PEC: area.legale@pec.unina.it </text:p>
            <text:p>Tel  081-2537697 - 081 2532585 </text:p>
          </table:table-cell>
        </table:table-row>
        <table:table-row table:style-name="ro22">
          <table:table-cell table:style-name="ce4"/>
          <table:table-cell table:style-name="ce8" office:value-type="string" calcext:value-type="string">
            <text:p>I) Quantificazione del monte-ore annuale di permessi sindacali per espletamento del mandato spettante alle OO.SS. rappresentative e R.S.U.</text:p>
            <text:p/>
            <text:p>II) Comunicazione on-line al Dipartimento della Funzione Pubblica dei dati relativi:</text:p>
            <text:p>1) a permessi, aspettative e distacchi sindacali</text:p>
            <text:p>2) ad aspettative per espletamento di funzione pubblica elettiva, per la chiusura annuale.</text:p>
          </table:table-cell>
          <table:table-cell table:style-name="ce8" office:value-type="string" calcext:value-type="string">
            <text:p>I) CCNQ vigente</text:p>
            <text:p/>
            <text:p>II) Art. 50, co. 3 e 4, D.Lgs. 165/2001</text:p>
            <text:p>CCNQ  vigente</text:p>
          </table:table-cell>
          <table:table-cell table:style-name="ce9" office:value-type="string" calcext:value-type="string">
            <text:p>I) Entro 45 gg dall’acquisizione da parte dei competenti uffici dell'Amministrazione e dell’AOU dei dati necessari ex vigente CCNQ</text:p>
            <text:p/>
            <text:p>II) 1) Entro 2 giorni:</text:p>
            <text:p>a) dall’autorizzazione del permesso sindacale, a seguito di verifica d’ufficio della capienza del monte-ore, per i permessi sindacali;</text:p>
            <text:p>b) dall’emanazione del provvedimento di collocazione in aspettativa o distacco sindacale da parte dell’U.P.T.A.</text:p>
            <text:p>(termini previsti dall’art. 22, co.1, CCNQ 4.12.2017)</text:p>
            <text:p>2) Entro il 31 marzo dell'anno successivo a quello di riferimento previa:</text:p>
            <text:p>-Acquisizione firme dei rappresentanti sindacali e coordinatore RSU sul prospetto riepilogativo dei permessi sindacali fruiti nell’anno precedente;</text:p>
            <text:p>-Acquisizione dati su aspettative e permessi per espletamento funzione pubblica elettiva dai competenti uffici dell'Amministrazione e dell’AOU.</text:p>
          </table:table-cell>
          <table:table-cell table:style-name="ce8" office:value-type="string" calcext:value-type="string">
            <text:p>Ufficio Relazioni Sindacali e Trattamento Accessorio</text:p>
          </table:table-cell>
          <table:table-cell table:style-name="ce8" office:value-type="string" calcext:value-type="string">
            <text:p>Direttore Generale</text:p>
          </table:table-cell>
          <table:table-cell table:style-name="ce8" office:value-type="string" calcext:value-type="string">
            <text:p> </text:p>
          </table:table-cell>
          <table:table-cell table:style-name="ce9" office:value-type="string" calcext:value-type="string">
            <text:p>Email: ursta@unina.it</text:p>
            <text:p/>
            <text:p>PEC: ursta@pec.unina.it</text:p>
            <text:p/>
            <text:p>Telefono:  081 2537 815 -081 2537716 - 081 2537798 - 081 2537 814 - 081 2532 129 - 081 2533 949 - 081 2533706 - 081 2535741</text:p>
            <text:p>tutte le altre informazioni sono reperibili al link</text:p>
            <text:p>https://www.unina.it/-/769073-ufficio-relazioni-sindacali-trattamento-accessorio</text:p>
          </table:table-cell>
          <table:table-cell table:number-columns-repeated="2" table:style-name="ce8" office:value-type="string" calcext:value-type="string">
            <text:p>no</text:p>
          </table:table-cell>
          <table:table-cell table:number-columns-repeated="2" table:style-name="ce8" office:value-type="string" calcext:value-type="string">
            <text:p>n.a.</text:p>
          </table:table-cell>
          <table:table-cell table:style-name="ce26" office:value-type="string" calcext:value-type="string">
            <text:p><text:a xlink:href="https://www.unina.it/modulistica/relazioni-sindacali-e-trattamento-accessorio" xlink:type="simple">https://www.unina.it/modulistica/relazioni-sindacali-e-trattamento-accessorio</text:a></text:p>
          </table:table-cell>
          <table:table-cell table:style-name="ce11" office:value-type="string" calcext:value-type="string">
            <text:p>Dirigente dell'Area di afferenza. Modalità per attivare tale potere: </text:p>
            <text:p>PEC: area.legale@pec.unina.it </text:p>
            <text:p>Tel  081-2537697 - 081 2532585 </text:p>
          </table:table-cell>
        </table:table-row>
        <table:table-row table:style-name="ro23">
          <table:table-cell table:style-name="ce4"/>
          <table:table-cell table:style-name="ce8" office:value-type="string" calcext:value-type="string">
            <text:p>Provvedimento di liquidazione di sussidi a favore del personale tecnico-amministrativo dell'Università degli Studi di Napoli “Federico II”, con esclusione di quello facente parte del contingente dell'Azienda Ospedaliera Universitaria</text:p>
          </table:table-cell>
          <table:table-cell table:style-name="ce8" office:value-type="string" calcext:value-type="string">
            <text:p>CCNL comparto di riferimento;</text:p>
            <text:p>Contratto Collettivo Integrativo in materia;</text:p>
            <text:p>Regolamento di Ateneo in materia.</text:p>
          </table:table-cell>
          <table:table-cell table:style-name="ce8" office:value-type="string" calcext:value-type="string">
            <text:p>Entro <text:span text:style-name="T4">30</text:span><text:span text:style-name="T7"> giorni</text:span><text:span text:style-name="T8"> dal termine dei lavori della Commissione esaminatrice, previa pubblicazione delle graduatorie definitive ed espunzione dei nominativi presenti in più graduatorie</text:span></text:p>
          </table:table-cell>
          <table:table-cell table:style-name="ce8" office:value-type="string" calcext:value-type="string">
            <text:p>Ufficio Relazioni Sindacali e Trattamento Accessorio</text:p>
          </table:table-cell>
          <table:table-cell table:style-name="ce8" office:value-type="string" calcext:value-type="string">
            <text:p>Direttore Generale</text:p>
          </table:table-cell>
          <table:table-cell table:style-name="ce8" office:value-type="string" calcext:value-type="string">
            <text:p>Ricorso al giudice ordinario in funzione di giudice del lavoro</text:p>
          </table:table-cell>
          <table:table-cell table:style-name="ce9" office:value-type="string" calcext:value-type="string">
            <text:p>Email: ursta@unina.it</text:p>
            <text:p/>
            <text:p>PEC: ursta@pec.unina.it</text:p>
            <text:p/>
            <text:p>Telefono:  081 2537 815 -081 2537716 - 081 2537798 - 081 2535741 - 081 2533974 </text:p>
            <text:p>tutte le altre informazioni sono reperibili al link</text:p>
            <text:p>https://www.unina.it/-/769073-ufficio-relazioni-sindacali-trattamento-accessorio</text:p>
          </table:table-cell>
          <table:table-cell table:number-columns-repeated="2" table:style-name="ce8" office:value-type="string" calcext:value-type="string">
            <text:p>no</text:p>
          </table:table-cell>
          <table:table-cell table:style-name="ce26" office:value-type="string" calcext:value-type="string">
            <text:p><text:a xlink:href="http://www.unina.it/ateneo/personale/contratto-collettivo/contratto-integrativo" xlink:type="simple">http://www.unina.it/ateneo/personale/contratto-collettivo/contratto-integrativo</text:a></text:p>
          </table:table-cell>
          <table:table-cell table:style-name="ce8" office:value-type="string" calcext:value-type="string">
            <text:p>n.a.</text:p>
          </table:table-cell>
          <table:table-cell table:style-name="ce26" office:value-type="string" calcext:value-type="string">
            <text:p><text:a xlink:href="https://www.unina.it/modulistica/relazioni-sindacali-e-trattamento-accessorio" xlink:type="simple">https://www.unina.it/modulistica/relazioni-sindacali-e-trattamento-accessorio</text:a></text:p>
          </table:table-cell>
          <table:table-cell table:style-name="ce11" office:value-type="string" calcext:value-type="string">
            <text:p>Dirigente dell'Area di afferenza. Modalità per attivare tale potere: </text:p>
            <text:p>PEC: area.legale@pec.unina.it </text:p>
            <text:p>Tel  081-2537697 - 081 2532585 </text:p>
          </table:table-cell>
        </table:table-row>
        <table:table-row table:style-name="ro24">
          <table:table-cell table:style-name="ce3"/>
          <table:table-cell table:style-name="ce3" office:value-type="string" calcext:value-type="string">
            <text:p>Rilascio e convalida tessere di riconoscimento al personale di Ateneo in servizio o in quiescenza</text:p>
          </table:table-cell>
          <table:table-cell table:style-name="ce3" office:value-type="string" calcext:value-type="string">
            <text:p>D.P.R. 851/1967</text:p>
            <text:p>L. 1185/1967</text:p>
            <text:p>D.P.R. 445/2000</text:p>
            <text:p>L. 3/2003</text:p>
            <text:p>D.L. 5/2012 convertito in L. 35/2012</text:p>
          </table:table-cell>
          <table:table-cell table:style-name="ce3" office:value-type="string" calcext:value-type="string">
            <text:p>30 giorni dalla ricezione della richiesta</text:p>
          </table:table-cell>
          <table:table-cell table:style-name="ce3" office:value-type="string" calcext:value-type="string">
            <text:p>Ufficio Pensioni</text:p>
          </table:table-cell>
          <table:table-cell table:style-name="ce3" office:value-type="string" calcext:value-type="string">
            <text:p>Documento sottoscritto dal capufficio</text:p>
          </table:table-cell>
          <table:table-cell table:style-name="ce21" office:value-type="string" calcext:value-type="string">
            <text:p>//</text:p>
          </table:table-cell>
          <table:table-cell table:style-name="ce3" office:value-type="string" calcext:value-type="string">
            <text:p>Email:pensioni@unina.it </text:p>
            <text:p>PEC: pensioni@pec.unina.it telefoni: 081 2532221 - 081 2537824 - 081 2537649 - 081 2537682</text:p>
            <text:p>tutte le altre informazioni sono reperibili al link</text:p>
            <text:p>https://www.unina.it/-/769164-ufficio-pensioni</text:p>
          </table:table-cell>
          <table:table-cell table:number-columns-repeated="2" table:style-name="ce3" office:value-type="string" calcext:value-type="string">
            <text:p>no</text:p>
          </table:table-cell>
          <table:table-cell table:number-columns-repeated="2" table:style-name="ce3" office:value-type="string" calcext:value-type="string">
            <text:p>n.a.</text:p>
          </table:table-cell>
          <table:table-cell table:style-name="ce25" office:value-type="string" calcext:value-type="string">
            <text:p><text:a xlink:href="https://www.unina.it/modulistica/pensioni" xlink:type="simple">MODULI SCARICABILI AI LINK: www.unina.it/modulistica/pensioni</text:a></text:p>
          </table:table-cell>
          <table:table-cell table:style-name="ce11" office:value-type="string" calcext:value-type="string">
            <text:p>Dirigente dell'Area di afferenza. Modalità per attivare tale potere: </text:p>
            <text:p>PEC: area.legale@pec.unina.it </text:p>
            <text:p>Tel  081-2537697 - 081 2532585 </text:p>
          </table:table-cell>
          <table:table-cell table:number-columns-repeated="16370"/>
        </table:table-row>
        <table:table-row table:style-name="ro19">
          <table:table-cell table:style-name="ce3"/>
          <table:table-cell table:style-name="ce3" office:value-type="string" calcext:value-type="string">
            <text:p>Trattamento pensionistico <text:s/>al raggiungimento dei limiti di età, posto in essere nel rispetto delle disposizioni interne di Ateneo ovvero a seguito di dimissioni richieste con almeno 4 mesi di anticipo</text:p>
          </table:table-cell>
          <table:table-cell table:style-name="ce3" office:value-type="string" calcext:value-type="string">
            <text:p>D.P.R. 1092/73</text:p>
            <text:p>Circolari INPDAP:</text:p>
            <text:p>n. 34 del 17.12.2003, </text:p>
            <text:p>n. 10 del 10.2.2004, </text:p>
            <text:p>n. 33 del 27.5.2004, </text:p>
            <text:p>n. 1 del 25.1.2005</text:p>
            <text:p>(O.d.S. n. 67 del 25.2.2005)</text:p>
            <text:p>nota direttoriale prot. n. 18778/09</text:p>
            <text:p>D.L. 201/2011 conv. in L. 214/2011</text:p>
            <text:p>D.L. 4/2019 conv. In L. 26/2019</text:p>
          </table:table-cell>
          <table:table-cell table:style-name="ce3" office:value-type="string" calcext:value-type="string">
            <text:p>Entro 3 mesi prima della cessazione per la certificazione dei dati tramite l'applicativo Nuova PASSWEB e per la trasmissione della documentazione all’INPS - Gestione Dipendenti Pubblici (termine fissato da disposizione normativa)</text:p>
          </table:table-cell>
          <table:table-cell table:style-name="ce3" office:value-type="string" calcext:value-type="string">
            <text:p>Ufficio Pensioni</text:p>
          </table:table-cell>
          <table:table-cell table:style-name="ce3" office:value-type="string" calcext:value-type="string">
            <text:p>INPS - Gestione Dipendenti Pubblici, Sede Territoriale di Napoli 2, www.inps.it, a seguito di ricezione dei dati giuridici ed economici trasmessi da questa Amministrazione</text:p>
          </table:table-cell>
          <table:table-cell table:style-name="ce3" office:value-type="string" calcext:value-type="string">
            <text:p>Ricorso al Comitato di Vigilanza della Gestione competente dell'INPS entro 30 giorni dalla data di ricezione del pagamento della prestazione</text:p>
          </table:table-cell>
          <table:table-cell table:style-name="ce3" office:value-type="string" calcext:value-type="string">
            <text:p>Email:pensioni@unina.it </text:p>
            <text:p>PEC: pensioni@pec.unina.it telefoni: 081 2532221 - 081 2537824 - 081 2537649 - 081 2537682</text:p>
            <text:p>tutte le altre informazioni sono reperibili al link</text:p>
            <text:p>https://www.unina.it/-/769164-ufficio-pensioni</text:p>
          </table:table-cell>
          <table:table-cell table:number-columns-repeated="2" table:style-name="ce3" office:value-type="string" calcext:value-type="string">
            <text:p>no</text:p>
          </table:table-cell>
          <table:table-cell table:number-columns-repeated="2" table:style-name="ce3" office:value-type="string" calcext:value-type="string">
            <text:p>n.a.</text:p>
          </table:table-cell>
          <table:table-cell table:style-name="ce3" office:value-type="string" calcext:value-type="string">
            <text:p>MODULI SCARICABILI AI LINK: www.unina.it/modulistica/pensioni e dal sito istituzionale dell'INPS: www.inps.it</text:p>
          </table:table-cell>
          <table:table-cell table:style-name="ce11" office:value-type="string" calcext:value-type="string">
            <text:p>Dirigente dell'Area di afferenza. Modalità per attivare tale potere: </text:p>
            <text:p>PEC: area.legale@pec.unina.it </text:p>
            <text:p>Tel  081-2537697 - 081 2532585 </text:p>
          </table:table-cell>
          <table:table-cell table:number-columns-repeated="16370"/>
        </table:table-row>
        <table:table-row table:style-name="ro3">
          <table:table-cell table:style-name="ce3"/>
          <table:table-cell table:style-name="ce3" office:value-type="string" calcext:value-type="string">
            <text:p>Trattamento di Fine Servizio o Fine Rapporto qualora il provvedimento di cessazione sia dovuto al raggiungimento dei limiti di età, posto in essere nel rispetto delle disposizioni interne di Ateneo</text:p>
          </table:table-cell>
          <table:table-cell table:style-name="ce3" office:value-type="string" calcext:value-type="string">
            <text:p>D.P.R. 1032/73 art. 26</text:p>
            <text:p>L. 140/97</text:p>
            <text:p>D.L. 138/2011 conv. in L. 148/2011</text:p>
          </table:table-cell>
          <table:table-cell table:style-name="ce3" office:value-type="string" calcext:value-type="string">
            <text:p>Entro 1 mese prima della cessazione per la trasmissione del mod. TFS e/o TFR all’INPS - Gestione Dipendenti Pubblici (termine fissato da disposizione normativa)</text:p>
          </table:table-cell>
          <table:table-cell table:style-name="ce3" office:value-type="string" calcext:value-type="string">
            <text:p>Ufficio Pensioni</text:p>
          </table:table-cell>
          <table:table-cell table:style-name="ce3" office:value-type="string" calcext:value-type="string">
            <text:p>INPS - Gestione Dipendenti Pubblici, Sede Territoriale di Napoli 2, www.inps.it, a seguito di ricezione dei dati giuridici ed economici trasmessi da questa Amministrazione</text:p>
          </table:table-cell>
          <table:table-cell table:style-name="ce3" office:value-type="string" calcext:value-type="string">
            <text:p>Ricorso al Comitato di Vigilanza della Gestione competente dell'INPS entro 30 gg. dalla data di ricezione del pagamento della prestazione</text:p>
          </table:table-cell>
          <table:table-cell table:style-name="ce3" office:value-type="string" calcext:value-type="string">
            <text:p>Email:pensioni@unina.it </text:p>
            <text:p>PEC: pensioni@pec.unina.it telefoni: 081 2532221 - 081 2537824 - 081 2537649 - 081 2537682</text:p>
            <text:p>tutte le altre informazioni sono reperibili al link</text:p>
            <text:p>https://www.unina.it/-/769164-ufficio-pensioni</text:p>
          </table:table-cell>
          <table:table-cell table:number-columns-repeated="2" table:style-name="ce3" office:value-type="string" calcext:value-type="string">
            <text:p>no</text:p>
          </table:table-cell>
          <table:table-cell table:number-columns-repeated="2" table:style-name="ce3" office:value-type="string" calcext:value-type="string">
            <text:p>n.a.</text:p>
          </table:table-cell>
          <table:table-cell table:style-name="ce25" office:value-type="string" calcext:value-type="string">
            <text:p><text:a xlink:href="http://www.inps.it/" xlink:type="simple">MODULI SCARICABILI AI LINK: dal sito istituzionale dell'INPS: www.inps.it</text:a></text:p>
          </table:table-cell>
          <table:table-cell table:style-name="ce11" office:value-type="string" calcext:value-type="string">
            <text:p>Dirigente dell'Area di afferenza. Modalità per attivare tale potere: </text:p>
            <text:p>PEC: area.legale@pec.unina.it </text:p>
            <text:p>Tel  081-2537697 - 081 2532585 </text:p>
          </table:table-cell>
          <table:table-cell table:number-columns-repeated="16370"/>
        </table:table-row>
        <table:table-row table:style-name="ro19">
          <table:table-cell table:style-name="ce3"/>
          <table:table-cell table:style-name="ce3" office:value-type="string" calcext:value-type="string">
            <text:p>Trattamento pensionistico qualora la cessazione sia dovuta a dimissioni non richieste con almeno 4 mesi in anticipo o a limiti di età per i quali il decreto di cessazione non sia pervenuto con almeno 4 mesi di anticipo</text:p>
          </table:table-cell>
          <table:table-cell table:style-name="ce3" office:value-type="string" calcext:value-type="string">
            <text:p>D.P.R. 1092/73</text:p>
            <text:p>Circolari INPDAP:</text:p>
            <text:p>n. 34 del 17.12.2003 </text:p>
            <text:p>n. 10 del 10.2.2004, </text:p>
            <text:p>n. 33 del 27.5.2004, </text:p>
            <text:p>n. 1 del 25.1.2005</text:p>
            <text:p>(O.d.S. n. 67 del 25.2.2005)</text:p>
            <text:p>nota direttoriale prot. n. 18778/09</text:p>
            <text:p>D.L. 201/2011 conv. in L. 214/2011</text:p>
            <text:p>D.L. 4/2019 conv. In L. 26/2019</text:p>
          </table:table-cell>
          <table:table-cell table:style-name="ce3" office:value-type="string" calcext:value-type="string">
            <text:p>60 giorni dall'acquisizione della documentazione necessaria per la certificazione dei dati tramite l'applicativo Nuova PASSWEB e per la trasmissione della documentazione all’INPS - Gestione Dipendenti Pubblici</text:p>
          </table:table-cell>
          <table:table-cell table:style-name="ce3" office:value-type="string" calcext:value-type="string">
            <text:p>Ufficio Pensioni</text:p>
          </table:table-cell>
          <table:table-cell table:style-name="ce3" office:value-type="string" calcext:value-type="string">
            <text:p>INPS - Gestione Dipendenti Pubblici, Sede Territoriale di Napoli 2, www.inps.it, a seguito di ricezione dei dati giuridici ed economici trasmessi da questa Amministrazione</text:p>
          </table:table-cell>
          <table:table-cell table:style-name="ce3" office:value-type="string" calcext:value-type="string">
            <text:p>Ricorso al Comitato di Vigilanza della Gestione competente dell'INPS entro 30 giorni dalla data di ricezione del pagamento della prestazione</text:p>
          </table:table-cell>
          <table:table-cell table:style-name="ce3" office:value-type="string" calcext:value-type="string">
            <text:p>Email:pensioni@unina.it </text:p>
            <text:p>PEC: pensioni@pec.unina.it telefoni: 081 2532221 - 081 2537824 - 081 2537649 - 081 2537682</text:p>
            <text:p>tutte le altre informazioni sono reperibili al link</text:p>
            <text:p>https://www.unina.it/-/769164-ufficio-pensioni</text:p>
          </table:table-cell>
          <table:table-cell table:number-columns-repeated="2" table:style-name="ce3" office:value-type="string" calcext:value-type="string">
            <text:p>no</text:p>
          </table:table-cell>
          <table:table-cell table:number-columns-repeated="2" table:style-name="ce3" office:value-type="string" calcext:value-type="string">
            <text:p>n.a.</text:p>
          </table:table-cell>
          <table:table-cell table:style-name="ce3" office:value-type="string" calcext:value-type="string">
            <text:p>MODULI SCARICABILI AI LINK: www.unina.it/modulistica/pensioni e dal sito istituzionale dell'INPS: www.inps.it</text:p>
          </table:table-cell>
          <table:table-cell table:style-name="ce11" office:value-type="string" calcext:value-type="string">
            <text:p>Dirigente dell'Area di afferenza. Modalità per attivare tale potere: </text:p>
            <text:p>PEC: area.legale@pec.unina.it </text:p>
            <text:p>Tel  081-2537697 - 081 2532585 </text:p>
          </table:table-cell>
          <table:table-cell table:number-columns-repeated="16370"/>
        </table:table-row>
        <table:table-row table:style-name="ro19">
          <table:table-cell table:style-name="ce3"/>
          <table:table-cell table:style-name="ce3" office:value-type="string" calcext:value-type="string">
            <text:p>Trattamento pensionistico qualora la cessazione sia dovuta a causa imprevista (decesso, inabilità, ecc.)</text:p>
          </table:table-cell>
          <table:table-cell table:style-name="ce3" office:value-type="string" calcext:value-type="string">
            <text:p>D.P.R. 1092/73</text:p>
            <text:p>Circolari INPDAP:</text:p>
            <text:p>n. 34 del 17.12.2003 </text:p>
            <text:p>n. 10 del 10.2.2004, </text:p>
            <text:p>n. 33 del 27.5.2004, </text:p>
            <text:p>n. 1 del 25.1.2005</text:p>
            <text:p>(O.d.S. n. 67 del 25.2.2005)</text:p>
            <text:p>nota direttoriale prot. n. 18778/09</text:p>
            <text:p>D.L. 201/2011 conv. in L. 214/2011</text:p>
            <text:p>D.L. 4/2019 conv. In L. 26/2019</text:p>
          </table:table-cell>
          <table:table-cell table:style-name="ce3" office:value-type="string" calcext:value-type="string">
            <text:p>30 giorni dall'acquisizione della documentazione necessaria per la certificazione dei dati tramite l'applicativo Nuova PASSWEB e per la trasmissione della documentazione all’INPS - Gestione Dipendenti Pubblici</text:p>
          </table:table-cell>
          <table:table-cell table:style-name="ce3" office:value-type="string" calcext:value-type="string">
            <text:p>Ufficio Pensioni</text:p>
          </table:table-cell>
          <table:table-cell table:style-name="ce3" office:value-type="string" calcext:value-type="string">
            <text:p>INPS - Gestione Dipendenti Pubblici, Sede Territoriale di Napoli 2, www.inps.it, a seguito di ricezione dei dati giuridici ed economici trasmessi da questa Amministrazione</text:p>
          </table:table-cell>
          <table:table-cell table:style-name="ce3" office:value-type="string" calcext:value-type="string">
            <text:p>Ricorso al Comitato di Vigilanza della Gestione competente dell'INPS entro 30 giorni dalla data di ricezione del pagamento della prestazione</text:p>
          </table:table-cell>
          <table:table-cell table:style-name="ce3" office:value-type="string" calcext:value-type="string">
            <text:p>Email:pensioni@unina.it </text:p>
            <text:p>PEC: pensioni@pec.unina.it telefoni: 081 2532221 - 081 2537824 - 081 2537649 - 081 2537682</text:p>
            <text:p>tutte le altre informazioni sono reperibili al link</text:p>
            <text:p>https://www.unina.it/-/769164-ufficio-pensioni</text:p>
          </table:table-cell>
          <table:table-cell table:number-columns-repeated="2" table:style-name="ce3" office:value-type="string" calcext:value-type="string">
            <text:p>no</text:p>
          </table:table-cell>
          <table:table-cell table:number-columns-repeated="2" table:style-name="ce3" office:value-type="string" calcext:value-type="string">
            <text:p>n.a.</text:p>
          </table:table-cell>
          <table:table-cell table:style-name="ce3" office:value-type="string" calcext:value-type="string">
            <text:p>MODULI SCARICABILI AI LINK: www.unina.it/modulistica/pensioni e dal sito istituzionale dell'INPS: www.inps.it</text:p>
          </table:table-cell>
          <table:table-cell table:style-name="ce11" office:value-type="string" calcext:value-type="string">
            <text:p>Dirigente dell'Area di afferenza. Modalità per attivare tale potere: </text:p>
            <text:p>PEC: area.legale@pec.unina.it </text:p>
            <text:p>Tel  081-2537697 - 081 2532585 </text:p>
          </table:table-cell>
          <table:table-cell table:number-columns-repeated="16370"/>
        </table:table-row>
        <table:table-row table:style-name="ro3">
          <table:table-cell table:style-name="ce3"/>
          <table:table-cell table:style-name="ce3" office:value-type="string" calcext:value-type="string">
            <text:p>Trattamento di Fine Servizio o Fine Rapporto qualora la cessazione sia dovuta a:</text:p>
            <text:p>- causa imprevista (decesso, inabilità, ecc.);</text:p>
            <text:p>- dimissioni (programmate o non programmate);</text:p>
            <text:p>- limiti di età per i quali il decreto di cessazione non sia pervenuto con almeno 4 mesi di anticipo;</text:p>
            <text:p>- scadenza contratto a tempo determinato.</text:p>
          </table:table-cell>
          <table:table-cell table:style-name="ce3" office:value-type="string" calcext:value-type="string">
            <text:p>D.P.R. 1032/73 art. 26</text:p>
            <text:p>L. 140/97</text:p>
            <text:p>D.L. 138/2011 conv. in L. 148/2011</text:p>
          </table:table-cell>
          <table:table-cell table:style-name="ce3" office:value-type="string" calcext:value-type="string">
            <text:p>15 giorni dalla cessazione per la trasmissione del mod. TFS e/o TFR all’INPS - Gestione Dipendenti Pubblici (termine fissato da disposizione normativa)</text:p>
          </table:table-cell>
          <table:table-cell table:style-name="ce3" office:value-type="string" calcext:value-type="string">
            <text:p>Ufficio Pensioni</text:p>
          </table:table-cell>
          <table:table-cell table:style-name="ce3" office:value-type="string" calcext:value-type="string">
            <text:p>INPS - Gestione Dipendenti Pubblici, Sede Territoriale di Napoli 2, www.inps.it, a seguito di ricezione dei dati giuridici ed economici trasmessi da questa Amministrazione</text:p>
          </table:table-cell>
          <table:table-cell table:style-name="ce3" office:value-type="string" calcext:value-type="string">
            <text:p>Ricorso al Comitato di Vigilanza della Gestione competente dell'INPS entro 30 gg. dalla data di ricezione del pagamento della prestazione</text:p>
          </table:table-cell>
          <table:table-cell table:style-name="ce3" office:value-type="string" calcext:value-type="string">
            <text:p>Email:pensioni@unina.it </text:p>
            <text:p>PEC: pensioni@pec.unina.it telefoni: 081 2532221 - 081 2537824 - 081 2537649 - 081 2537682</text:p>
            <text:p>tutte le altre informazioni sono reperibili al link</text:p>
            <text:p>https://www.unina.it/-/769164-ufficio-pensioni</text:p>
          </table:table-cell>
          <table:table-cell table:number-columns-repeated="2" table:style-name="ce3" office:value-type="string" calcext:value-type="string">
            <text:p>no</text:p>
          </table:table-cell>
          <table:table-cell table:number-columns-repeated="2" table:style-name="ce3" office:value-type="string" calcext:value-type="string">
            <text:p>n.a.</text:p>
          </table:table-cell>
          <table:table-cell table:style-name="ce25" office:value-type="string" calcext:value-type="string">
            <text:p><text:a xlink:href="https://www.inps.it/" xlink:type="simple">MODULI SCARICABILI dal sito istituzionale dell'INPShttps://www.inps.it/</text:a></text:p>
          </table:table-cell>
          <table:table-cell table:style-name="ce11" office:value-type="string" calcext:value-type="string">
            <text:p>Dirigente dell'Area di afferenza. Modalità per attivare tale potere: </text:p>
            <text:p>PEC: area.legale@pec.unina.it </text:p>
            <text:p>Tel  081-2537697 - 081 2532585 </text:p>
          </table:table-cell>
          <table:table-cell table:number-columns-repeated="16370"/>
        </table:table-row>
        <table:table-row table:style-name="ro3">
          <table:table-cell table:style-name="ce3"/>
          <table:table-cell table:style-name="ce3" office:value-type="string" calcext:value-type="string">
            <text:p>Ricongiunzione L. 29/79,</text:p>
            <text:p>Ricongiunzione L. 45/90,</text:p>
            <text:p>Ricongiunzione L. 523/54</text:p>
            <text:p>Computo DPR 1092/73</text:p>
            <text:p>Riscatto DPR 1092/73 e L. 184/97</text:p>
            <text:p>Costituzione posizione assicurativa INPS L. 322/58</text:p>
          </table:table-cell>
          <table:table-cell table:style-name="ce3" office:value-type="string" calcext:value-type="string">
            <text:p>L. 29/79</text:p>
            <text:p>L. 45/90</text:p>
            <text:p>L.523/54</text:p>
            <text:p>DPR 1092/73</text:p>
            <text:p>L. 184/97</text:p>
            <text:p>L. 322/58</text:p>
          </table:table-cell>
          <table:table-cell table:style-name="ce3" office:value-type="string" calcext:value-type="string">
            <text:p>30 giorni dall'acquisizione della documentazione necessaria per la certificazione dei dati tramite l'applicativo Nuova PASSWEB e la relativa comunicazione all’INPS</text:p>
          </table:table-cell>
          <table:table-cell table:style-name="ce3" office:value-type="string" calcext:value-type="string">
            <text:p>Ufficio Pensioni</text:p>
          </table:table-cell>
          <table:table-cell table:style-name="ce3" office:value-type="string" calcext:value-type="string">
            <text:p>INPS - Gestione Dipendenti Pubblici, Sede Territoriale di Napoli 2, www.inps.it, a seguito di ricezione dei dati giuridici ed economici trasmessi da questa Amministrazione</text:p>
          </table:table-cell>
          <table:table-cell table:style-name="ce3" office:value-type="string" calcext:value-type="string">
            <text:p>Ricorso al Comitato di Vigilanza della Gestione competente dell'INPS entro 30 gg. dalla data di ricezione del pagamento della prestazione</text:p>
          </table:table-cell>
          <table:table-cell table:style-name="ce3" office:value-type="string" calcext:value-type="string">
            <text:p>Email:pensioni@unina.it </text:p>
            <text:p>PEC: pensioni@pec.unina.it telefoni: 081 2532221 - 081 2537824 - 081 2537649 - 081 2537682</text:p>
            <text:p>tutte le altre informazioni sono reperibili al link</text:p>
            <text:p>https://www.unina.it/-/769164-ufficio-pensioni</text:p>
          </table:table-cell>
          <table:table-cell table:number-columns-repeated="2" table:style-name="ce3" office:value-type="string" calcext:value-type="string">
            <text:p>no</text:p>
          </table:table-cell>
          <table:table-cell table:number-columns-repeated="2" table:style-name="ce3" office:value-type="string" calcext:value-type="string">
            <text:p>n.a.</text:p>
          </table:table-cell>
          <table:table-cell table:style-name="ce25" office:value-type="string" calcext:value-type="string">
            <text:p><text:a xlink:href="https://www.inps.it/" xlink:type="simple">MODULI SCARICABILI dal sito istituzionale dell'INPS: https://www.inps.it/</text:a></text:p>
          </table:table-cell>
          <table:table-cell table:style-name="ce11" office:value-type="string" calcext:value-type="string">
            <text:p>Dirigente dell'Area di afferenza. Modalità per attivare tale potere: </text:p>
            <text:p>PEC: area.legale@pec.unina.it </text:p>
            <text:p>Tel  081-2537697 - 081 2532585 </text:p>
          </table:table-cell>
          <table:table-cell table:number-columns-repeated="16370"/>
        </table:table-row>
        <table:table-row table:style-name="ro3">
          <table:table-cell table:style-name="ce3"/>
          <table:table-cell table:style-name="ce3" office:value-type="string" calcext:value-type="string">
            <text:p>Riscatto ai fini della buonuscita</text:p>
          </table:table-cell>
          <table:table-cell table:style-name="ce3" office:value-type="string" calcext:value-type="string">
            <text:p>D.P.R. 1032/73 art. 24</text:p>
          </table:table-cell>
          <table:table-cell table:style-name="ce3" office:value-type="string" calcext:value-type="string">
            <text:p>Entro 6 mesi dall'istanza per la trasmissione del mod. di riscatto TFS/TFR all’INPS - Gestione Dipendenti Pubblici (termine fissato da disposizione normativa)</text:p>
          </table:table-cell>
          <table:table-cell table:style-name="ce3" office:value-type="string" calcext:value-type="string">
            <text:p>Ufficio Pensioni</text:p>
          </table:table-cell>
          <table:table-cell table:style-name="ce3" office:value-type="string" calcext:value-type="string">
            <text:p>INPS - Gestione Dipendenti Pubblici, Sede Territoriale di Napoli 2, www.inps.it, a seguito di ricezione dei dati giuridici ed economici trasmessi da questa Amministrazione</text:p>
          </table:table-cell>
          <table:table-cell table:style-name="ce3" office:value-type="string" calcext:value-type="string">
            <text:p>Ricorso all'INPS Gestione Dipendenti Pubblici entro 30 gg. dalla data di ricezione del provvedimento</text:p>
          </table:table-cell>
          <table:table-cell table:style-name="ce3" office:value-type="string" calcext:value-type="string">
            <text:p>Email:pensioni@unina.it </text:p>
            <text:p>PEC: pensioni@pec.unina.it telefoni: 081 2532221 - 081 2537824 - 081 2537649 - 081 2537682</text:p>
            <text:p>tutte le altre informazioni sono reperibili al link</text:p>
            <text:p>https://www.unina.it/-/769164-ufficio-pensioni</text:p>
          </table:table-cell>
          <table:table-cell table:number-columns-repeated="2" table:style-name="ce3" office:value-type="string" calcext:value-type="string">
            <text:p>no</text:p>
          </table:table-cell>
          <table:table-cell table:number-columns-repeated="2" table:style-name="ce3" office:value-type="string" calcext:value-type="string">
            <text:p>n.a.</text:p>
          </table:table-cell>
          <table:table-cell table:style-name="ce25" office:value-type="string" calcext:value-type="string">
            <text:p><text:a xlink:href="https://www.unina.it/modulistica/pensioni" xlink:type="simple">Moduli scaricabili ai link: http://www.unina.it/modulistica/pensioni</text:a></text:p>
          </table:table-cell>
          <table:table-cell table:style-name="ce11" office:value-type="string" calcext:value-type="string">
            <text:p>Dirigente dell'Area di afferenza. Modalità per attivare tale potere: </text:p>
            <text:p>PEC: area.legale@pec.unina.it </text:p>
            <text:p>Tel  081-2537697 - 081 2532585 </text:p>
          </table:table-cell>
          <table:table-cell table:number-columns-repeated="16370"/>
        </table:table-row>
        <table:table-row table:style-name="ro3">
          <table:table-cell table:style-name="ce3"/>
          <table:table-cell table:style-name="ce3" office:value-type="string" calcext:value-type="string">
            <text:p>Riconoscimento infermità dipendente da causa di servizio e concessione equo indennizzo</text:p>
          </table:table-cell>
          <table:table-cell table:style-name="ce3" office:value-type="string" calcext:value-type="string">
            <text:p>D.P.R. 686/57</text:p>
            <text:p>D.P.R. 1092/73</text:p>
            <text:p>D.P.R. 461/2001</text:p>
            <text:p>D.L. 201/2011 conv. in L. 214/2011, art. 6</text:p>
          </table:table-cell>
          <table:table-cell table:style-name="ce3" office:value-type="string" calcext:value-type="string">
            <text:p>30 gg. dal ricevimento della domanda per trasmettere la documentazione alla Commissione Medica.</text:p>
            <text:p>- 30 gg. dalla ricezione del verbale della C.M. per trasmettere la documentazione al Comitato di verifica per le cause di servizio.</text:p>
            <text:p>- 20 giorni dalla ricezione del parere del C.V.C.S per emettere il decreto di causa di servizio ed eventuale equo indennizzo o per richiedere ulteriore parere.</text:p>
            <text:p>(I termini di cui sopra sono fissati da disposizione normativa)</text:p>
          </table:table-cell>
          <table:table-cell table:style-name="ce3" office:value-type="string" calcext:value-type="string">
            <text:p>Ufficio Pensioni</text:p>
          </table:table-cell>
          <table:table-cell table:style-name="ce3" office:value-type="string" calcext:value-type="string">
            <text:p>Sottoscrizione da parte del Direttore Generale o del Rettore</text:p>
          </table:table-cell>
          <table:table-cell table:style-name="ce3" office:value-type="string" calcext:value-type="string">
            <text:p>Ricorso al giudice ordinario in funzione di giudice del lavoro, per il personale contrattualizzato; ricorso al T.A.R. Campania, per il personale non contrattualizzato entro 60 giorni dalla notifica del provvedimento</text:p>
          </table:table-cell>
          <table:table-cell table:style-name="ce3" office:value-type="string" calcext:value-type="string">
            <text:p>Email:pensioni@unina.it </text:p>
            <text:p>PEC: pensioni@pec.unina.it telefoni: 081 2532221 - 081 2537824 - 081 2537649 - 081 2537682</text:p>
            <text:p>tutte le altre informazioni sono reperibili al link</text:p>
            <text:p>https://www.unina.it/-/769164-ufficio-pensioni</text:p>
          </table:table-cell>
          <table:table-cell table:number-columns-repeated="2" table:style-name="ce3" office:value-type="string" calcext:value-type="string">
            <text:p>no</text:p>
          </table:table-cell>
          <table:table-cell table:number-columns-repeated="3" table:style-name="ce3" office:value-type="string" calcext:value-type="string">
            <text:p>n.a.</text:p>
          </table:table-cell>
          <table:table-cell table:style-name="ce11" office:value-type="string" calcext:value-type="string">
            <text:p>Dirigente dell'Area di afferenza. Modalità per attivare tale potere: </text:p>
            <text:p>PEC: area.legale@pec.unina.it </text:p>
            <text:p>Tel  081-2537697 - 081 2532585 </text:p>
          </table:table-cell>
          <table:table-cell table:number-columns-repeated="16370"/>
        </table:table-row>
        <table:table-row table:style-name="ro25">
          <table:table-cell table:style-name="ce3"/>
          <table:table-cell table:style-name="ce3" office:value-type="string" calcext:value-type="string">
            <text:p>Recupero importo equo indennizzo e/o pensione privilegiata non spettanti</text:p>
          </table:table-cell>
          <table:table-cell table:style-name="ce3" office:value-type="string" calcext:value-type="string">
            <text:p>D.P.R. 686/57</text:p>
            <text:p>D.P.R. 1092/73</text:p>
            <text:p>D.P.R. 461/2001</text:p>
            <text:p>D.M. 10.10.85</text:p>
          </table:table-cell>
          <table:table-cell table:style-name="ce3" office:value-type="string" calcext:value-type="string">
            <text:p>60 giorni dalla notifica dell’avvio del procedimento per emettere il decreto direttoriale o rettorale</text:p>
          </table:table-cell>
          <table:table-cell table:style-name="ce3" office:value-type="string" calcext:value-type="string">
            <text:p>Ufficio Pensioni</text:p>
          </table:table-cell>
          <table:table-cell table:style-name="ce3" office:value-type="string" calcext:value-type="string">
            <text:p>Sottoscrizione da parte del Direttore Generale o del Rettore</text:p>
          </table:table-cell>
          <table:table-cell table:style-name="ce3" office:value-type="string" calcext:value-type="string">
            <text:p>Ricorso al giudice ordinario in funzione di giudice del lavoro, per il personale contrattualizzato; ricorso al T.A.R. Campania, per il personale non contrattualizzato entro 60 gg. dalla notifica del provvedimento</text:p>
          </table:table-cell>
          <table:table-cell table:style-name="ce3" office:value-type="string" calcext:value-type="string">
            <text:p>Email:pensioni@unina.it </text:p>
            <text:p>PEC: pensioni@pec.unina.it telefoni: 081 2532221 - 081 2537824 - 081 2537649 - 081 2537682</text:p>
            <text:p>tutte le altre informazioni sono reperibili al link</text:p>
            <text:p>https://www.unina.it/-/769164-ufficio-pensioni</text:p>
          </table:table-cell>
          <table:table-cell table:number-columns-repeated="2" table:style-name="ce3" office:value-type="string" calcext:value-type="string">
            <text:p>no</text:p>
          </table:table-cell>
          <table:table-cell table:number-columns-repeated="3" table:style-name="ce3" office:value-type="string" calcext:value-type="string">
            <text:p>n.a.</text:p>
          </table:table-cell>
          <table:table-cell table:style-name="ce11" office:value-type="string" calcext:value-type="string">
            <text:p>Dirigente dell'Area di afferenza. Modalità per attivare tale potere: </text:p>
            <text:p>PEC: area.legale@pec.unina.it </text:p>
            <text:p>Tel  081-2537697 - 081 2532585 </text:p>
          </table:table-cell>
          <table:table-cell table:number-columns-repeated="16370"/>
        </table:table-row>
        <table:table-row table:style-name="ro19">
          <table:table-cell table:style-name="ce3"/>
          <table:table-cell table:style-name="ce3" office:value-type="string" calcext:value-type="string">
            <text:p>Computo e riscatto periodi e servizi pre-ruolo, riscatto corso legale studi universitari, per istanze presentate antecedentemente all'1.7.2005 Computo e riscatto periodi e servizi pre-ruolo, riscatto corso legale studi universitari, per istanze presentate antecedentemente all'1.7.2005</text:p>
            <text:p>Ricongiunzione periodi contributivi, per istanze presentate antecedentemente all'1.7.2005</text:p>
            <text:p>Liquidazione indennità una tantum e costituzione posizione assicurativa INPS, per istanze presentate antecedentemente all'1.7.2005</text:p>
          </table:table-cell>
          <table:table-cell table:style-name="ce3" office:value-type="string" calcext:value-type="string">
            <text:p>D.P.R. 1092/73 </text:p>
            <text:p>L. 881/82</text:p>
            <text:p>L.184/97</text:p>
            <text:p>L. 29/79 </text:p>
            <text:p>L. 45/90</text:p>
            <text:p>L. 177/76</text:p>
            <text:p>L.322/58</text:p>
          </table:table-cell>
          <table:table-cell table:style-name="ce3" office:value-type="string" calcext:value-type="string">
            <text:p>90 giorni dal perfezionamento della pratica per emettere il decreto direttoriale o rettorale </text:p>
          </table:table-cell>
          <table:table-cell table:style-name="ce3" office:value-type="string" calcext:value-type="string">
            <text:p>Ufficio Pensioni</text:p>
          </table:table-cell>
          <table:table-cell table:style-name="ce3" office:value-type="string" calcext:value-type="string">
            <text:p>Sottoscrizione da parte del Direttore Generale o del Rettore</text:p>
          </table:table-cell>
          <table:table-cell table:style-name="ce3" office:value-type="string" calcext:value-type="string">
            <text:p>Ricorso alla Corte dei Conti entro 60 gg. dalla notifica del provvedimento</text:p>
          </table:table-cell>
          <table:table-cell table:style-name="ce3" office:value-type="string" calcext:value-type="string">
            <text:p>Email:pensioni@unina.it </text:p>
            <text:p>PEC: pensioni@pec.unina.it telefoni: 081 2532221 - 081 2537824 - 081 2537649 - 081 2537682</text:p>
            <text:p>tutte le altre informazioni sono reperibili al link</text:p>
            <text:p>https://www.unina.it/-/769164-ufficio-pensioni</text:p>
          </table:table-cell>
          <table:table-cell table:number-columns-repeated="2" table:style-name="ce3" office:value-type="string" calcext:value-type="string">
            <text:p>no</text:p>
          </table:table-cell>
          <table:table-cell table:number-columns-repeated="3" table:style-name="ce3" office:value-type="string" calcext:value-type="string">
            <text:p>n.a.</text:p>
          </table:table-cell>
          <table:table-cell table:style-name="ce11" office:value-type="string" calcext:value-type="string">
            <text:p>Dirigente dell'Area di afferenza. Modalità per attivare tale potere: </text:p>
            <text:p>PEC: area.legale@pec.unina.it </text:p>
            <text:p>Tel  081-2537697 - 081 2532585 </text:p>
          </table:table-cell>
          <table:table-cell table:number-columns-repeated="16370"/>
        </table:table-row>
        <table:table-row table:style-name="ro25">
          <table:table-cell table:style-name="ce3"/>
          <table:table-cell table:style-name="ce3" office:value-type="string" calcext:value-type="string">
            <text:p>Liquidazione pensione privilegiata, per istanze presentate antecedentemente all'1.7.2005</text:p>
          </table:table-cell>
          <table:table-cell table:style-name="ce3" office:value-type="string" calcext:value-type="string">
            <text:p>D.P.R. 1092/73 </text:p>
            <text:p>D.P.R. 461/2001</text:p>
          </table:table-cell>
          <table:table-cell table:style-name="ce3" office:value-type="string" calcext:value-type="string">
            <text:p>30 giorni dal perfezionamento della pratica per emettere il decreto direttoriale o rettorale </text:p>
          </table:table-cell>
          <table:table-cell table:style-name="ce3" office:value-type="string" calcext:value-type="string">
            <text:p>Ufficio Pensioni</text:p>
          </table:table-cell>
          <table:table-cell table:style-name="ce3" office:value-type="string" calcext:value-type="string">
            <text:p>Sottoscrizione da parte del Direttore Generale o del Rettore</text:p>
          </table:table-cell>
          <table:table-cell table:style-name="ce3" office:value-type="string" calcext:value-type="string">
            <text:p>Ricorso alla Corte dei Conti entro 60 giorni dalla notifica del provvedimento</text:p>
          </table:table-cell>
          <table:table-cell table:style-name="ce3" office:value-type="string" calcext:value-type="string">
            <text:p>Email:pensioni@unina.it </text:p>
            <text:p>PEC: pensioni@pec.unina.it telefoni: 081 2532221 - 081 2537824 - 081 2537649 - 081 2537682</text:p>
            <text:p>tutte le altre informazioni sono reperibili al link</text:p>
            <text:p>https://www.unina.it/-/769164-ufficio-pensioni</text:p>
          </table:table-cell>
          <table:table-cell table:number-columns-repeated="2" table:style-name="ce3" office:value-type="string" calcext:value-type="string">
            <text:p>no</text:p>
          </table:table-cell>
          <table:table-cell table:number-columns-repeated="3" table:style-name="ce3" office:value-type="string" calcext:value-type="string">
            <text:p>n.a.</text:p>
          </table:table-cell>
          <table:table-cell table:style-name="ce11" office:value-type="string" calcext:value-type="string">
            <text:p>Dirigente dell'Area di afferenza. Modalità per attivare tale potere: </text:p>
            <text:p>PEC: area.legale@pec.unina.it </text:p>
            <text:p>Tel  081-2537697 - 081 2532585 </text:p>
          </table:table-cell>
          <table:table-cell table:number-columns-repeated="16370"/>
        </table:table-row>
        <table:table-row table:style-name="ro25">
          <table:table-cell table:style-name="ce3"/>
          <table:table-cell table:style-name="ce3" office:value-type="string" calcext:value-type="string">
            <text:p>Pensioni definitive, per cessazioni antecedenti all'1.7.2005</text:p>
          </table:table-cell>
          <table:table-cell table:style-name="ce3" office:value-type="string" calcext:value-type="string">
            <text:p>D.P.R. 1092/73</text:p>
          </table:table-cell>
          <table:table-cell table:style-name="ce3" office:value-type="string" calcext:value-type="string">
            <text:p>60 giorni dal perfezionamento della pratica per emettere il decreto direttoriale o rettorale </text:p>
          </table:table-cell>
          <table:table-cell table:style-name="ce3" office:value-type="string" calcext:value-type="string">
            <text:p>Ufficio Pensioni</text:p>
          </table:table-cell>
          <table:table-cell table:style-name="ce3" office:value-type="string" calcext:value-type="string">
            <text:p>Sottoscrizione da parte del Direttore Generale o del Rettore</text:p>
          </table:table-cell>
          <table:table-cell table:style-name="ce3" office:value-type="string" calcext:value-type="string">
            <text:p>Ricorso alla Corte dei Conti entro 60 gg. dalla notifica del provvedimento</text:p>
          </table:table-cell>
          <table:table-cell table:style-name="ce3" office:value-type="string" calcext:value-type="string">
            <text:p>Email:pensioni@unina.it </text:p>
            <text:p>PEC: pensioni@pec.unina.it telefoni: 081 2532221 - 081 2537824 - 081 2537649 - 081 2537682</text:p>
            <text:p>tutte le altre informazioni sono reperibili al link</text:p>
            <text:p>https://www.unina.it/-/769164-ufficio-pensioni</text:p>
          </table:table-cell>
          <table:table-cell table:number-columns-repeated="2" table:style-name="ce3" office:value-type="string" calcext:value-type="string">
            <text:p>no</text:p>
          </table:table-cell>
          <table:table-cell table:number-columns-repeated="3" table:style-name="ce3" office:value-type="string" calcext:value-type="string">
            <text:p>n.a.</text:p>
          </table:table-cell>
          <table:table-cell table:style-name="ce11" office:value-type="string" calcext:value-type="string">
            <text:p>Dirigente dell'Area di afferenza. Modalità per attivare tale potere: </text:p>
            <text:p>PEC: area.legale@pec.unina.it </text:p>
            <text:p>Tel  081-2537697 - 081 2532585 </text:p>
          </table:table-cell>
          <table:table-cell table:number-columns-repeated="16370"/>
        </table:table-row>
        <table:table-row table:style-name="ro26">
          <table:table-cell table:style-name="ce3"/>
          <table:table-cell table:style-name="ce3" office:value-type="string" calcext:value-type="string">
            <text:p>consulenza specialistica su problematiche complesse di natura giuridica in materia civile, penale e amministrativa, in fase precontenziosa</text:p>
          </table:table-cell>
          <table:table-cell table:style-name="ce3" office:value-type="string" calcext:value-type="string">
            <text:p>n.a.</text:p>
          </table:table-cell>
          <table:table-cell table:style-name="ce3" office:value-type="string" calcext:value-type="string">
            <text:p>30 giorni dalla piena acquisizione di tutta la documetnazione da parte del Dipartimento/Centro</text:p>
          </table:table-cell>
          <table:table-cell table:style-name="ce17" office:value-type="string" calcext:value-type="string">
            <text:p>Ufficio Supporto Legale ai Dipartimenti. </text:p>
          </table:table-cell>
          <table:table-cell table:style-name="ce17" office:value-type="string" calcext:value-type="string">
            <text:p>Dirigente dell'Area di afferenza</text:p>
          </table:table-cell>
          <table:table-cell table:style-name="ce22" office:value-type="string" calcext:value-type="string">
            <text:p>n.a</text:p>
          </table:table-cell>
          <table:table-cell table:style-name="ce24" office:value-type="string" calcext:value-type="string">
            <text:p>Protocollo informatico                                    </text:p>
            <text:p>pec: uff.supplegaledip@pec.unina.it                    </text:p>
            <text:p>mail: uff.supplegaledip@unina.it    </text:p>
            <text:p>tel. 081 -2532170/710 - 0812537221              </text:p>
            <text:p>tutte le altre informazioni sono reperibili al link</text:p>
            <text:p>https://www.unina.it/-/37198731-ufficio-supporto-legale-dipartimenti                   </text:p>
          </table:table-cell>
          <table:table-cell table:number-columns-repeated="2" table:style-name="ce3" office:value-type="string" calcext:value-type="string">
            <text:p>no</text:p>
          </table:table-cell>
          <table:table-cell table:style-name="ce3" office:value-type="string" calcext:value-type="string">
            <text:p>n.a.</text:p>
          </table:table-cell>
          <table:table-cell table:style-name="ce3" office:value-type="string" calcext:value-type="string">
            <text:p>n.a</text:p>
          </table:table-cell>
          <table:table-cell table:style-name="ce3" office:value-type="string" calcext:value-type="string">
            <text:p>n.a.</text:p>
          </table:table-cell>
          <table:table-cell table:style-name="ce3" office:value-type="string" calcext:value-type="string">
            <text:p>Per la parte di rispettiva competenza</text:p>
            <text:p>Direttore Generale </text:p>
            <text:p>Tel. 081 2537 251</text:p>
            <text:p>Email: direzionegenerale@unina.it  PEC: direzionegenerale@pec.unina.it</text:p>
            <text:p/>
            <text:p>Rettore</text:p>
            <text:p>email: rettore@unina.it</text:p>
            <text:p>pec: rettore@pec.unina.it</text:p>
          </table:table-cell>
          <table:table-cell table:number-columns-repeated="16370"/>
        </table:table-row>
        <table:table-row table:style-name="ro27">
          <table:table-cell table:style-name="ce3"/>
          <table:table-cell table:style-name="ce3" office:value-type="string" calcext:value-type="string">
            <text:p>supporto nella redazione di atti, contratti e provvedimenti di particolare complessità</text:p>
          </table:table-cell>
          <table:table-cell table:style-name="ce3" office:value-type="string" calcext:value-type="string">
            <text:p>n.a</text:p>
          </table:table-cell>
          <table:table-cell table:style-name="ce3" office:value-type="string" calcext:value-type="string">
            <text:p>30 giorni dalla piena acquisizione di tutta la documetnazione da parte del Dipartimento/Centro</text:p>
          </table:table-cell>
          <table:table-cell table:style-name="ce17" office:value-type="string" calcext:value-type="string">
            <text:p>Ufficio Supporto Legale ai Dipartimenti. </text:p>
          </table:table-cell>
          <table:table-cell table:style-name="ce17" office:value-type="string" calcext:value-type="string">
            <text:p>Dirigente dell'Area di afferenza</text:p>
          </table:table-cell>
          <table:table-cell table:style-name="ce22" office:value-type="string" calcext:value-type="string">
            <text:p>n.a</text:p>
          </table:table-cell>
          <table:table-cell table:style-name="ce24" office:value-type="string" calcext:value-type="string">
            <text:p>Protocollo informatico                                    </text:p>
            <text:p>pec: uff.supplegaledip@pec.unina.it                    </text:p>
            <text:p>mail: uff.supplegaledip@unina.it    </text:p>
            <text:p>tel. 081 -2532170/710 - 0812537221              </text:p>
            <text:p>tutte le altre informazioni sono reperibili al link</text:p>
            <text:p>https://www.unina.it/-/37198731-ufficio-supporto-legale-dipartimenti                   </text:p>
          </table:table-cell>
          <table:table-cell table:number-columns-repeated="2" table:style-name="ce3" office:value-type="string" calcext:value-type="string">
            <text:p>no</text:p>
          </table:table-cell>
          <table:table-cell table:style-name="ce3" office:value-type="string" calcext:value-type="string">
            <text:p>n.a.</text:p>
          </table:table-cell>
          <table:table-cell table:style-name="ce3" office:value-type="string" calcext:value-type="string">
            <text:p>n.a</text:p>
          </table:table-cell>
          <table:table-cell table:style-name="ce3" office:value-type="string" calcext:value-type="string">
            <text:p>n.a.</text:p>
          </table:table-cell>
          <table:table-cell table:style-name="ce3" office:value-type="string" calcext:value-type="string">
            <text:p>Per la parte di rispettiva competenza</text:p>
            <text:p>Direttore Generale </text:p>
            <text:p>Tel. 081 2537 251</text:p>
            <text:p>Email: direzionegenerale@unina.it  PEC: direzionegenerale@pec.unina.it</text:p>
            <text:p/>
            <text:p>Rettore</text:p>
            <text:p>email: rettore@unina.it</text:p>
            <text:p>pec: rettore@pec.unina.it</text:p>
          </table:table-cell>
          <table:table-cell table:number-columns-repeated="16370"/>
        </table:table-row>
        <table:table-row table:style-name="ro28">
          <table:table-cell table:style-name="ce3"/>
          <table:table-cell table:style-name="ce3" office:value-type="string" calcext:value-type="string">
            <text:p>consulenza sulla corretta interpretazione dei testi regolamentari interni e dello Statuto di Ateneo</text:p>
          </table:table-cell>
          <table:table-cell table:style-name="ce3" office:value-type="string" calcext:value-type="string">
            <text:p>n.a</text:p>
          </table:table-cell>
          <table:table-cell table:style-name="ce3" office:value-type="string" calcext:value-type="string">
            <text:p>45 giorni dalla piena acquisizione di tutta la documetnazione da parte del Dipartimento/Centro</text:p>
          </table:table-cell>
          <table:table-cell table:style-name="ce17" office:value-type="string" calcext:value-type="string">
            <text:p>Ufficio Supporto Legale ai Dipartimenti. </text:p>
          </table:table-cell>
          <table:table-cell table:style-name="ce17" office:value-type="string" calcext:value-type="string">
            <text:p>Dirigente dell'Area di afferenza</text:p>
          </table:table-cell>
          <table:table-cell table:style-name="ce22" office:value-type="string" calcext:value-type="string">
            <text:p>n.a</text:p>
          </table:table-cell>
          <table:table-cell table:style-name="ce24" office:value-type="string" calcext:value-type="string">
            <text:p>Protocollo informatico                                    </text:p>
            <text:p>pec: uff.supplegaledip@pec.unina.it                    </text:p>
            <text:p>mail: uff.supplegaledip@unina.it    </text:p>
            <text:p>tel. 081 -2532170/710 - 0812537221              </text:p>
            <text:p>tutte le altre informazioni sono reperibili al link</text:p>
            <text:p>https://www.unina.it/-/37198731-ufficio-supporto-legale-dipartimenti                   </text:p>
          </table:table-cell>
          <table:table-cell table:number-columns-repeated="2" table:style-name="ce3" office:value-type="string" calcext:value-type="string">
            <text:p>no</text:p>
          </table:table-cell>
          <table:table-cell table:style-name="ce3" office:value-type="string" calcext:value-type="string">
            <text:p>n.a.</text:p>
          </table:table-cell>
          <table:table-cell table:style-name="ce3" office:value-type="string" calcext:value-type="string">
            <text:p>n.a</text:p>
          </table:table-cell>
          <table:table-cell table:style-name="ce3" office:value-type="string" calcext:value-type="string">
            <text:p>n.a.</text:p>
          </table:table-cell>
          <table:table-cell table:style-name="ce3" office:value-type="string" calcext:value-type="string">
            <text:p>Per la parte di rispettiva competenza</text:p>
            <text:p>Direttore Generale </text:p>
            <text:p>Tel. 081 2537 251</text:p>
            <text:p>Email: direzionegenerale@unina.it  PEC: direzionegenerale@pec.unina.it</text:p>
            <text:p/>
            <text:p>Rettore</text:p>
            <text:p>email: rettore@unina.it</text:p>
            <text:p>pec: rettore@pec.unina.it</text:p>
          </table:table-cell>
          <table:table-cell table:number-columns-repeated="16370"/>
        </table:table-row>
        <table:table-row table:style-name="ro29">
          <table:table-cell table:style-name="ce3"/>
          <table:table-cell table:style-name="ce3" office:value-type="string" calcext:value-type="string">
            <text:p>supporto nell’adozione di provvedimenti e/o collaborazioni nella stesura di note di risposta a reclami,esposti, diffide o altri fatti che possano determinare l’insorgere di una lite o di un contenzioso</text:p>
          </table:table-cell>
          <table:table-cell table:style-name="ce3" office:value-type="string" calcext:value-type="string">
            <text:p>n.a</text:p>
          </table:table-cell>
          <table:table-cell table:style-name="ce3" office:value-type="string" calcext:value-type="string">
            <text:p>30 giorni dalla piena acquisizione di tutta la documetnazione da parte del Dipartimento/Centro</text:p>
          </table:table-cell>
          <table:table-cell table:style-name="ce17" office:value-type="string" calcext:value-type="string">
            <text:p>Ufficio Supporto Legale ai Dipartimenti. </text:p>
          </table:table-cell>
          <table:table-cell table:style-name="ce17" office:value-type="string" calcext:value-type="string">
            <text:p>Dirigente dell'Area di afferenza</text:p>
          </table:table-cell>
          <table:table-cell table:style-name="ce22" office:value-type="string" calcext:value-type="string">
            <text:p>n.a</text:p>
          </table:table-cell>
          <table:table-cell table:style-name="ce24" office:value-type="string" calcext:value-type="string">
            <text:p>Protocollo informatico                                    </text:p>
            <text:p>pec: uff.supplegaledip@pec.unina.it                    </text:p>
            <text:p>mail: uff.supplegaledip@unina.it    </text:p>
            <text:p>tel. 081 -2532170/710 - 0812537221              </text:p>
            <text:p>tutte le altre informazioni sono reperibili al link</text:p>
            <text:p>https://www.unina.it/-/37198731-ufficio-supporto-legale-dipartimenti                   </text:p>
          </table:table-cell>
          <table:table-cell table:number-columns-repeated="2" table:style-name="ce3" office:value-type="string" calcext:value-type="string">
            <text:p>no</text:p>
          </table:table-cell>
          <table:table-cell table:style-name="ce3" office:value-type="string" calcext:value-type="string">
            <text:p>n.a.</text:p>
          </table:table-cell>
          <table:table-cell table:style-name="ce3" office:value-type="string" calcext:value-type="string">
            <text:p>n.a</text:p>
          </table:table-cell>
          <table:table-cell table:style-name="ce3" office:value-type="string" calcext:value-type="string">
            <text:p>n.a.</text:p>
          </table:table-cell>
          <table:table-cell table:style-name="ce3" office:value-type="string" calcext:value-type="string">
            <text:p>Per la parte di rispettiva competenza</text:p>
            <text:p>Direttore Generale </text:p>
            <text:p>Tel. 081 2537 251</text:p>
            <text:p>Email: direzionegenerale@unina.it  PEC: direzionegenerale@pec.unina.it</text:p>
            <text:p/>
            <text:p>Rettore</text:p>
            <text:p>email: rettore@unina.it</text:p>
            <text:p>pec: rettore@pec.unina.it</text:p>
          </table:table-cell>
          <table:table-cell table:number-columns-repeated="16370"/>
        </table:table-row>
        <table:table-row table:style-name="ro30" table:number-rows-repeated="1048526">
          <table:table-cell table:number-columns-repeated="16384"/>
        </table:table-row>
        <table:table-row table:style-name="ro30">
          <table:table-cell table:number-columns-repeated="16384"/>
        </table:table-row>
        <table:named-expressions>
          <table:named-range table:name="_xlnm.Print_Titles" table:base-cell-address="$Foglio1.$A$1" table:cell-range-address="$Foglio1.$2:.$2" table:range-usable-as="repeat-column repeat-row"/>
        </table:named-expressions>
      </table:table>
      <table:named-expressions/>
      <table:database-ranges>
        <table:database-range table:name="__Anonymous_Sheet_DB__0" table:target-range-address="Foglio1.A2:Foglio1.N49"/>
      </table:database-range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Calibri" svg:font-family="Calibri" style:font-family-generic="swiss"/>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office:font-face-decls>
  <office:styles>
    <style:default-style style:family="table-cell">
      <style:paragraph-properties style:tab-stop-distance="1.25cm"/>
      <style:text-properties style:font-name="Liberation Sans" fo:font-size="10pt" fo:language="it" fo:country="IT" style:font-name-asian="Microsoft YaHei" style:font-size-asian="10pt" style:language-asian="zh" style:country-asian="CN" style:font-name-complex="Lucida Sans"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style:writing-mode="page" style:font-independent-line-spacing="false">
        <style:tab-stops/>
      </style:paragraph-properties>
      <style:text-properties style:use-window-font-color="true" loext:opacity="0%" fo:font-family="'Liberation Serif'" style:font-family-generic="roman" style:font-pitch="variable" fo:font-size="12pt" fo:language="it" fo:country="IT" style:letter-kerning="true" style:font-family-asian="'Segoe UI'" style:font-family-generic-asian="system" style:font-pitch-asian="variable" style:font-size-asian="12pt" style:language-asian="zh" style:country-asian="CN"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Estremità_20_linea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Microsoft YaHei" style:font-family-asian="'Microsoft YaHei'" style:font-family-generic-asian="system" style:font-pitch-asian="variable" style:font-size-asian="10pt" style:font-name-complex="Lucida Sans" style:font-family-complex="'Lucida Sans'" style:font-family-generic-complex="system" style:font-pitch-complex="variable" style:font-size-complex="10pt"/>
    </style:style>
    <number:number-style style:name="N0">
      <number:number number:min-integer-digits="1"/>
    </number:number-style>
    <number:number-style style:name="N111P0" style:volatile="true">
      <number:text>€ </number:text>
      <number:number number:decimal-places="0" number:min-decimal-places="0" number:min-integer-digits="1" number:grouping="true"/>
    </number:number-style>
    <number:number-style style:name="N111">
      <number:text>-€ </number:text>
      <number:number number:decimal-places="0" number:min-decimal-places="0" number:min-integer-digits="1" number:grouping="true"/>
      <style:map style:condition="value()&gt;=0" style:apply-style-name="N111P0"/>
    </number:number-style>
    <number:number-style style:name="N112P0" style:volatile="true">
      <number:text>€ </number:text>
      <number:number number:decimal-places="0" number:min-decimal-places="0" number:min-integer-digits="1" number:grouping="true"/>
    </number:number-style>
    <number:number-style style:name="N112">
      <style:text-properties fo:color="#ff0000"/>
      <number:text>-€ </number:text>
      <number:number number:decimal-places="0" number:min-decimal-places="0" number:min-integer-digits="1" number:grouping="true"/>
      <style:map style:condition="value()&gt;=0" style:apply-style-name="N112P0"/>
    </number:number-style>
    <number:number-style style:name="N113P0" style:volatile="true">
      <number:text>€ </number:text>
      <number:number number:decimal-places="2" number:min-decimal-places="2" number:min-integer-digits="1" number:grouping="true"/>
    </number:number-style>
    <number:number-style style:name="N113">
      <number:text>-€ </number:text>
      <number:number number:decimal-places="2" number:min-decimal-places="2" number:min-integer-digits="1" number:grouping="true"/>
      <style:map style:condition="value()&gt;=0" style:apply-style-name="N113P0"/>
    </number:number-style>
    <number:number-style style:name="N114P0" style:volatile="true">
      <number:text>€ </number:text>
      <number:number number:decimal-places="2" number:min-decimal-places="2" number:min-integer-digits="1" number:grouping="true"/>
    </number:number-style>
    <number:number-style style:name="N114">
      <style:text-properties fo:color="#ff0000"/>
      <number:text>-€ </number:text>
      <number:number number:decimal-places="2" number:min-decimal-places="2" number:min-integer-digits="1" number:grouping="true"/>
      <style:map style:condition="value()&gt;=0" style:apply-style-name="N114P0"/>
    </number:number-style>
    <number:date-style style:name="N115">
      <number:day number:style="long"/>
      <number:text>-</number:text>
      <number:month number:textual="true"/>
      <number:text>-</number:text>
      <number:year/>
    </number:date-style>
    <number:date-style style:name="N116">
      <number:day number:style="long"/>
      <number:text>-</number:text>
      <number:month number:textual="true"/>
    </number:date-style>
    <number:date-style style:name="N117">
      <number:month number:textual="true"/>
      <number:text>-</number:text>
      <number:year/>
    </number:date-style>
    <number:time-style style:name="N118">
      <number:hours/>
      <number:text>:</number:text>
      <number:minutes number:style="long"/>
      <number:text> </number:text>
      <number:am-pm/>
    </number:time-style>
    <number:time-style style:name="N119">
      <number:hours/>
      <number:text>:</number:text>
      <number:minutes number:style="long"/>
      <number:text>:</number:text>
      <number:seconds number:style="long"/>
      <number:text> </number:text>
      <number:am-pm/>
    </number:time-style>
    <number:time-style style:name="N120">
      <number:hours/>
      <number:text>:</number:text>
      <number:minutes number:style="long"/>
    </number:time-style>
    <number:time-style style:name="N121">
      <number:hours/>
      <number:text>:</number:text>
      <number:minutes number:style="long"/>
      <number:text>:</number:text>
      <number:seconds number:style="long"/>
    </number:time-style>
    <number:date-style style:name="N122">
      <number:day number:style="long"/>
      <number:text>/</number:text>
      <number:month number:style="long"/>
      <number:text>/</number:text>
      <number:year number:style="long"/>
      <number:text> </number:text>
      <number:hours/>
      <number:text>:</number:text>
      <number:minutes number:style="long"/>
    </number:date-style>
    <number:number-style style:name="N123P0" style:volatile="true">
      <number:number number:decimal-places="0" number:min-decimal-places="0" number:min-integer-digits="1" number:grouping="true"/>
    </number:number-style>
    <number:number-style style:name="N123">
      <number:text>-</number:text>
      <number:number number:decimal-places="0" number:min-decimal-places="0" number:min-integer-digits="1" number:grouping="true"/>
      <style:map style:condition="value()&gt;=0" style:apply-style-name="N123P0"/>
    </number:number-style>
    <number:number-style style:name="N124P0" style:volatile="true">
      <number:number number:decimal-places="0" number:min-decimal-places="0" number:min-integer-digits="1" number:grouping="true"/>
    </number:number-style>
    <number:number-style style:name="N124">
      <style:text-properties fo:color="#ff0000"/>
      <number:text>-</number:text>
      <number:number number:decimal-places="0" number:min-decimal-places="0" number:min-integer-digits="1" number:grouping="true"/>
      <style:map style:condition="value()&gt;=0" style:apply-style-name="N124P0"/>
    </number:number-style>
    <number:number-style style:name="N125P0" style:volatile="true">
      <number:number number:decimal-places="2" number:min-decimal-places="2" number:min-integer-digits="1" number:grouping="true"/>
    </number:number-style>
    <number:number-style style:name="N125">
      <number:text>-</number:text>
      <number:number number:decimal-places="2" number:min-decimal-places="2" number:min-integer-digits="1" number:grouping="true"/>
      <style:map style:condition="value()&gt;=0" style:apply-style-name="N125P0"/>
    </number:number-style>
    <number:number-style style:name="N126P0" style:volatile="true">
      <number:number number:decimal-places="2" number:min-decimal-places="2" number:min-integer-digits="1" number:grouping="true"/>
    </number:number-style>
    <number:number-style style:name="N126">
      <style:text-properties fo:color="#ff0000"/>
      <number:text>-</number:text>
      <number:number number:decimal-places="2" number:min-decimal-places="2" number:min-integer-digits="1" number:grouping="true"/>
      <style:map style:condition="value()&gt;=0" style:apply-style-name="N126P0"/>
    </number:number-style>
    <number:number-style style:name="N127P0" style:volatile="true">
      <number:text loext:blank-width-char="-"> </number:text>
      <number:fill-character> </number:fill-character>
      <number:number number:decimal-places="0" number:min-decimal-places="0" number:min-integer-digits="1" number:grouping="true"/>
      <number:text loext:blank-width-char="-"> </number:text>
    </number:number-style>
    <number:number-style style:name="N127P1" style:volatile="true">
      <number:text>-</number:text>
      <number:fill-character> </number:fill-character>
      <number:number number:decimal-places="0" number:min-decimal-places="0" number:min-integer-digits="1" number:grouping="true"/>
      <number:text loext:blank-width-char="-"> </number:text>
    </number:number-style>
    <number:number-style style:name="N127P2" style:volatile="true">
      <number:text loext:blank-width-char="-"> </number:text>
      <number:fill-character> </number:fill-character>
      <number:text loext:blank-width-char="-1">- </number:text>
    </number:number-style>
    <number:text-style style:name="N127">
      <number:text loext:blank-width-char="-"> </number:text>
      <number:text-content/>
      <number:text loext:blank-width-char="-"> </number:text>
      <style:map style:condition="value()&gt;0" style:apply-style-name="N127P0"/>
      <style:map style:condition="value()&lt;0" style:apply-style-name="N127P1"/>
      <style:map style:condition="value()=0" style:apply-style-name="N127P2"/>
    </number:text-style>
    <number:number-style style:name="N128P0" style:volatile="true">
      <number:text loext:blank-width-char="-"> € </number:text>
      <number:fill-character> </number:fill-character>
      <number:number number:decimal-places="0" number:min-decimal-places="0" number:min-integer-digits="1" number:grouping="true"/>
      <number:text loext:blank-width-char="-"> </number:text>
    </number:number-style>
    <number:number-style style:name="N128P1" style:volatile="true">
      <number:text>-€ </number:text>
      <number:fill-character> </number:fill-character>
      <number:number number:decimal-places="0" number:min-decimal-places="0" number:min-integer-digits="1" number:grouping="true"/>
      <number:text loext:blank-width-char="-"> </number:text>
    </number:number-style>
    <number:number-style style:name="N128P2" style:volatile="true">
      <number:text loext:blank-width-char="-"> € </number:text>
      <number:fill-character> </number:fill-character>
      <number:text loext:blank-width-char="-1">- </number:text>
    </number:number-style>
    <number:text-style style:name="N128">
      <number:text loext:blank-width-char="-"> </number:text>
      <number:text-content/>
      <number:text loext:blank-width-char="-"> </number:text>
      <style:map style:condition="value()&gt;0" style:apply-style-name="N128P0"/>
      <style:map style:condition="value()&lt;0" style:apply-style-name="N128P1"/>
      <style:map style:condition="value()=0" style:apply-style-name="N128P2"/>
    </number:text-style>
    <number:number-style style:name="N129P0" style:volatile="true">
      <number:text loext:blank-width-char="-"> </number:text>
      <number:fill-character> </number:fill-character>
      <number:number number:decimal-places="2" number:min-decimal-places="2" number:min-integer-digits="1" number:grouping="true"/>
      <number:text loext:blank-width-char="-"> </number:text>
    </number:number-style>
    <number:number-style style:name="N129P1" style:volatile="true">
      <number:text>-</number:text>
      <number:fill-character> </number:fill-character>
      <number:number number:decimal-places="2" number:min-decimal-places="2" number:min-integer-digits="1" number:grouping="true"/>
      <number:text loext:blank-width-char="-"> </number:text>
    </number:number-style>
    <number:number-style style:name="N129P2" style:volatile="true">
      <number:text loext:blank-width-char="-"> </number:text>
      <number:fill-character> </number:fill-character>
      <number:text>-</number:text>
      <number:number number:decimal-places="0" number:min-decimal-places="0" number:min-integer-digits="2" loext:max-blank-integer-digits="2"/>
      <number:text loext:blank-width-char="-"> </number:text>
    </number:number-style>
    <number:text-style style:name="N129">
      <number:text loext:blank-width-char="-"> </number:text>
      <number:text-content/>
      <number:text loext:blank-width-char="-"> </number:text>
      <style:map style:condition="value()&gt;0" style:apply-style-name="N129P0"/>
      <style:map style:condition="value()&lt;0" style:apply-style-name="N129P1"/>
      <style:map style:condition="value()=0" style:apply-style-name="N129P2"/>
    </number:text-style>
    <number:number-style style:name="N130P0" style:volatile="true">
      <number:text loext:blank-width-char="-"> € </number:text>
      <number:fill-character> </number:fill-character>
      <number:number number:decimal-places="2" number:min-decimal-places="2" number:min-integer-digits="1" number:grouping="true"/>
      <number:text loext:blank-width-char="-"> </number:text>
    </number:number-style>
    <number:number-style style:name="N130P1" style:volatile="true">
      <number:text>-€ </number:text>
      <number:fill-character> </number:fill-character>
      <number:number number:decimal-places="2" number:min-decimal-places="2" number:min-integer-digits="1" number:grouping="true"/>
      <number:text loext:blank-width-char="-"> </number:text>
    </number:number-style>
    <number:number-style style:name="N130P2" style:volatile="true">
      <number:text loext:blank-width-char="-"> € </number:text>
      <number:fill-character> </number:fill-character>
      <number:text>-</number:text>
      <number:number number:decimal-places="0" number:min-decimal-places="0" number:min-integer-digits="2" loext:max-blank-integer-digits="2"/>
      <number:text loext:blank-width-char="-"> </number:text>
    </number:number-style>
    <number:text-style style:name="N130">
      <number:text loext:blank-width-char="-"> </number:text>
      <number:text-content/>
      <number:text loext:blank-width-char="-"> </number:text>
      <style:map style:condition="value()&gt;0" style:apply-style-name="N130P0"/>
      <style:map style:condition="value()&lt;0" style:apply-style-name="N130P1"/>
      <style:map style:condition="value()=0" style:apply-style-name="N130P2"/>
    </number:text-style>
    <number:time-style style:name="N131">
      <number:minutes number:style="long"/>
      <number:text>:</number:text>
      <number:seconds number:style="long"/>
    </number:time-style>
    <number:time-style style:name="N132" number:truncate-on-overflow="false">
      <number:hours/>
      <number:text>:</number:text>
      <number:minutes number:style="long"/>
      <number:text>:</number:text>
      <number:seconds number:style="long"/>
    </number:time-style>
    <number:time-style style:name="N133">
      <number:minutes number:style="long"/>
      <number:text>:</number:text>
      <number:seconds number:style="long" number:decimal-places="1"/>
    </number:time-style>
    <number:number-style style:name="N134">
      <number:scientific-number number:decimal-places="1" number:min-decimal-places="1" number:min-integer-digits="1" number:min-exponent-digits="1" number:exponent-interval="3" number:forced-exponent-sign="true"/>
    </number:number-style>
    <style:style style:name="Default" style:family="table-cell">
      <style:table-cell-properties style:rotation-align="none" style:vertical-align="bottom"/>
      <style:text-properties fo:color="#000000" style:font-name="Calibri" fo:font-family="Calibri" style:font-family-generic="swiss" fo:font-size="11pt" style:font-size-asian="11pt" style:font-name-complex="Calibri" style:font-family-complex="Calibri" style:font-family-generic-complex="swiss" style:font-size-complex="11pt">
        <loext:char-complex-color loext:theme-type="dark1" loext:color-type="theme"/>
      </style:text-properties>
    </style:style>
    <style:style style:name="Heading" style:family="table-cell" style:parent-style-name="Default">
      <style:table-cell-properties fo:wrap-option="no-wrap" style:shrink-to-fit="false"/>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Hyperlink_20_1" style:display-name="Hyperlink 1" style:family="table-cell" style:parent-style-name="Default">
      <style:text-properties fo:color="#0563c1" style:text-outline="false" style:text-line-through-style="none" style:text-line-through-type="none" style:font-name="Calibri" fo:font-family="Calibri" style:font-family-generic="swiss" fo:font-size="11pt" fo:font-style="normal" fo:text-shadow="none" style:text-underline-style="solid" style:text-underline-width="auto" style:text-underline-color="font-color"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hyperlink" loext:color-type="theme"/>
      </style:text-properties>
    </style:style>
    <style:style style:name="Excel_20_Built-in_20_Hyperlink" style:display-name="Excel Built-in Hyperlink" style:family="table-cell" style:parent-style-name="Default">
      <style:text-properties fo:color="#0563c1" style:text-outline="false" style:text-line-through-style="none" style:text-line-through-type="none" style:font-name="Calibri" fo:font-family="Calibri" style:font-family-generic="swiss" fo:font-size="11pt" fo:font-style="normal" fo:text-shadow="none" style:text-underline-style="solid" style:text-underline-width="auto" style:text-underline-color="font-color"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hyperlink" loext:color-type="theme"/>
      </style:text-properties>
    </style:style>
    <draw:marker draw:name="Estremità_20_linea_20_1" draw:display-name="Estremità linea 1" svg:viewBox="0 0 20 30" svg:d="M10 0l-10 30h20z"/>
    <loext:theme loext:name="Office 2013 - Tema 2022">
      <loext:theme-colors loext:name="Office 2013 - 2022">
        <loext:color loext:name="dark1" loext:color="#000000"/>
        <loext:color loext:name="light1" loext:color="#ffffff"/>
        <loext:color loext:name="dark2" loext:color="#44546a"/>
        <loext:color loext:name="light2" loext:color="#e7e6e6"/>
        <loext:color loext:name="accent1" loext:color="#4472c4"/>
        <loext:color loext:name="accent2" loext:color="#ed7d31"/>
        <loext:color loext:name="accent3" loext:color="#a5a5a5"/>
        <loext:color loext:name="accent4" loext:color="#ffc000"/>
        <loext:color loext:name="accent5" loext:color="#5b9bd5"/>
        <loext:color loext:name="accent6" loext:color="#70ad47"/>
        <loext:color loext:name="hyperlink" loext:color="#0563c1"/>
        <loext:color loext:name="followed-hyperlink" loext:color="#954f72"/>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fo:page-width="42cm" fo:page-height="29.7cm" style:num-format="1" style:print-orientation="landscape" fo:margin-top="1.9cm" fo:margin-bottom="0.9cm" fo:margin-left="0.801cm" fo:margin-right="0.801cm" style:print-page-order="ttb" style:first-page-number="continue" style:scale-to-X="1"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a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4-28">00/00/0000</text:date>, <text:time>00:00:00</text:time></text:p>
        </style:region-right>
      </style:header>
      <style:header-left style:display="false"/>
      <style:header-first style:display="false"/>
      <style:footer>
        <text:p>Pagina <text:page-number>1</text:page-number><text:s/>/ <text:page-count>99</text:page-count></text:p>
      </style:footer>
      <style:footer-left style:display="false"/>
      <style:footer-first style:display="false"/>
    </style:master-page>
    <style:master-page style:name="PageStyle_5f_Foglio1" style:display-name="PageStyle_Foglio1" style:page-layout-name="Mpm3">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LOREDANA CACCIAPUOTI</meta:initial-creator>
    <dc:creator>NICOLA ALESSANDRO MARTI</dc:creator>
    <meta:creation-date>2023-10-05T13:07:29</meta:creation-date>
    <dc:date>2024-02-07T10:02:40</dc:date>
    <meta:generator>LibreOffice/24.2.5.2$Windows_X86_64 LibreOffice_project/bffef4ea93e59bebbeaf7f431bb02b1a39ee8a59</meta:generator>
    <meta:document-statistic meta:table-count="1" meta:cell-count="610" meta:object-count="0"/>
    <meta:user-defined meta:name="AppVersion">16.0300</meta:user-defined>
    <meta:user-defined meta:name="ContentTypeId">0x0101003FECAE4710800A44817EBCD60B7A4475</meta:user-defined>
    <meta:user-defined meta:name="MSIP_Label_2ad0b24d-6422-44b0-b3de-abb3a9e8c81a_ActionId">5ad9fca1-d780-41f9-843e-3d3004b6b962</meta:user-defined>
    <meta:user-defined meta:name="MSIP_Label_2ad0b24d-6422-44b0-b3de-abb3a9e8c81a_ContentBits">0</meta:user-defined>
    <meta:user-defined meta:name="MSIP_Label_2ad0b24d-6422-44b0-b3de-abb3a9e8c81a_Enabled" meta:value-type="string">true</meta:user-defined>
    <meta:user-defined meta:name="MSIP_Label_2ad0b24d-6422-44b0-b3de-abb3a9e8c81a_Method" meta:value-type="string">Standard</meta:user-defined>
    <meta:user-defined meta:name="MSIP_Label_2ad0b24d-6422-44b0-b3de-abb3a9e8c81a_Name" meta:value-type="string">defa4170-0d19-0005-0004-bc88714345d2</meta:user-defined>
    <meta:user-defined meta:name="MSIP_Label_2ad0b24d-6422-44b0-b3de-abb3a9e8c81a_SetDate" meta:value-type="string">2023-10-05T13:08:00Z</meta:user-defined>
    <meta:user-defined meta:name="MSIP_Label_2ad0b24d-6422-44b0-b3de-abb3a9e8c81a_SiteId" meta:value-type="string">2fcfe26a-bb62-46b0-b1e3-28f9da0c45fd</meta:user-defined>
  </office:meta>
</office:document-meta>
</file>